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double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7">
      <style:table-cell-properties fo:border="thin double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 style:data-style-name="N37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</style:style>
    <style:style style:name="ce9" style:family="table-cell" style:parent-style-name="Default" style:data-style-name="N36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7">
      <style:table-cell-properties fo:border-top="thin double #000000" fo:border-bottom="thin solid #000000" fo:border-left="thin double #000000" fo:border-right="thin double #000000" style:vertical-align="middle" fo:background-color="#BDD7E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37">
      <style:table-cell-properties fo:border-top="thin solid #000000" fo:border-bottom="thin solid #000000" fo:border-left="thin double #000000" fo:border-right="thin double #000000" style:vertical-align="middle" fo:background-color="#BDD7EE" style:repeat-content="false"/>
      <style:paragraph-properties fo:text-align="center"/>
    </style:style>
    <style:style style:name="ce13" style:family="table-cell" style:parent-style-name="Default" style:data-style-name="N36">
      <style:table-cell-properties fo:border-top="thin solid #000000" fo:border-bottom="thin solid #000000" fo:border-left="thin double #000000" fo:border-right="thin double #000000" style:vertical-align="middle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start" fo:margin-left="0cm"/>
      <style:text-properties fo:color="#0070C0" fo:font-size="9pt" style:font-size-asian="9pt" style:font-size-complex="9pt"/>
    </style:style>
    <style:style style:name="ce15" style:family="table-cell" style:parent-style-name="Default" style:data-style-name="N37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  <style:text-properties fo:color="#0070C0" fo:font-weight="bold" style:font-weight-asian="bold" style:font-weight-complex="bold"/>
    </style:style>
    <style:style style:name="ce16" style:family="table-cell" style:parent-style-name="Default" style:data-style-name="N0">
      <style:text-properties fo:color="#0070C0"/>
    </style:style>
    <style:style style:name="ce17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start" fo:margin-left="0cm"/>
      <style:text-properties fo:color="#0070C0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ext-properties fo:color="#0070C0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double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fo:wrap-option="wrap" fo:background-color="#BDD7E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wrap-option="wrap"/>
      <style:text-properties fo:color="#0070C0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wrap-option="wrap"/>
    </style:style>
    <style:style style:name="ce23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wrap-option="wrap"/>
    </style:style>
    <style:style style:name="ce24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wrap-option="wrap" fo:background-color="#BDD7EE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automatic" fo:wrap-option="wrap"/>
    </style:style>
    <style:style style:name="ce26" style:family="table-cell" style:parent-style-name="Default" style:data-style-name="N0">
      <style:table-cell-properties fo:border="thin double #000000" style:vertical-align="automatic" fo:background-color="#F4B08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00541666666667cm" style:use-optimal-column-width="true"/>
    </style:style>
    <style:style style:name="co2" style:family="table-column">
      <style:table-column-properties fo:break-before="auto" style:column-width="1.16416666666667cm" style:use-optimal-column-width="true"/>
    </style:style>
    <style:style style:name="co3" style:family="table-column">
      <style:table-column-properties fo:break-before="auto" style:column-width="1.05833333333333cm" style:use-optimal-column-width="true"/>
    </style:style>
    <style:style style:name="co4" style:family="table-column">
      <style:table-column-properties fo:break-before="auto" style:column-width="23.1245833333333cm"/>
    </style:style>
    <style:style style:name="co5" style:family="table-column">
      <style:table-column-properties fo:break-before="auto" style:column-width="1.455208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pt" style:use-optimal-row-height="true" fo:break-before="auto"/>
    </style:style>
    <style:style style:name="ro5" style:family="table-row">
      <style:table-row-properties style:row-height="28pt" style:use-optimal-row-height="true" fo:break-before="auto"/>
    </style:style>
    <style:style style:name="ro6" style:family="table-row">
      <style:table-row-properties style:row-height="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utura_CNAE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5"/>
        <table:table-column table:style-name="co5" table:number-columns-repeated="16380" table:default-cell-style-name="ce1" table:visibility="collapse"/>
        <table:table-row table:style-name="ro1">
          <table:table-cell office:value-type="string" table:number-columns-spanned="4" table:number-rows-spanned="1" table:style-name="ce26">
            <text:p>CODIFICAÇÃO DE ATIVIDADE CD2022</text:p>
          </table:table-cell>
          <table:covered-table-cell table:number-columns-repeated="3"/>
          <table:table-cell table:number-columns-repeated="16380" table:style-name="ce3"/>
        </table:table-row>
        <table:table-row table:style-name="ro2">
          <table:table-cell office:value-type="string" table:style-name="ce4">
            <text:p>Seção</text:p>
          </table:table-cell>
          <table:table-cell office:value-type="string" table:style-name="ce5">
            <text:p>Divisão</text:p>
          </table:table-cell>
          <table:table-cell office:value-type="string" table:style-name="ce4">
            <text:p>Classe</text:p>
          </table:table-cell>
          <table:table-cell office:value-type="string" table:style-name="ce19">
            <text:p>DESCRITOR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10">
            <text:p>A</text:p>
          </table:table-cell>
          <table:table-cell table:style-name="ce11"/>
          <table:table-cell table:style-name="ce10"/>
          <table:table-cell office:value-type="string" table:style-name="ce20">
            <text:p>AGRICULTURA, PECUARIA, PRODUCAO FLORESTAL, PESCA E AQÜICULTUR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" table:style-name="ce15">
            <text:p>01</text:p>
          </table:table-cell>
          <table:table-cell table:style-name="ce15"/>
          <table:table-cell office:value-type="string" table:style-name="ce21">
            <text:p>AGRICULTURA E PECUARI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101" table:style-name="ce8">
            <text:p>01101</text:p>
          </table:table-cell>
          <table:table-cell office:value-type="string" table:style-name="ce22">
            <text:p>CULTIVO DE ARROZ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2" table:style-name="ce8">
            <text:p>01102</text:p>
          </table:table-cell>
          <table:table-cell office:value-type="string" table:style-name="ce22">
            <text:p>CULTIVO DE MILH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3" table:style-name="ce8">
            <text:p>01103</text:p>
          </table:table-cell>
          <table:table-cell office:value-type="string" table:style-name="ce22">
            <text:p>CULTIVO DE CERE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4" table:style-name="ce8">
            <text:p>01104</text:p>
          </table:table-cell>
          <table:table-cell office:value-type="string" table:style-name="ce22">
            <text:p>CULTIVO DE ALGOD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5" table:style-name="ce8">
            <text:p>01105</text:p>
          </table:table-cell>
          <table:table-cell office:value-type="string" table:style-name="ce22">
            <text:p>CULTIVO DE CANA-DE-ACUCAR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6" table:style-name="ce8">
            <text:p>01106</text:p>
          </table:table-cell>
          <table:table-cell office:value-type="string" table:style-name="ce22">
            <text:p>CULTIVO DE FUM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7" table:style-name="ce8">
            <text:p>01107</text:p>
          </table:table-cell>
          <table:table-cell office:value-type="string" table:style-name="ce22">
            <text:p>CULTIVO DE SOJ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8" table:style-name="ce8">
            <text:p>01108</text:p>
          </table:table-cell>
          <table:table-cell office:value-type="string" table:style-name="ce22">
            <text:p>CULTIVO DE MANDIOC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09" table:style-name="ce8">
            <text:p>01109</text:p>
          </table:table-cell>
          <table:table-cell office:value-type="string" table:style-name="ce22">
            <text:p>CULTIVO DE OUTROS PRODUTOS DE LAVOURA TEMPORARI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0" table:style-name="ce8">
            <text:p>01110</text:p>
          </table:table-cell>
          <table:table-cell office:value-type="string" table:style-name="ce22">
            <text:p>CULTIVO DE HORTALICAS, LEGUMES E OUTROS PRODUTOS DA HORTICULTURA<text:s/>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1" table:style-name="ce8">
            <text:p>01111</text:p>
          </table:table-cell>
          <table:table-cell office:value-type="string" table:style-name="ce22">
            <text:p>CULTIVO DE FLORES, PLANTAS ORNAMENTAIS E PRODUTOS DE VIVEIR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2" table:style-name="ce8">
            <text:p>01112</text:p>
          </table:table-cell>
          <table:table-cell office:value-type="string" table:style-name="ce22">
            <text:p>CULTIVO DE FRUTAS CITRIC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3" table:style-name="ce8">
            <text:p>01113</text:p>
          </table:table-cell>
          <table:table-cell office:value-type="string" table:style-name="ce22">
            <text:p>CULTIVO DE CAF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4" table:style-name="ce8">
            <text:p>01114</text:p>
          </table:table-cell>
          <table:table-cell office:value-type="string" table:style-name="ce22">
            <text:p>CULTIVO DE CACAU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5" table:style-name="ce8">
            <text:p>01115</text:p>
          </table:table-cell>
          <table:table-cell office:value-type="string" table:style-name="ce22">
            <text:p>CULTIVO DE UV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6" table:style-name="ce8">
            <text:p>01116</text:p>
          </table:table-cell>
          <table:table-cell office:value-type="string" table:style-name="ce22">
            <text:p>CULTIVO DE BANAN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7" table:style-name="ce8">
            <text:p>01117</text:p>
          </table:table-cell>
          <table:table-cell office:value-type="string" table:style-name="ce22">
            <text:p>CULTIVO DE OUTROS PRODUTOS DA LAVOURA PERMANEN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8" table:style-name="ce8">
            <text:p>01118</text:p>
          </table:table-cell>
          <table:table-cell office:value-type="string" table:style-name="ce22">
            <text:p>CULTIVOS AGRICOLAS MAL ESPECIFICAD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119" table:style-name="ce8">
            <text:p>01119</text:p>
          </table:table-cell>
          <table:table-cell office:value-type="string" table:style-name="ce22">
            <text:p>AGRICULTURA NAO ESPECIFICAD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1" table:style-name="ce8">
            <text:p>01201</text:p>
          </table:table-cell>
          <table:table-cell office:value-type="string" table:style-name="ce22">
            <text:p>CRIACAO DE BOVIN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2" table:style-name="ce8">
            <text:p>01202</text:p>
          </table:table-cell>
          <table:table-cell office:value-type="string" table:style-name="ce22">
            <text:p>CRIACAO DE OUTROS ANIMAIS DE GRANDE POR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3" table:style-name="ce8">
            <text:p>01203</text:p>
          </table:table-cell>
          <table:table-cell office:value-type="string" table:style-name="ce22">
            <text:p>CRIAÇÃO DE OVINOS E CAPRIN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4" table:style-name="ce8">
            <text:p>01204</text:p>
          </table:table-cell>
          <table:table-cell office:value-type="string" table:style-name="ce22">
            <text:p>CRIACAO DE SUIN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5" table:style-name="ce8">
            <text:p>01205</text:p>
          </table:table-cell>
          <table:table-cell office:value-type="string" table:style-name="ce22">
            <text:p>CRIACAO DE AV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6" table:style-name="ce8">
            <text:p>01206</text:p>
          </table:table-cell>
          <table:table-cell office:value-type="string" table:style-name="ce22">
            <text:p>APICULTUR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7" table:style-name="ce8">
            <text:p>01207</text:p>
          </table:table-cell>
          <table:table-cell office:value-type="string" table:style-name="ce22">
            <text:p>SERICICULTUR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8" table:style-name="ce8">
            <text:p>01208</text:p>
          </table:table-cell>
          <table:table-cell office:value-type="string" table:style-name="ce22">
            <text:p>CRIACAO DE OUTROS ANIM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209" table:style-name="ce8">
            <text:p>01209</text:p>
          </table:table-cell>
          <table:table-cell office:value-type="string" table:style-name="ce22">
            <text:p>CRIACAO DE ANIMAIS MAL ESPECIFICAD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401" table:style-name="ce8">
            <text:p>01401</text:p>
          </table:table-cell>
          <table:table-cell office:value-type="string" table:style-name="ce23">
            <text:p>ATIVIDADES DE SERVICOS RELACIONADOS COM A AGRICULTUR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402" table:style-name="ce8">
            <text:p>01402</text:p>
          </table:table-cell>
          <table:table-cell office:value-type="string" table:style-name="ce23">
            <text:p>ATIVIDADES DE SERVICOS RELACIONADOS COM A PECUARIA - EXCETO ATIVIDADES VETERINARI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500" table:style-name="ce8">
            <text:p>01500</text:p>
          </table:table-cell>
          <table:table-cell office:value-type="string" table:style-name="ce22">
            <text:p>CAÇA E SERVIÇOS RELACIONAD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999" table:style-name="ce8">
            <text:p>01999</text:p>
          </table:table-cell>
          <table:table-cell office:value-type="string" table:style-name="ce22">
            <text:p>PRODUCAO AGROPECUARI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" table:style-name="ce15">
            <text:p>02</text:p>
          </table:table-cell>
          <table:table-cell table:style-name="ce15"/>
          <table:table-cell office:value-type="string" table:style-name="ce21">
            <text:p>PRODUCAO FLORESTA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000" table:style-name="ce9">
            <text:p>02000</text:p>
          </table:table-cell>
          <table:table-cell office:value-type="string" table:style-name="ce23">
            <text:p>SILVICULTURA, EXPLORACAO FLORESTAL E SERVICOS RELACIONAD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" table:style-name="ce15">
            <text:p>03</text:p>
          </table:table-cell>
          <table:table-cell table:style-name="ce15"/>
          <table:table-cell office:value-type="string" table:style-name="ce21">
            <text:p>PESCA E AQÜICULTUR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001" table:style-name="ce8">
            <text:p>03001</text:p>
          </table:table-cell>
          <table:table-cell office:value-type="string" table:style-name="ce22">
            <text:p>PESCA E SERVICOS RELACIONAD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002" table:style-name="ce8">
            <text:p>03002</text:p>
          </table:table-cell>
          <table:table-cell office:value-type="string" table:style-name="ce22">
            <text:p>AQUICULTURA E SERVICOS RELACIONADO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B</text:p>
          </table:table-cell>
          <table:table-cell table:style-name="ce12"/>
          <table:table-cell table:style-name="ce13"/>
          <table:table-cell office:value-type="string" table:style-name="ce24">
            <text:p>INDUSTRIAS EXTRATIV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" table:style-name="ce15">
            <text:p>05</text:p>
          </table:table-cell>
          <table:table-cell table:style-name="ce15"/>
          <table:table-cell office:value-type="string" table:style-name="ce21">
            <text:p>EXTRACAO DE CARVAO MINERA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000" table:style-name="ce8">
            <text:p>05000</text:p>
          </table:table-cell>
          <table:table-cell office:value-type="string" table:style-name="ce22">
            <text:p>EXTRACAO DE CARVAO MINERAL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" table:style-name="ce15">
            <text:p>06</text:p>
          </table:table-cell>
          <table:table-cell table:style-name="ce15"/>
          <table:table-cell office:value-type="string" table:style-name="ce21">
            <text:p>EXTRACAO DE PETROLEO E GAS NATURA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000" table:style-name="ce8">
            <text:p>06000</text:p>
          </table:table-cell>
          <table:table-cell office:value-type="string" table:style-name="ce23">
            <text:p>EXTRACAO DE PETROLEO E GAS NATURAL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" table:style-name="ce15">
            <text:p>07</text:p>
          </table:table-cell>
          <table:table-cell table:style-name="ce15"/>
          <table:table-cell office:value-type="string" table:style-name="ce21">
            <text:p>EXTRACAO DE MINERAIS METAL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001" table:style-name="ce8">
            <text:p>07001</text:p>
          </table:table-cell>
          <table:table-cell office:value-type="string" table:style-name="ce22">
            <text:p>EXTRACAO DE MINERIOS DE METAIS PRECIOS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7002" table:style-name="ce8">
            <text:p>07002</text:p>
          </table:table-cell>
          <table:table-cell office:value-type="string" table:style-name="ce22">
            <text:p>EXTRACAO DE MINERAIS METALICOS NAO ESPECIFICADOS ANTERIORMENTE<text:s/>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" table:style-name="ce15">
            <text:p>08</text:p>
          </table:table-cell>
          <table:table-cell table:style-name="ce15"/>
          <table:table-cell office:value-type="string" table:style-name="ce21">
            <text:p>EXTRACAO DE MINERAIS NAO-METAL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001" table:style-name="ce8">
            <text:p>08001</text:p>
          </table:table-cell>
          <table:table-cell office:value-type="string" table:style-name="ce22">
            <text:p>EXTRACAO DE PEDRAS, AREIA E ARGIL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002" table:style-name="ce8">
            <text:p>08002</text:p>
          </table:table-cell>
          <table:table-cell office:value-type="string" table:style-name="ce22">
            <text:p>EXTRACAO DE GEMAS (PEDRAS PRECIOSAS E SEMI-PRECIOSAS)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009" table:style-name="ce8">
            <text:p>08009</text:p>
          </table:table-cell>
          <table:table-cell office:value-type="string" table:style-name="ce22">
            <text:p>EXTRACAO DE MINERAIS NAO METALICOS NAO ESPECIFICADOS ANTERIORMENTE<text:s/>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999" table:style-name="ce8">
            <text:p>08999</text:p>
          </table:table-cell>
          <table:table-cell office:value-type="string" table:style-name="ce22">
            <text:p>MINERACAO - ATIVIDADES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" table:style-name="ce15">
            <text:p>09</text:p>
          </table:table-cell>
          <table:table-cell table:style-name="ce15"/>
          <table:table-cell office:value-type="string" table:style-name="ce21">
            <text:p>ATIVIDADES DE APOIO A EXTRACAO DE MINERA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9000" table:style-name="ce8">
            <text:p>09000</text:p>
          </table:table-cell>
          <table:table-cell office:value-type="string" table:style-name="ce22">
            <text:p>ATIVIDADES DE APOIO A EXTRACAO DE MINERAI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C</text:p>
          </table:table-cell>
          <table:table-cell table:style-name="ce12"/>
          <table:table-cell table:style-name="ce13"/>
          <table:table-cell office:value-type="string" table:style-name="ce24">
            <text:p>INDUSTRIAS DE TRANSFORM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0" table:style-name="ce15">
            <text:p>10</text:p>
          </table:table-cell>
          <table:table-cell table:style-name="ce15"/>
          <table:table-cell office:value-type="string" table:style-name="ce21">
            <text:p>FABRICACAO DE PRODUTOS ALIMENTICI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0010" table:style-name="ce8">
            <text:p>10010</text:p>
          </table:table-cell>
          <table:table-cell office:value-type="string" table:style-name="ce22">
            <text:p>ABATE E FABRICACAO DE PRODUTOS DE CARNE E PESCADO<text:s/>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21" table:style-name="ce8">
            <text:p>10021</text:p>
          </table:table-cell>
          <table:table-cell office:value-type="string" table:style-name="ce22">
            <text:p>FABRICACAO DE CONSERVAS DE FRUTAS, LEGUMES E OUTROS VEGET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22" table:style-name="ce8">
            <text:p>10022</text:p>
          </table:table-cell>
          <table:table-cell office:value-type="string" table:style-name="ce22">
            <text:p>FABRICACAO DE OLEOS VEGETAIS E GORDURAS VEGETAIS E ANIM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30" table:style-name="ce8">
            <text:p>10030</text:p>
          </table:table-cell>
          <table:table-cell office:value-type="string" table:style-name="ce22">
            <text:p>LATICINI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91" table:style-name="ce8">
            <text:p>10091</text:p>
          </table:table-cell>
          <table:table-cell office:value-type="string" table:style-name="ce22">
            <text:p>MOAGEM, FABRICACAO DE PRODUTOS AMILACEOS E DE ALIMENTOS PARA ANIM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92" table:style-name="ce8">
            <text:p>10092</text:p>
          </table:table-cell>
          <table:table-cell office:value-type="string" table:style-name="ce22">
            <text:p>FABRICACAO E REFINO DO ACUCAR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93" table:style-name="ce8">
            <text:p>10093</text:p>
          </table:table-cell>
          <table:table-cell office:value-type="string" table:style-name="ce22">
            <text:p>TORREFACAO E MOAGEM DO CAF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099" table:style-name="ce8">
            <text:p>10099</text:p>
          </table:table-cell>
          <table:table-cell office:value-type="string" table:style-name="ce22">
            <text:p>FABRICACAO DE OUTROS PRODUTOS ALIMENTICI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0999" table:style-name="ce8">
            <text:p>10999</text:p>
          </table:table-cell>
          <table:table-cell office:value-type="string" table:style-name="ce22">
            <text:p>INDUSTRIA DE ALIMENTOS - ATIVIDADES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1" table:style-name="ce15">
            <text:p>11</text:p>
          </table:table-cell>
          <table:table-cell table:style-name="ce15"/>
          <table:table-cell office:value-type="string" table:style-name="ce21">
            <text:p>FABRICACAO DE BEBID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1000" table:style-name="ce8">
            <text:p>11000</text:p>
          </table:table-cell>
          <table:table-cell office:value-type="string" table:style-name="ce22">
            <text:p>FABRICACAO DE BEBI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2" table:style-name="ce15">
            <text:p>12</text:p>
          </table:table-cell>
          <table:table-cell table:style-name="ce15"/>
          <table:table-cell office:value-type="string" table:style-name="ce21">
            <text:p>FABRICACAO DE PRODUTOS DO FUM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2000" table:style-name="ce8">
            <text:p>12000</text:p>
          </table:table-cell>
          <table:table-cell office:value-type="string" table:style-name="ce22">
            <text:p>PROCESSAMENTO INDUSTRIAL E FABRICACAO DE PRODUTOS DO FUM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3" table:style-name="ce15">
            <text:p>13</text:p>
          </table:table-cell>
          <table:table-cell table:style-name="ce15"/>
          <table:table-cell office:value-type="string" table:style-name="ce21">
            <text:p>FABRICACAO DE PRODUTOS TEXTE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3001" table:style-name="ce8">
            <text:p>13001</text:p>
          </table:table-cell>
          <table:table-cell office:value-type="string" table:style-name="ce22">
            <text:p>PREPARACAO DE FIBRAS, FIACAO E TECELAGEM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3002" table:style-name="ce8">
            <text:p>13002</text:p>
          </table:table-cell>
          <table:table-cell office:value-type="string" table:style-name="ce22">
            <text:p>FABRICACAO DE ARTEFATOS TEXTEIS, EXCETO VESTUAR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3999" table:style-name="ce8">
            <text:p>13999</text:p>
          </table:table-cell>
          <table:table-cell office:value-type="string" table:style-name="ce22">
            <text:p>INDUSTRIA TEXTIL - ATIVIDADES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4" table:style-name="ce15">
            <text:p>14</text:p>
          </table:table-cell>
          <table:table-cell table:style-name="ce15"/>
          <table:table-cell office:value-type="string" table:style-name="ce21">
            <text:p>CONFECCAO DE ARTIGOS DO VESTUARIO E ACESSORI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4001" table:style-name="ce8">
            <text:p>14001</text:p>
          </table:table-cell>
          <table:table-cell office:value-type="string" table:style-name="ce22">
            <text:p>CONFECCAO DE ARTIGOS DO VESTUARIO E ACESSORIOS, EXCETO SOB MEDID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4002" table:style-name="ce8">
            <text:p>14002</text:p>
          </table:table-cell>
          <table:table-cell office:value-type="string" table:style-name="ce22">
            <text:p>CONFECCAO, SOB MEDIDA, DE ARTIGOS DO VESTUAR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4999" table:style-name="ce8">
            <text:p>14999</text:p>
          </table:table-cell>
          <table:table-cell office:value-type="string" table:style-name="ce22">
            <text:p>CONFECCAO DE ARTIGOS DO VESTUARIO E ACESSORIOS, SOB MEDIDA OU N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5" table:style-name="ce15">
            <text:p>15</text:p>
          </table:table-cell>
          <table:table-cell table:style-name="ce15"/>
          <table:table-cell office:value-type="string" table:style-name="ce21">
            <text:p>PREPARACAO DE COUROS E FABRICACAO DE ARTEFATOS DE COURO, ARTIGOS DE VIAGEM E CALCAD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5011" table:style-name="ce8">
            <text:p>15011</text:p>
          </table:table-cell>
          <table:table-cell office:value-type="string" table:style-name="ce22">
            <text:p>CURTIMENTO E OUTRAS PREPARACOES DE COUR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5012" table:style-name="ce8">
            <text:p>15012</text:p>
          </table:table-cell>
          <table:table-cell office:value-type="string" table:style-name="ce22">
            <text:p>FABRICACAO DE ARTIGOS DE VIAGEM E DE ARTEFATOS DIVERSOS DE COUR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5020" table:style-name="ce8">
            <text:p>15020</text:p>
          </table:table-cell>
          <table:table-cell office:value-type="string" table:style-name="ce22">
            <text:p>FABRICACAO DE CALCADOS E PARTES PARA CALCADOS, DE QUALQUER MATERIAL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6" table:style-name="ce15">
            <text:p>16</text:p>
          </table:table-cell>
          <table:table-cell table:style-name="ce15"/>
          <table:table-cell office:value-type="string" table:style-name="ce21">
            <text:p>FABRICACAO DE PRODUTOS DE MADEIR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6001" table:style-name="ce8">
            <text:p>16001</text:p>
          </table:table-cell>
          <table:table-cell office:value-type="string" table:style-name="ce22">
            <text:p>SERRARI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6002" table:style-name="ce8">
            <text:p>16002</text:p>
          </table:table-cell>
          <table:table-cell office:value-type="string" table:style-name="ce22">
            <text:p>FABRICACAO DE PRODUTOS DE MADEIRA, CORTICA E MATERIAL TRANCADO, EXCETO MOVE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21">
            <text:p>FABRICACAO DE CELULOSE, PAPEL E PRODUTOS DE PAPE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7001" table:style-name="ce8">
            <text:p>17001</text:p>
          </table:table-cell>
          <table:table-cell office:value-type="string" table:style-name="ce22">
            <text:p>FABRICACAO DE CELULOSE, PAPEL, CARTOLINA E PAPEL-CART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7002" table:style-name="ce8">
            <text:p>17002</text:p>
          </table:table-cell>
          <table:table-cell office:value-type="string" table:style-name="ce22">
            <text:p>FABRICACAO DE EMBALAGENS E DE PRODUTOS DIVERSOS DE PAPEL, CARTOLINA, PAPEL-CARTAO E PAPELAO ONDULAD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7999" table:style-name="ce8">
            <text:p>17999</text:p>
          </table:table-cell>
          <table:table-cell office:value-type="string" table:style-name="ce22">
            <text:p>FABRICACAO DE PAPEL E ARTEFATOS - ATIVIDADES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8" table:style-name="ce15">
            <text:p>18</text:p>
          </table:table-cell>
          <table:table-cell table:style-name="ce15"/>
          <table:table-cell office:value-type="string" table:style-name="ce21">
            <text:p>IMPRESSAO E REPRODUCAO DE GRAVACO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8000" table:style-name="ce8">
            <text:p>18000</text:p>
          </table:table-cell>
          <table:table-cell office:value-type="string" table:style-name="ce22">
            <text:p>IMPRESSAO E REPRODUCAO DE GRAVACOE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19" table:style-name="ce15">
            <text:p>19</text:p>
          </table:table-cell>
          <table:table-cell table:style-name="ce15"/>
          <table:table-cell office:value-type="string" table:style-name="ce21">
            <text:p>FABRICACAO DE COQUE; PRODUTOS DERIVADOS DE PETROLEO E DE BIOCOMBUSTIVE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19010" table:style-name="ce8">
            <text:p>19010</text:p>
          </table:table-cell>
          <table:table-cell office:value-type="string" table:style-name="ce22">
            <text:p>COQUERI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9020" table:style-name="ce8">
            <text:p>19020</text:p>
          </table:table-cell>
          <table:table-cell office:value-type="string" table:style-name="ce22">
            <text:p>FABRICACAO DE PRODUTOS DERIVADOS DO PETROLE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19030" table:style-name="ce8">
            <text:p>19030</text:p>
          </table:table-cell>
          <table:table-cell office:value-type="string" table:style-name="ce22">
            <text:p>PRODUCAO DE BIOCOMBUSTIVE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0" table:style-name="ce15">
            <text:p>20</text:p>
          </table:table-cell>
          <table:table-cell table:style-name="ce15"/>
          <table:table-cell office:value-type="string" table:style-name="ce21">
            <text:p>FABRICACAO DE PRODUTOS QUIM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0010" table:style-name="ce8">
            <text:p>20010</text:p>
          </table:table-cell>
          <table:table-cell office:value-type="string" table:style-name="ce22">
            <text:p>FABRICACAO DE TINTAS, VERNIZES, ESMALTES, LACAS E PRODUTOS AFIN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0020" table:style-name="ce8">
            <text:p>20020</text:p>
          </table:table-cell>
          <table:table-cell office:value-type="string" table:style-name="ce22">
            <text:p>FABRICACAO DE SABOES, DETERGENTES, PRODUTOS DE LIMPEZA, COSMETICOS, PRODUTOS DE PERFUMARIA E DE HIGIENE PESSO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0090" table:style-name="ce8">
            <text:p>20090</text:p>
          </table:table-cell>
          <table:table-cell office:value-type="string" table:style-name="ce22">
            <text:p>FABRICACAO DE OUTROS PRODUTOS QUIMICOS NAO ESPECIFICADOS ANTERIORMEN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0999" table:style-name="ce8">
            <text:p>20999</text:p>
          </table:table-cell>
          <table:table-cell office:value-type="string" table:style-name="ce22">
            <text:p>INDUSTRIA QUIMICA - ATIVIDADES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1" table:style-name="ce15">
            <text:p>21</text:p>
          </table:table-cell>
          <table:table-cell table:style-name="ce15"/>
          <table:table-cell office:value-type="string" table:style-name="ce21">
            <text:p>FABRICACAO DE PRODUTOS FARMOQUIMICOS E FARMACEUT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1000" table:style-name="ce8">
            <text:p>21000</text:p>
          </table:table-cell>
          <table:table-cell office:value-type="string" table:style-name="ce22">
            <text:p>FABRICACAO DE PRODUTOS FARMOQUIMICOS E FARMACEUTIC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2" table:style-name="ce15">
            <text:p>22</text:p>
          </table:table-cell>
          <table:table-cell table:style-name="ce15"/>
          <table:table-cell office:value-type="string" table:style-name="ce21">
            <text:p>FABRICACAO DE PRODUTOS DE BORRACHA E DE MATERIAL PLASTIC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2010" table:style-name="ce8">
            <text:p>22010</text:p>
          </table:table-cell>
          <table:table-cell office:value-type="string" table:style-name="ce22">
            <text:p>FABRICACAO DE PRODUTOS DE BORRACH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2020" table:style-name="ce8">
            <text:p>22020</text:p>
          </table:table-cell>
          <table:table-cell office:value-type="string" table:style-name="ce22">
            <text:p>FABRICACAO DE PRODUTOS DE MATERIAL PLASTIC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3" table:style-name="ce15">
            <text:p>23</text:p>
          </table:table-cell>
          <table:table-cell table:style-name="ce15"/>
          <table:table-cell office:value-type="string" table:style-name="ce21">
            <text:p>FABRICACAO DE PRODUTOS DE MINERAIS NAO-METAL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3010" table:style-name="ce8">
            <text:p>23010</text:p>
          </table:table-cell>
          <table:table-cell office:value-type="string" table:style-name="ce22">
            <text:p>FABRICACAO DE VIDRO E PRODUTOS DE VIDR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3091" table:style-name="ce8">
            <text:p>23091</text:p>
          </table:table-cell>
          <table:table-cell office:value-type="string" table:style-name="ce22">
            <text:p>FABRICACAO DE PRODUTOS CERAM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3099" table:style-name="ce8">
            <text:p>23099</text:p>
          </table:table-cell>
          <table:table-cell office:value-type="string" table:style-name="ce22">
            <text:p>FABRICACAO DE OUTROS PRODUTOS DE MINERAIS NAO-METALICOS NAO ESPECIFICADOS ANTERIORMENTE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4" table:style-name="ce15">
            <text:p>24</text:p>
          </table:table-cell>
          <table:table-cell table:style-name="ce15"/>
          <table:table-cell office:value-type="string" table:style-name="ce21">
            <text:p>SIDERURGIA E METALURGI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4001" table:style-name="ce8">
            <text:p>24001</text:p>
          </table:table-cell>
          <table:table-cell office:value-type="string" table:style-name="ce22">
            <text:p>FABRICACAO DE PRODUTOS SIDERURG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4002" table:style-name="ce8">
            <text:p>24002</text:p>
          </table:table-cell>
          <table:table-cell office:value-type="string" table:style-name="ce22">
            <text:p>METALURGIA DE METAIS NAO-FERROS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4003" table:style-name="ce8">
            <text:p>24003</text:p>
          </table:table-cell>
          <table:table-cell office:value-type="string" table:style-name="ce22">
            <text:p>FUNDIC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4999" table:style-name="ce8">
            <text:p>24999</text:p>
          </table:table-cell>
          <table:table-cell office:value-type="string" table:style-name="ce22">
            <text:p>FABRICACAO DE PRODUTOS DE METALURGIA NAO ESPECIFICADOS<text:s/>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5" table:style-name="ce15">
            <text:p>25</text:p>
          </table:table-cell>
          <table:table-cell table:style-name="ce15"/>
          <table:table-cell office:value-type="string" table:style-name="ce21">
            <text:p>FABRICACAO DE PRODUTOS DE METAL, EXCETO MAQUINAS E EQUIPAMENT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5001" table:style-name="ce8">
            <text:p>25001</text:p>
          </table:table-cell>
          <table:table-cell office:value-type="string" table:style-name="ce22">
            <text:p>FABRICACAO DE PRODUTOS DE METAL, EXCETO MAQUINAS E EQUIPAMENT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5002" table:style-name="ce8">
            <text:p>25002</text:p>
          </table:table-cell>
          <table:table-cell office:value-type="string" table:style-name="ce22">
            <text:p>FORJARIA, ESTAMPARIA, METALURGIA DO PO E SERVICOS DE TRATAMENTO DE META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6" table:style-name="ce15">
            <text:p>26</text:p>
          </table:table-cell>
          <table:table-cell table:style-name="ce15"/>
          <table:table-cell office:value-type="string" table:style-name="ce21">
            <text:p>FABRICACAO DE EQUIPAMENTOS DE INFORMATICA, PRODUTOS ELETRONICOS E OPT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6010" table:style-name="ce8">
            <text:p>26010</text:p>
          </table:table-cell>
          <table:table-cell office:value-type="string" table:style-name="ce22">
            <text:p>FABRICACAO DE COMPONENTES ELETRON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6020" table:style-name="ce8">
            <text:p>26020</text:p>
          </table:table-cell>
          <table:table-cell office:value-type="string" table:style-name="ce22">
            <text:p>FABRICACAO DE EQUIPAMENTOS DE INFORMATICA E PERIFER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6030" table:style-name="ce8">
            <text:p>26030</text:p>
          </table:table-cell>
          <table:table-cell office:value-type="string" table:style-name="ce22">
            <text:p>FABRICACAO DE EQUIPAMENTOS DE COMUNICACAO E DE APARELHOS DE RECEPCAO, REPRODUCAO, GRAVACAO E AMPLIFICACAO DE AUDIO E VIDEO</text:p>
          </table:table-cell>
          <table:table-cell table:number-columns-repeated="16380"/>
        </table:table-row>
        <table:table-row table:style-name="ro5">
          <table:table-cell table:style-name="ce6"/>
          <table:table-cell table:style-name="ce7"/>
          <table:table-cell office:value-type="float" office:value="26041" table:style-name="ce8">
            <text:p>26041</text:p>
          </table:table-cell>
          <table:table-cell office:value-type="string" table:style-name="ce22">
            <text:p>FABRICACAO DE APARELHOS E INSTRUMENTOS DE MEDIDA, TESTE E CONTROLE; CRONOMETROS E RELOGIOS E DE APARELHOS ELETROMEDICOS E ELETROTERAPEUT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6042" table:style-name="ce8">
            <text:p>26042</text:p>
          </table:table-cell>
          <table:table-cell office:value-type="string" table:style-name="ce22">
            <text:p>FABRICACAO DE EQUIPAMENTOS E INSTRUMENTOS OPTICOS, FOTOGRAFICOS E CINEMATOGRAFICOS E DE MIDIAS VIRGENS, MAGNETICAS E OPTIC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6999" table:style-name="ce8">
            <text:p>26999</text:p>
          </table:table-cell>
          <table:table-cell office:value-type="string" table:style-name="ce22">
            <text:p>FABRICACAO DE PRODUTOS ELETRONICOS NAO ESPECIFICAD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7" table:style-name="ce15">
            <text:p>27</text:p>
          </table:table-cell>
          <table:table-cell table:style-name="ce15"/>
          <table:table-cell office:value-type="string" table:style-name="ce21">
            <text:p>FABRICACAO DE MAQUINAS, APARELHOS E MATERIAIS ELETR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7010" table:style-name="ce8">
            <text:p>27010</text:p>
          </table:table-cell>
          <table:table-cell office:value-type="string" table:style-name="ce22">
            <text:p>FABRICACAO DE ELETRODOMEST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7090" table:style-name="ce8">
            <text:p>27090</text:p>
          </table:table-cell>
          <table:table-cell office:value-type="string" table:style-name="ce22">
            <text:p>FABRICACAO DE MAQUINAS, APARELHOS E MATERIAIS ELETRICOS DIVERSOS, EXCETO ELETRODOMEST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7999" table:style-name="ce8">
            <text:p>27999</text:p>
          </table:table-cell>
          <table:table-cell office:value-type="string" table:style-name="ce22">
            <text:p>FABRICACAO DE PRODUTOS ELETRICOS NAO ESPECIFICAD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8" table:style-name="ce15">
            <text:p>28</text:p>
          </table:table-cell>
          <table:table-cell table:style-name="ce15"/>
          <table:table-cell office:value-type="string" table:style-name="ce21">
            <text:p>FABRICACAO DE MAQUINAS E EQUIPAMENT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8000" table:style-name="ce8">
            <text:p>28000</text:p>
          </table:table-cell>
          <table:table-cell office:value-type="string" table:style-name="ce22">
            <text:p>FABRICACAO DE MAQUINAS E EQUIPAMENT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29" table:style-name="ce15">
            <text:p>29</text:p>
          </table:table-cell>
          <table:table-cell table:style-name="ce15"/>
          <table:table-cell office:value-type="string" table:style-name="ce21">
            <text:p>FABRICACAO DE VEICULOS AUTOMOTORES, REBOQUES E CARROCERI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29001" table:style-name="ce8">
            <text:p>29001</text:p>
          </table:table-cell>
          <table:table-cell office:value-type="string" table:style-name="ce22">
            <text:p>FABRICACAO E MONTAGEM DE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9002" table:style-name="ce8">
            <text:p>29002</text:p>
          </table:table-cell>
          <table:table-cell office:value-type="string" table:style-name="ce22">
            <text:p>FABRICACAO DE CABINES, CARROCERIAS, REBOQUES E PECAS PARA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29003" table:style-name="ce8">
            <text:p>29003</text:p>
          </table:table-cell>
          <table:table-cell office:value-type="string" table:style-name="ce22">
            <text:p>RECONSTRUCAO, EM FABRICA, DE MOTORES DE VEICULOS AUTOMOTORE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0" table:style-name="ce15">
            <text:p>30</text:p>
          </table:table-cell>
          <table:table-cell table:style-name="ce15"/>
          <table:table-cell office:value-type="string" table:style-name="ce21">
            <text:p>FABRICACAO DE OUTROS EQUIPAMENTOS DE TRANSPORTE, EXCETO VEICULOS AUTOMOTOR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0010" table:style-name="ce8">
            <text:p>30010</text:p>
          </table:table-cell>
          <table:table-cell office:value-type="string" table:style-name="ce22">
            <text:p>CONSTRUCAO DE EMBARCACO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0020" table:style-name="ce8">
            <text:p>30020</text:p>
          </table:table-cell>
          <table:table-cell office:value-type="string" table:style-name="ce22">
            <text:p>FABRICACAO DE VEICULOS FERROVIARI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0030" table:style-name="ce8">
            <text:p>30030</text:p>
          </table:table-cell>
          <table:table-cell office:value-type="string" table:style-name="ce22">
            <text:p>FABRICACAO DE AERONAV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0090" table:style-name="ce8">
            <text:p>30090</text:p>
          </table:table-cell>
          <table:table-cell office:value-type="string" table:style-name="ce22">
            <text:p>FABRICACAO DE OUTROS EQUIPAMENTOS DE TRANSPORTE NAO ESPECIFICADOS ANTERIORMEN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0999" table:style-name="ce8">
            <text:p>30999</text:p>
          </table:table-cell>
          <table:table-cell office:value-type="string" table:style-name="ce22">
            <text:p>FABRICACAO DE EQUIPAMENTOS DE TRANSPORTE NAO ESPECIFICAD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1" table:style-name="ce15">
            <text:p>31</text:p>
          </table:table-cell>
          <table:table-cell table:style-name="ce15"/>
          <table:table-cell office:value-type="string" table:style-name="ce21">
            <text:p>FABRICACAO DE MOVE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1000" table:style-name="ce8">
            <text:p>31000</text:p>
          </table:table-cell>
          <table:table-cell office:value-type="string" table:style-name="ce22">
            <text:p>FABRICACAO DE MOVE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2" table:style-name="ce15">
            <text:p>32</text:p>
          </table:table-cell>
          <table:table-cell table:style-name="ce15"/>
          <table:table-cell office:value-type="string" table:style-name="ce21">
            <text:p>FABRICACAO DE PRODUTOS DIVERS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2001" table:style-name="ce8">
            <text:p>32001</text:p>
          </table:table-cell>
          <table:table-cell office:value-type="string" table:style-name="ce22">
            <text:p>FABRICACAO DE ARTIGOS DE JOALHERIA, BIJUTERIAS E SEMELHANT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002" table:style-name="ce8">
            <text:p>32002</text:p>
          </table:table-cell>
          <table:table-cell office:value-type="string" table:style-name="ce22">
            <text:p>FABRICACAO DE INSTRUMENTOS MUSIC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003" table:style-name="ce8">
            <text:p>32003</text:p>
          </table:table-cell>
          <table:table-cell office:value-type="string" table:style-name="ce22">
            <text:p>FABRICACAO DE ARTEFATOS PARA PESCA E ESPORTE E DE BRINQUEDOS E JOGOS RECREATIV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009" table:style-name="ce8">
            <text:p>32009</text:p>
          </table:table-cell>
          <table:table-cell office:value-type="string" table:style-name="ce22">
            <text:p>FABRICACAO DE PRODUTOS DIVERS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991" table:style-name="ce8">
            <text:p>32991</text:p>
          </table:table-cell>
          <table:table-cell office:value-type="string" table:style-name="ce22">
            <text:p>USINA DE ACUCAR E ALCOO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998" table:style-name="ce8">
            <text:p>32998</text:p>
          </table:table-cell>
          <table:table-cell office:value-type="string" table:style-name="ce22">
            <text:p>ARTESANATO NAO ESPECIFICADO<text:s/>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2999" table:style-name="ce8">
            <text:p>32999</text:p>
          </table:table-cell>
          <table:table-cell office:value-type="string" table:style-name="ce22">
            <text:p>INDUSTRIA NAO ESPECIFICAD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3" table:style-name="ce15">
            <text:p>33</text:p>
          </table:table-cell>
          <table:table-cell table:style-name="ce15"/>
          <table:table-cell office:value-type="string" table:style-name="ce21">
            <text:p>MANUTENCAO, REPARACAO E INSTALACAO DE MAQUINAS E EQUIPAMENT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3001" table:style-name="ce8">
            <text:p>33001</text:p>
          </table:table-cell>
          <table:table-cell office:value-type="string" table:style-name="ce22">
            <text:p>MANUTENCAO E REPARACAO DE MAQUINAS E EQUIPAMENT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3002" table:style-name="ce8">
            <text:p>33002</text:p>
          </table:table-cell>
          <table:table-cell office:value-type="string" table:style-name="ce22">
            <text:p>INSTALACAO DE MAQUINAS E EQUIPAMENTO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D</text:p>
          </table:table-cell>
          <table:table-cell table:style-name="ce12"/>
          <table:table-cell table:style-name="ce13"/>
          <table:table-cell office:value-type="string" table:style-name="ce24">
            <text:p>ELETRICIDADE E G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5" table:style-name="ce15">
            <text:p>35</text:p>
          </table:table-cell>
          <table:table-cell table:style-name="ce15"/>
          <table:table-cell office:value-type="string" table:style-name="ce21">
            <text:p>ELETRICIDADE, GAS E OUTRAS UTILIDAD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5010" table:style-name="ce8">
            <text:p>35010</text:p>
          </table:table-cell>
          <table:table-cell office:value-type="string" table:style-name="ce22">
            <text:p>GERACAO, TRANSMISSAO E DISTRIBUICAO DE ENERGIA ELETRIC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5021" table:style-name="ce8">
            <text:p>35021</text:p>
          </table:table-cell>
          <table:table-cell office:value-type="string" table:style-name="ce22">
            <text:p>PRODUCAO E DISTRIBUICAO DE COMBUSTIVEIS GASOSOS POR REDES URBAN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35022" table:style-name="ce8">
            <text:p>35022</text:p>
          </table:table-cell>
          <table:table-cell office:value-type="string" table:style-name="ce22">
            <text:p>PRODUCAO E DISTRIBUICAO DE VAPOR, AGUA QUENTE E AR CONDICIONADO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E</text:p>
          </table:table-cell>
          <table:table-cell table:style-name="ce12"/>
          <table:table-cell table:style-name="ce13"/>
          <table:table-cell office:value-type="string" table:style-name="ce24">
            <text:p>AGUA, ESGOTO, ATIVIDADES DE GESTAO DE RESIDUOS E DESCONTAMIN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6" table:style-name="ce15">
            <text:p>36</text:p>
          </table:table-cell>
          <table:table-cell table:style-name="ce15"/>
          <table:table-cell office:value-type="string" table:style-name="ce21">
            <text:p>CAPTACAO, TRATAMENTO E DISTRIBUICAO DE AGU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6000" table:style-name="ce8">
            <text:p>36000</text:p>
          </table:table-cell>
          <table:table-cell office:value-type="string" table:style-name="ce22">
            <text:p>CAPTACAO, TRATAMENTO E DISTRIBUICAO DE AGU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7" table:style-name="ce15">
            <text:p>37</text:p>
          </table:table-cell>
          <table:table-cell table:style-name="ce15"/>
          <table:table-cell office:value-type="string" table:style-name="ce21">
            <text:p>ESGOTO E ATIVIDADES RELACIONAD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7000" table:style-name="ce8">
            <text:p>37000</text:p>
          </table:table-cell>
          <table:table-cell office:value-type="string" table:style-name="ce22">
            <text:p>ESGOTO E ATIVIDADES RELACION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8" table:style-name="ce15">
            <text:p>38</text:p>
          </table:table-cell>
          <table:table-cell table:style-name="ce15"/>
          <table:table-cell office:value-type="string" table:style-name="ce21">
            <text:p>COLETA, TRATAMENTO E DISPOSICAO DE RESIDUOS; RECUPERACAO DE MATERIA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8000" table:style-name="ce8">
            <text:p>38000</text:p>
          </table:table-cell>
          <table:table-cell office:value-type="string" table:style-name="ce22">
            <text:p>COLETA, TRATAMENTO E DISPOSICAO DE RESIDUOS; RECUPERACAO DE MATERIA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39" table:style-name="ce15">
            <text:p>39</text:p>
          </table:table-cell>
          <table:table-cell table:style-name="ce15"/>
          <table:table-cell office:value-type="string" table:style-name="ce21">
            <text:p>DESCONTAMINACAO E OUTROS SERVICOS DE GESTAO DE RESIDU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39000" table:style-name="ce8">
            <text:p>39000</text:p>
          </table:table-cell>
          <table:table-cell office:value-type="string" table:style-name="ce22">
            <text:p>DESCONTAMINACAO E OUTROS SERVICOS DE GESTAO DE RESIDUO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F</text:p>
          </table:table-cell>
          <table:table-cell table:style-name="ce12"/>
          <table:table-cell table:style-name="ce13"/>
          <table:table-cell office:value-type="string" table:style-name="ce24">
            <text:p>CONSTRU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1" table:style-name="ce15">
            <text:p>41</text:p>
          </table:table-cell>
          <table:table-cell table:style-name="ce15"/>
          <table:table-cell office:value-type="string" table:style-name="ce21">
            <text:p>CONSTRUCAO E INCORPORACAO DE EDIFICI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1000" table:style-name="ce8">
            <text:p>41000</text:p>
          </table:table-cell>
          <table:table-cell office:value-type="string" table:style-name="ce22">
            <text:p>CONSTRUCAO DE EDIFICI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2" table:style-name="ce15">
            <text:p>42</text:p>
          </table:table-cell>
          <table:table-cell table:style-name="ce15"/>
          <table:table-cell office:value-type="string" table:style-name="ce21">
            <text:p>OBRAS DE INFRA-ESTRUTUR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2000" table:style-name="ce8">
            <text:p>42000</text:p>
          </table:table-cell>
          <table:table-cell office:value-type="string" table:style-name="ce22">
            <text:p>CONSTRUCAO DE OBRAS DE INFRA-ESTRUTUR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3" table:style-name="ce15">
            <text:p>43</text:p>
          </table:table-cell>
          <table:table-cell table:style-name="ce15"/>
          <table:table-cell office:value-type="string" table:style-name="ce21">
            <text:p>SERVICOS ESPECIALIZADOS PARA CONSTRUC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3000" table:style-name="ce8">
            <text:p>43000</text:p>
          </table:table-cell>
          <table:table-cell office:value-type="string" table:style-name="ce22">
            <text:p>SERVICOS ESPECIALIZADOS PARA CONSTRUC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3999" table:style-name="ce8">
            <text:p>43999</text:p>
          </table:table-cell>
          <table:table-cell office:value-type="string" table:style-name="ce22">
            <text:p>ATIVIDADES DE CONSTRUCAO NAO ESPECIFICAD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G</text:p>
          </table:table-cell>
          <table:table-cell table:style-name="ce12"/>
          <table:table-cell table:style-name="ce13"/>
          <table:table-cell office:value-type="string" table:style-name="ce24">
            <text:p>COMERCIO; REPARACAO DE VEICULOS AUTOMOTORES E MOTOCICLET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5" table:style-name="ce15">
            <text:p>45</text:p>
          </table:table-cell>
          <table:table-cell table:style-name="ce15"/>
          <table:table-cell office:value-type="string" table:style-name="ce21">
            <text:p>COMERCIO E REPARACAO DE VEICULOS AUTOMOTORES E MOTOCICLET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5010" table:style-name="ce9">
            <text:p>45010</text:p>
          </table:table-cell>
          <table:table-cell office:value-type="string" table:style-name="ce23">
            <text:p>COMERCIO DE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5020" table:style-name="ce9">
            <text:p>45020</text:p>
          </table:table-cell>
          <table:table-cell office:value-type="string" table:style-name="ce23">
            <text:p>MANUTENCAO E REPARACAO DE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5030" table:style-name="ce9">
            <text:p>45030</text:p>
          </table:table-cell>
          <table:table-cell office:value-type="string" table:style-name="ce23">
            <text:p>COMERCIO DE PECAS E ACESSORIOS PARA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5040" table:style-name="ce9">
            <text:p>45040</text:p>
          </table:table-cell>
          <table:table-cell office:value-type="string" table:style-name="ce23">
            <text:p>COMERCIO, MANUTENCAO E REPARACAO DE MOTOCICLETAS, PECAS E ACESSORI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8" table:style-name="ce15">
            <text:p>48</text:p>
          </table:table-cell>
          <table:table-cell table:style-name="ce15"/>
          <table:table-cell office:value-type="string" table:style-name="ce21">
            <text:p>COMERCIO, EXCETO DE VEICULOS AUTOMOTORES E MOTOCICLET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8010" table:style-name="ce9">
            <text:p>48010</text:p>
          </table:table-cell>
          <table:table-cell office:value-type="string" table:style-name="ce23">
            <text:p>REPRESENTANTES COMERCIAIS E AGENTES DO COMERCIO, EXCETO DE VEICULOS AUTOMOTORES E MOTOCICLET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20" table:style-name="ce9">
            <text:p>48020</text:p>
          </table:table-cell>
          <table:table-cell office:value-type="string" table:style-name="ce23">
            <text:p>COMERCIO DE MATERIAS-PRIMAS AGRICOLAS E ANIMAIS VIV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30" table:style-name="ce9">
            <text:p>48030</text:p>
          </table:table-cell>
          <table:table-cell office:value-type="string" table:style-name="ce23">
            <text:p>COMERCIO DE PRODUTOS ALIMENTICIOS, BEBIDAS E FUM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41" table:style-name="ce9">
            <text:p>48041</text:p>
          </table:table-cell>
          <table:table-cell office:value-type="string" table:style-name="ce23">
            <text:p>COMERCIO DE TECIDOS, ARTEFATOS DE TECIDOS E ARMARINH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42" table:style-name="ce9">
            <text:p>48042</text:p>
          </table:table-cell>
          <table:table-cell office:value-type="string" table:style-name="ce23">
            <text:p>COMERCIO DE ARTIGOS DO VESTUARIO, COMPLEMENTOS, CALCADOS E ARTIGOS DE VIAGEM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50" table:style-name="ce9">
            <text:p>48050</text:p>
          </table:table-cell>
          <table:table-cell office:value-type="string" table:style-name="ce23">
            <text:p>COMERCIO DE MADEIRA, MATERIAL DE CONSTRUCAO, FERRAGENS E FERRAMENT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60" table:style-name="ce9">
            <text:p>48060</text:p>
          </table:table-cell>
          <table:table-cell office:value-type="string" table:style-name="ce23">
            <text:p>COMERCIO DE COMBUSTIVEIS PARA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1" table:style-name="ce9">
            <text:p>48071</text:p>
          </table:table-cell>
          <table:table-cell office:value-type="string" table:style-name="ce23">
            <text:p>COMERCIO DE PRODUTOS FARMACEUTICOS, MEDICOS, ORTOPEDICOS, ODONTOLÓGICOS E DE COSMETICOS E PERFUMARI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2" table:style-name="ce9">
            <text:p>48072</text:p>
          </table:table-cell>
          <table:table-cell office:value-type="string" table:style-name="ce23">
            <text:p>COMERCIO DE ARTIGOS DE ESCRITÓRIO E DE PAPELARIA; LIVROS, JORNAIS E OUTRAS PUBLICACO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3" table:style-name="ce9">
            <text:p>48073</text:p>
          </table:table-cell>
          <table:table-cell office:value-type="string" table:style-name="ce23">
            <text:p>COMERCIO DE ELETRODOMESTICOS, MÓVEIS E OUTROS ARTIGOS DE RESIDENCI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4" table:style-name="ce9">
            <text:p>48074</text:p>
          </table:table-cell>
          <table:table-cell office:value-type="string" table:style-name="ce23">
            <text:p>COMERCIO DE EQUIPAMENTOS E PRODUTOS DE TECNOLOGIAS DE INFORMACAO E COMUNICAC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5" table:style-name="ce9">
            <text:p>48075</text:p>
          </table:table-cell>
          <table:table-cell office:value-type="string" table:style-name="ce23">
            <text:p>COMERCIO DE MAQUINAS, APARELHOS E EQUIPAMENTOS, EXCETO ELETRODOMESTICOS<text:s/>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6" table:style-name="ce9">
            <text:p>48076</text:p>
          </table:table-cell>
          <table:table-cell office:value-type="string" table:style-name="ce23">
            <text:p>COMERCIO DE COMBUSTIVEIS SÓLIDOS, LIQUIDOS E GASOSOS, EXCETO PARA VEICULOS AUTOMOTO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7" table:style-name="ce9">
            <text:p>48077</text:p>
          </table:table-cell>
          <table:table-cell office:value-type="string" table:style-name="ce23">
            <text:p>COMERCIO DE PRODUTOS USAD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8" table:style-name="ce9">
            <text:p>48078</text:p>
          </table:table-cell>
          <table:table-cell office:value-type="string" table:style-name="ce23">
            <text:p>COMERCIO DE RESIDUOS E SUCAT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79" table:style-name="ce9">
            <text:p>48079</text:p>
          </table:table-cell>
          <table:table-cell office:value-type="string" table:style-name="ce23">
            <text:p>COMERCIO DE PRODUTOS NOVOS NAO ESPECIFICADOS ANTERIORMEN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80" table:style-name="ce9">
            <text:p>48080</text:p>
          </table:table-cell>
          <table:table-cell office:value-type="string" table:style-name="ce23">
            <text:p>SUPERMERCADO E HIPERMERCAD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090" table:style-name="ce9">
            <text:p>48090</text:p>
          </table:table-cell>
          <table:table-cell office:value-type="string" table:style-name="ce23">
            <text:p>LOJAS DE DEPARTAMENTO E OUTROS COMERCIOS NAO ESPECIALIZADOS, SEM PREDOMINANCIA DE PRODUTOS ALIMENTICI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100" table:style-name="ce9">
            <text:p>48100</text:p>
          </table:table-cell>
          <table:table-cell office:value-type="string" table:style-name="ce23">
            <text:p>COMERCIO AMBULANTE E FEIR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8999" table:style-name="ce8">
            <text:p>48999</text:p>
          </table:table-cell>
          <table:table-cell office:value-type="string" table:style-name="ce22">
            <text:p>COMERCIO ATIVIDADES NAO ESPECIFICAD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H</text:p>
          </table:table-cell>
          <table:table-cell table:style-name="ce12"/>
          <table:table-cell table:style-name="ce13"/>
          <table:table-cell office:value-type="string" table:style-name="ce24">
            <text:p>TRANSPORTE, ARMAZENAGEM E CORREI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49" table:style-name="ce15">
            <text:p>49</text:p>
          </table:table-cell>
          <table:table-cell table:style-name="ce15"/>
          <table:table-cell office:value-type="string" table:style-name="ce21">
            <text:p>TRANSPORTE TERRESTRE<text:s/>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49010" table:style-name="ce9">
            <text:p>49010</text:p>
          </table:table-cell>
          <table:table-cell office:value-type="string" table:style-name="ce23">
            <text:p>TRANSPORTE FERROVIARIO E METROFERROVIAR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9030" table:style-name="ce9">
            <text:p>49030</text:p>
          </table:table-cell>
          <table:table-cell office:value-type="string" table:style-name="ce23">
            <text:p>TRANSPORTE RODOVIARIO DE PASSAGEIR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9040" table:style-name="ce9">
            <text:p>49040</text:p>
          </table:table-cell>
          <table:table-cell office:value-type="string" table:style-name="ce23">
            <text:p>TRANSPORTE RODOVIARIO DE CARG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9090" table:style-name="ce9">
            <text:p>49090</text:p>
          </table:table-cell>
          <table:table-cell office:value-type="string" table:style-name="ce23">
            <text:p>OUTROS TRANSPORTES TERRESTRE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49999" table:style-name="ce9">
            <text:p>49999</text:p>
          </table:table-cell>
          <table:table-cell office:value-type="string" table:style-name="ce23">
            <text:p>ATIVIDADES DE TRANSPORTE NÃ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0" table:style-name="ce15">
            <text:p>50</text:p>
          </table:table-cell>
          <table:table-cell table:style-name="ce15"/>
          <table:table-cell office:value-type="string" table:style-name="ce21">
            <text:p>TRANSPORTE AQUAVIARI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0000" table:style-name="ce9">
            <text:p>50000</text:p>
          </table:table-cell>
          <table:table-cell office:value-type="string" table:style-name="ce23">
            <text:p>TRANSPORTE AQUAVIARI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1" table:style-name="ce15">
            <text:p>51</text:p>
          </table:table-cell>
          <table:table-cell table:style-name="ce15"/>
          <table:table-cell office:value-type="string" table:style-name="ce21">
            <text:p>TRANSPORTE AERE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1000" table:style-name="ce9">
            <text:p>51000</text:p>
          </table:table-cell>
          <table:table-cell office:value-type="string" table:style-name="ce23">
            <text:p>TRANSPORTE AERE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2" table:style-name="ce15">
            <text:p>52</text:p>
          </table:table-cell>
          <table:table-cell table:style-name="ce15"/>
          <table:table-cell office:value-type="string" table:style-name="ce21">
            <text:p>ARMAZENAMENTO E ATIVIDADES AUXILIARES DOS TRANSPORT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2010" table:style-name="ce9">
            <text:p>52010</text:p>
          </table:table-cell>
          <table:table-cell office:value-type="string" table:style-name="ce23">
            <text:p>ARMAZENAMENTO, CARGA E DESCARG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52020" table:style-name="ce9">
            <text:p>52020</text:p>
          </table:table-cell>
          <table:table-cell office:value-type="string" table:style-name="ce23">
            <text:p>ATIVIDADES AUXILIARES DOS TRANSPORTES E ATIVIDADES RELACIONADAS A ORGANIZACAO DO TRANSPORTE DE CARGA<text:s/>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3" table:style-name="ce15">
            <text:p>53</text:p>
          </table:table-cell>
          <table:table-cell table:style-name="ce15"/>
          <table:table-cell office:value-type="string" table:style-name="ce21">
            <text:p>CORREIO E OUTRAS ATIVIDADES DE ENTREG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3001" table:style-name="ce9">
            <text:p>53001</text:p>
          </table:table-cell>
          <table:table-cell office:value-type="string" table:style-name="ce23">
            <text:p>ATIVIDADES DE CORRE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53002" table:style-name="ce9">
            <text:p>53002</text:p>
          </table:table-cell>
          <table:table-cell office:value-type="string" table:style-name="ce23">
            <text:p>ATIVIDADES DE MALOTE E DE ENTREGA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I</text:p>
          </table:table-cell>
          <table:table-cell table:style-name="ce12"/>
          <table:table-cell table:style-name="ce13"/>
          <table:table-cell office:value-type="string" table:style-name="ce24">
            <text:p>ALOJAMENTO E ALIMENT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5" table:style-name="ce15">
            <text:p>55</text:p>
          </table:table-cell>
          <table:table-cell table:style-name="ce15"/>
          <table:table-cell office:value-type="string" table:style-name="ce21">
            <text:p>ALOJAMENT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5000" table:style-name="ce9">
            <text:p>55000</text:p>
          </table:table-cell>
          <table:table-cell office:value-type="string" table:style-name="ce23">
            <text:p>ALOJAMENT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6" table:style-name="ce15">
            <text:p>56</text:p>
          </table:table-cell>
          <table:table-cell table:style-name="ce15"/>
          <table:table-cell office:value-type="string" table:style-name="ce21">
            <text:p>ALIMENTAC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6011" table:style-name="ce9">
            <text:p>56011</text:p>
          </table:table-cell>
          <table:table-cell office:value-type="string" table:style-name="ce23">
            <text:p>RESTAURANTES E OUTROS ESTABELECIMENTOS DE SERVICOS DE ALIMENTACAO E BEBID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56012" table:style-name="ce9">
            <text:p>56012</text:p>
          </table:table-cell>
          <table:table-cell office:value-type="string" table:style-name="ce23">
            <text:p>SERVICOS DE CATERING, BUFE E OUTROS SERVICOS DE COMIDA PREPARAD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56020" table:style-name="ce9">
            <text:p>56020</text:p>
          </table:table-cell>
          <table:table-cell office:value-type="string" table:style-name="ce23">
            <text:p>SERVICOS AMBULANTES DE ALIMENTAC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56999" table:style-name="ce8">
            <text:p>56999</text:p>
          </table:table-cell>
          <table:table-cell office:value-type="string" table:style-name="ce22">
            <text:p>ALIMENTACAO - ATIVIDADES NAO ESPECIFICAD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J</text:p>
          </table:table-cell>
          <table:table-cell table:style-name="ce12"/>
          <table:table-cell table:style-name="ce13"/>
          <table:table-cell office:value-type="string" table:style-name="ce24">
            <text:p>INFORMACAO E COMUNIC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8" table:style-name="ce15">
            <text:p>58</text:p>
          </table:table-cell>
          <table:table-cell table:style-name="ce15"/>
          <table:table-cell office:value-type="string" table:style-name="ce21">
            <text:p>EDICAO E EDICAO INTEGRADA A IMPRESS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8000" table:style-name="ce9">
            <text:p>58000</text:p>
          </table:table-cell>
          <table:table-cell office:value-type="string" table:style-name="ce23">
            <text:p>EDICAO E EDICAO INTEGRADA A IMPRESS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59" table:style-name="ce15">
            <text:p>59</text:p>
          </table:table-cell>
          <table:table-cell table:style-name="ce15"/>
          <table:table-cell office:value-type="string" table:style-name="ce21">
            <text:p>ATIVIDADES CINEMATOGRAFICAS, PRODUCAO DE VIDEOS E DE PROGRAMAS DE TELEVISAO; GRAVACAO DE SOM E DE MUSIC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59000" table:style-name="ce9">
            <text:p>59000</text:p>
          </table:table-cell>
          <table:table-cell office:value-type="string" table:style-name="ce23">
            <text:p>ATIVIDADES CINEMATOGRAFICAS, PRODUCAO DE VIDEOS E DE PROGRAMAS DE TELEVISAO; GRAVACAO DE SOM E DE MUSIC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0" table:style-name="ce15">
            <text:p>60</text:p>
          </table:table-cell>
          <table:table-cell table:style-name="ce15"/>
          <table:table-cell office:value-type="string" table:style-name="ce21">
            <text:p>ATIVIDADES DE RADIO E DE TELEVIS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0001" table:style-name="ce9">
            <text:p>60001</text:p>
          </table:table-cell>
          <table:table-cell office:value-type="string" table:style-name="ce23">
            <text:p>ATIVIDADES DE RAD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60002" table:style-name="ce9">
            <text:p>60002</text:p>
          </table:table-cell>
          <table:table-cell office:value-type="string" table:style-name="ce23">
            <text:p>ATIVIDADES DE TELEVIS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1" table:style-name="ce15">
            <text:p>61</text:p>
          </table:table-cell>
          <table:table-cell table:style-name="ce15"/>
          <table:table-cell office:value-type="string" table:style-name="ce21">
            <text:p>TELECOMUNICACO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1000" table:style-name="ce9">
            <text:p>61000</text:p>
          </table:table-cell>
          <table:table-cell office:value-type="string" table:style-name="ce23">
            <text:p>TELECOMUNICACOE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2" table:style-name="ce15">
            <text:p>62</text:p>
          </table:table-cell>
          <table:table-cell table:style-name="ce15"/>
          <table:table-cell office:value-type="string" table:style-name="ce21">
            <text:p>ATIVIDADES DOS SERVICOS DE TECNOLOGIA DA INFORMAC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2000" table:style-name="ce9">
            <text:p>62000</text:p>
          </table:table-cell>
          <table:table-cell office:value-type="string" table:style-name="ce23">
            <text:p>ATIVIDADES DOS SERVICOS DE TECNOLOGIA DA INFORM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3" table:style-name="ce15">
            <text:p>63</text:p>
          </table:table-cell>
          <table:table-cell table:style-name="ce15"/>
          <table:table-cell office:value-type="string" table:style-name="ce21">
            <text:p>ATIVIDADES DE PRESTACAO DE SERVICOS DE INFORMAC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3000" table:style-name="ce9">
            <text:p>63000</text:p>
          </table:table-cell>
          <table:table-cell office:value-type="string" table:style-name="ce23">
            <text:p>ATIVIDADES DE PRESTACAO DE SERVICOS DE INFORMACAO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K</text:p>
          </table:table-cell>
          <table:table-cell table:style-name="ce12"/>
          <table:table-cell table:style-name="ce13"/>
          <table:table-cell office:value-type="string" table:style-name="ce24">
            <text:p>ATIVIDADES FINANCEIRAS, DE SEGUROS E SERVICOS RELACIONAD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4" table:style-name="ce15">
            <text:p>64</text:p>
          </table:table-cell>
          <table:table-cell table:style-name="ce15"/>
          <table:table-cell office:value-type="string" table:style-name="ce21">
            <text:p>ATIVIDADES DE SERVICOS FINANCEIR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4000" table:style-name="ce9">
            <text:p>64000</text:p>
          </table:table-cell>
          <table:table-cell office:value-type="string" table:style-name="ce23">
            <text:p>SERVICOS FINANCEIR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5" table:style-name="ce15">
            <text:p>65</text:p>
          </table:table-cell>
          <table:table-cell table:style-name="ce15"/>
          <table:table-cell office:value-type="string" table:style-name="ce21">
            <text:p>SEGUROS, RESSEGUROS, PREVIDENCIA COMPLEMENTAR E PLANOS DE SAUDE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5000" table:style-name="ce9">
            <text:p>65000</text:p>
          </table:table-cell>
          <table:table-cell office:value-type="string" table:style-name="ce23">
            <text:p>SEGUROS E PREVIDENCIA PRIVAD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6" table:style-name="ce15">
            <text:p>66</text:p>
          </table:table-cell>
          <table:table-cell table:style-name="ce15"/>
          <table:table-cell office:value-type="string" table:style-name="ce21">
            <text:p>ATIVIDADES AUXILIARES DOS SERVICOS FINANCEIROS, SEGUROS, PREVIDENCIA COMPLEMENTAR E PLANOS DE SAUDE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66001" table:style-name="ce9">
            <text:p>66001</text:p>
          </table:table-cell>
          <table:table-cell office:value-type="string" table:style-name="ce23">
            <text:p>ATIVIDADES AUXILIARES DOS SERVICOS FINANCEIR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66002" table:style-name="ce9">
            <text:p>66002</text:p>
          </table:table-cell>
          <table:table-cell office:value-type="string" table:style-name="ce23">
            <text:p>ATIVIDADES AUXILIARES DOS SEGUROS, DA PREVIDENCIA COMPLEMENTAR E DOS PLANOS DE SAUDE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L</text:p>
          </table:table-cell>
          <table:table-cell table:style-name="ce12"/>
          <table:table-cell table:style-name="ce13"/>
          <table:table-cell office:value-type="string" table:style-name="ce24">
            <text:p>ATIVIDADES IMOBILIARI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68" table:style-name="ce15">
            <text:p>68</text:p>
          </table:table-cell>
          <table:table-cell table:style-name="ce15"/>
          <table:table-cell office:value-type="string" table:style-name="ce21">
            <text:p>ATIVIDADES IMOBILIARI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office:value-type="float" office:value="68" table:style-name="ce7">
            <text:p>68</text:p>
          </table:table-cell>
          <table:table-cell office:value-type="float" office:value="68000" table:style-name="ce9">
            <text:p>68000</text:p>
          </table:table-cell>
          <table:table-cell office:value-type="string" table:style-name="ce23">
            <text:p>ATIVIDADES IMOBILIARI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M</text:p>
          </table:table-cell>
          <table:table-cell table:style-name="ce12"/>
          <table:table-cell table:style-name="ce13"/>
          <table:table-cell office:value-type="string" table:style-name="ce24">
            <text:p>ATIVIDADES PROFISSIONAIS, CIENTIFICAS E TECNICA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69" table:style-name="ce15">
            <text:p>69</text:p>
          </table:table-cell>
          <table:table-cell table:style-name="ce15"/>
          <table:table-cell office:value-type="string" table:style-name="ce21">
            <text:p>ATIVIDADES JURIDICAS, DE CONTABILIDADE E DE AUDITORI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69000" table:style-name="ce9">
            <text:p>69000</text:p>
          </table:table-cell>
          <table:table-cell office:value-type="string" table:style-name="ce23">
            <text:p>ATIVIDADES JURIDICAS, DE CONTABILIDADE E DE AUDITORI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0" table:style-name="ce15">
            <text:p>70</text:p>
          </table:table-cell>
          <table:table-cell table:style-name="ce15"/>
          <table:table-cell office:value-type="string" table:style-name="ce21">
            <text:p>ATIVIDADES DE CONSULTORIA EM GESTAO EMPRESARIA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0000" table:style-name="ce9">
            <text:p>70000</text:p>
          </table:table-cell>
          <table:table-cell office:value-type="string" table:style-name="ce23">
            <text:p>ATIVIDADES DE CONSULTORIA EM GESTAO EMPRESARIAL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1" table:style-name="ce15">
            <text:p>71</text:p>
          </table:table-cell>
          <table:table-cell table:style-name="ce15"/>
          <table:table-cell office:value-type="string" table:style-name="ce21">
            <text:p>SERVICOS DE ARQUITETURA E ENGENHARIA; TESTES E ANALISES TECNIC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1000" table:style-name="ce9">
            <text:p>71000</text:p>
          </table:table-cell>
          <table:table-cell office:value-type="string" table:style-name="ce23">
            <text:p>SERVICOS DE ARQUITETURA E ENGENHARIA E ATIVIDADES TECNICAS RELACIONADAS; TESTES E ANALISES TECNIC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2" table:style-name="ce15">
            <text:p>72</text:p>
          </table:table-cell>
          <table:table-cell table:style-name="ce15"/>
          <table:table-cell office:value-type="string" table:style-name="ce21">
            <text:p>PESQUISA E DESENVOLVIMENTO CIENTIFIC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2000" table:style-name="ce9">
            <text:p>72000</text:p>
          </table:table-cell>
          <table:table-cell office:value-type="string" table:style-name="ce23">
            <text:p>PESQUISA E DESENVOLVIMENTO CIENTIFIC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3" table:style-name="ce15">
            <text:p>73</text:p>
          </table:table-cell>
          <table:table-cell table:style-name="ce15"/>
          <table:table-cell office:value-type="string" table:style-name="ce21">
            <text:p>PUBLICIDADE E PESQUISAS DE MERCAD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3010" table:style-name="ce9">
            <text:p>73010</text:p>
          </table:table-cell>
          <table:table-cell office:value-type="string" table:style-name="ce23">
            <text:p>PUBLICIDAD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73020" table:style-name="ce9">
            <text:p>73020</text:p>
          </table:table-cell>
          <table:table-cell office:value-type="string" table:style-name="ce23">
            <text:p>PESQUISAS DE MERCADO E OPINIAO PUBLIC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4" table:style-name="ce15">
            <text:p>74</text:p>
          </table:table-cell>
          <table:table-cell table:style-name="ce15"/>
          <table:table-cell office:value-type="string" table:style-name="ce21">
            <text:p>OUTRAS ATIVIDADES PROFISSIONAIS, CIENTIFICAS E TECNIC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4000" table:style-name="ce9">
            <text:p>74000</text:p>
          </table:table-cell>
          <table:table-cell office:value-type="string" table:style-name="ce23">
            <text:p>OUTRAS ATIVIDADES PROFISSIONAIS, CIENTIFICAS E TECNICAS NAO ESPECIFICADAS ANTERIORMENTE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5" table:style-name="ce15">
            <text:p>75</text:p>
          </table:table-cell>
          <table:table-cell table:style-name="ce15"/>
          <table:table-cell office:value-type="string" table:style-name="ce21">
            <text:p>ATIVIDADES VETERINARI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5000" table:style-name="ce9">
            <text:p>75000</text:p>
          </table:table-cell>
          <table:table-cell office:value-type="string" table:style-name="ce23">
            <text:p>ATIVIDADES VETERINARI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N</text:p>
          </table:table-cell>
          <table:table-cell table:style-name="ce12"/>
          <table:table-cell table:style-name="ce13"/>
          <table:table-cell office:value-type="string" table:style-name="ce24">
            <text:p>ATIVIDADES ADMINISTRATIVAS E SERVICOS COMPLEMENTARE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7" table:style-name="ce15">
            <text:p>77</text:p>
          </table:table-cell>
          <table:table-cell table:style-name="ce15"/>
          <table:table-cell office:value-type="string" table:style-name="ce21">
            <text:p>ALUGUEIS NAO IMOBILIARIOS E GESTAO DE ATIVOS INTANGIVEIS NAO FINANCEIR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7010" table:style-name="ce9">
            <text:p>77010</text:p>
          </table:table-cell>
          <table:table-cell office:value-type="string" table:style-name="ce23">
            <text:p>ALUGUEL DE OBJETOS PESSOAIS E DOMESTIC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77020" table:style-name="ce9">
            <text:p>77020</text:p>
          </table:table-cell>
          <table:table-cell office:value-type="string" table:style-name="ce23">
            <text:p>ALUGUEL DE MEIOS DE TRANSPORTES, MAQUINAS E EQUIPAMENTOS SEM OPERADOR E GESTAO DE ATIVOS INTANGIVEIS NAO FINANCEIR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8" table:style-name="ce15">
            <text:p>78</text:p>
          </table:table-cell>
          <table:table-cell table:style-name="ce15"/>
          <table:table-cell office:value-type="string" table:style-name="ce21">
            <text:p>SELECAO, AGENCIAMENTO E LOCACAO DE MAO-DE-OBR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8000" table:style-name="ce9">
            <text:p>78000</text:p>
          </table:table-cell>
          <table:table-cell office:value-type="string" table:style-name="ce23">
            <text:p>SELECAO, AGENCIAMENTO E LOCACAO DE MAO-DE-OBRA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79" table:style-name="ce15">
            <text:p>79</text:p>
          </table:table-cell>
          <table:table-cell table:style-name="ce15"/>
          <table:table-cell office:value-type="string" table:style-name="ce21">
            <text:p>AGENCIAS DE VIAGENS, OPERADORES TURISTICOS E SERVICOS DE RESERV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79000" table:style-name="ce9">
            <text:p>79000</text:p>
          </table:table-cell>
          <table:table-cell office:value-type="string" table:style-name="ce23">
            <text:p>AGENCIAS DE VIAGENS, OPERADORES TURISTICOS E SERVICOS DE RESERV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0" table:style-name="ce15">
            <text:p>80</text:p>
          </table:table-cell>
          <table:table-cell table:style-name="ce15"/>
          <table:table-cell office:value-type="string" table:style-name="ce21">
            <text:p>ATIVIDADES DE VIGILANCIA, SEGURANCA E INVESTIGACA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0000" table:style-name="ce9">
            <text:p>80000</text:p>
          </table:table-cell>
          <table:table-cell office:value-type="string" table:style-name="ce23">
            <text:p>ATIVIDADES DE VIGILANCIA, SEGURANCA, TRANSPORTE DE VALORES E INVESTIG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1" table:style-name="ce15">
            <text:p>81</text:p>
          </table:table-cell>
          <table:table-cell table:style-name="ce15"/>
          <table:table-cell office:value-type="string" table:style-name="ce21">
            <text:p>SERVICOS PARA EDIFICIOS E ATIVIDADES PAISAGISTIC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1011" table:style-name="ce9">
            <text:p>81011</text:p>
          </table:table-cell>
          <table:table-cell office:value-type="string" table:style-name="ce23">
            <text:p>SERVICOS DE LIMPEZA E DE APOIO A EDIFICIOS, EXCETO CONDOMINIOS PREDI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1012" table:style-name="ce9">
            <text:p>81012</text:p>
          </table:table-cell>
          <table:table-cell office:value-type="string" table:style-name="ce23">
            <text:p>CONDOMINIOS PREDIAI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1020" table:style-name="ce9">
            <text:p>81020</text:p>
          </table:table-cell>
          <table:table-cell office:value-type="string" table:style-name="ce23">
            <text:p>ATIVIDADES PAISAGISTIC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2" table:style-name="ce15">
            <text:p>82</text:p>
          </table:table-cell>
          <table:table-cell table:style-name="ce15"/>
          <table:table-cell office:value-type="string" table:style-name="ce21">
            <text:p>SERVICOS DE ESCRITORIO, DE APOIO ADMINISTRATIVO E OUTROS SERVICOS PRESTADOS A EMPRES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2001" table:style-name="ce9">
            <text:p>82001</text:p>
          </table:table-cell>
          <table:table-cell office:value-type="string" table:style-name="ce23">
            <text:p>SERVICOS DE ESCRITORIO E APOIO ADMINISTRATIV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2002" table:style-name="ce9">
            <text:p>82002</text:p>
          </table:table-cell>
          <table:table-cell office:value-type="string" table:style-name="ce23">
            <text:p>ATIVIDADES DE TELEATENDIMENT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2003" table:style-name="ce9">
            <text:p>82003</text:p>
          </table:table-cell>
          <table:table-cell office:value-type="string" table:style-name="ce23">
            <text:p>ATIVIDADES DE ORGANIZACAO DE EVENTOS, EXCETO CULTURAIS E ESPORTIV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2009" table:style-name="ce9">
            <text:p>82009</text:p>
          </table:table-cell>
          <table:table-cell office:value-type="string" table:style-name="ce23">
            <text:p>OUTRAS ATIVIDADES DE SERVICOS PRESTADOS PRINCIPALMENTE AS EMPRES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O</text:p>
          </table:table-cell>
          <table:table-cell table:style-name="ce12"/>
          <table:table-cell table:style-name="ce13"/>
          <table:table-cell office:value-type="string" table:style-name="ce24">
            <text:p>ADMINISTRACAO PUBLICA, DEFESA E SEGURIDADE SOCIAL</text:p>
          </table:table-cell>
          <table:table-cell table:number-columns-repeated="16380"/>
        </table:table-row>
        <table:table-row table:style-name="ro4">
          <table:table-cell table:style-name="ce17"/>
          <table:table-cell office:value-type="float" office:value="84" table:style-name="ce15">
            <text:p>84</text:p>
          </table:table-cell>
          <table:table-cell table:style-name="ce15"/>
          <table:table-cell office:value-type="string" table:style-name="ce21">
            <text:p>ADMINISTRACAO PUBLICA, DEFESA E SEGURIDADE SOCIAL</text:p>
          </table:table-cell>
          <table:table-cell table:number-columns-repeated="16380" table:style-name="ce18"/>
        </table:table-row>
        <table:table-row table:style-name="ro4">
          <table:table-cell table:style-name="ce6"/>
          <table:table-cell table:style-name="ce7"/>
          <table:table-cell office:value-type="float" office:value="84011" table:style-name="ce9">
            <text:p>84011</text:p>
          </table:table-cell>
          <table:table-cell office:value-type="string" table:style-name="ce23">
            <text:p>ADMINISTRACAO PUBLICA E REGULACAO DA POLITICA ECONOMICA E SOCIAL - FEDER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2" table:style-name="ce9">
            <text:p>84012</text:p>
          </table:table-cell>
          <table:table-cell office:value-type="string" table:style-name="ce23">
            <text:p>ADMINISTRACAO PUBLICA E REGULACAO DA POLITICA ECONOMICA E SOCIAL - ESTADU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3" table:style-name="ce9">
            <text:p>84013</text:p>
          </table:table-cell>
          <table:table-cell office:value-type="string" table:style-name="ce23">
            <text:p>ADMINISTRACAO PUBLICA E REGULACAO DA POLITICA ECONOMICA E SOCIAL - MUNICIP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4" table:style-name="ce9">
            <text:p>84014</text:p>
          </table:table-cell>
          <table:table-cell office:value-type="string" table:style-name="ce23">
            <text:p>DEFES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5" table:style-name="ce9">
            <text:p>84015</text:p>
          </table:table-cell>
          <table:table-cell office:value-type="string" table:style-name="ce23">
            <text:p>OUTROS SERVICOS COLETIVOS PRESTADOS PELA ADMINISTRACAO PUBLICA - FEDER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6" table:style-name="ce9">
            <text:p>84016</text:p>
          </table:table-cell>
          <table:table-cell office:value-type="string" table:style-name="ce23">
            <text:p>OUTROS SERVICOS COLETIVOS PRESTADOS PELA ADMINISTRACAO PUBLICA - ESTADU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17" table:style-name="ce9">
            <text:p>84017</text:p>
          </table:table-cell>
          <table:table-cell office:value-type="string" table:style-name="ce23">
            <text:p>OUTROS SERVICOS COLETIVOS PRESTADOS PELA ADMINISTRACAO PUBLICA - MUNICIP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020" table:style-name="ce9">
            <text:p>84020</text:p>
          </table:table-cell>
          <table:table-cell office:value-type="string" table:style-name="ce23">
            <text:p>SEGURIDADE SOCIAL OBRIGATORI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997" table:style-name="ce9">
            <text:p>84997</text:p>
          </table:table-cell>
          <table:table-cell office:value-type="string" table:style-name="ce23">
            <text:p>LEGISLATIVO, ESFERA NAO ESPECIFICAD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998" table:style-name="ce9">
            <text:p>84998</text:p>
          </table:table-cell>
          <table:table-cell office:value-type="string" table:style-name="ce23">
            <text:p>TRIBUNAL DE CONTAS, ESFERA NAO ESPECIFICAD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4999" table:style-name="ce9">
            <text:p>84999</text:p>
          </table:table-cell>
          <table:table-cell office:value-type="string" table:style-name="ce23">
            <text:p>ADMINISTRACAO PUBLICA - ESFERA NAO ESPECIFICADA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P</text:p>
          </table:table-cell>
          <table:table-cell table:style-name="ce12"/>
          <table:table-cell table:style-name="ce13"/>
          <table:table-cell office:value-type="string" table:style-name="ce24">
            <text:p>EDUCACAO</text:p>
          </table:table-cell>
          <table:table-cell table:number-columns-repeated="16380"/>
        </table:table-row>
        <table:table-row table:style-name="ro4">
          <table:table-cell table:style-name="ce17"/>
          <table:table-cell office:value-type="float" office:value="85" table:style-name="ce15">
            <text:p>85</text:p>
          </table:table-cell>
          <table:table-cell table:style-name="ce15"/>
          <table:table-cell office:value-type="string" table:style-name="ce21">
            <text:p>EDUCACAO</text:p>
          </table:table-cell>
          <table:table-cell table:number-columns-repeated="16380" table:style-name="ce18"/>
        </table:table-row>
        <table:table-row table:style-name="ro4">
          <table:table-cell table:style-name="ce6"/>
          <table:table-cell table:style-name="ce7"/>
          <table:table-cell office:value-type="float" office:value="85011" table:style-name="ce9">
            <text:p>85011</text:p>
          </table:table-cell>
          <table:table-cell office:value-type="string" table:style-name="ce23">
            <text:p>CRECH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012" table:style-name="ce9">
            <text:p>85012</text:p>
          </table:table-cell>
          <table:table-cell office:value-type="string" table:style-name="ce23">
            <text:p>PRE-ESCOLA E ENSINO FUNDAMENTAL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013" table:style-name="ce9">
            <text:p>85013</text:p>
          </table:table-cell>
          <table:table-cell office:value-type="string" table:style-name="ce23">
            <text:p>ENSINO MEDI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014" table:style-name="ce9">
            <text:p>85014</text:p>
          </table:table-cell>
          <table:table-cell office:value-type="string" table:style-name="ce23">
            <text:p>EDUCACAO SUPERIOR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021" table:style-name="ce9">
            <text:p>85021</text:p>
          </table:table-cell>
          <table:table-cell office:value-type="string" table:style-name="ce23">
            <text:p>SERVICOS AUXILIARES A EDUCACA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029" table:style-name="ce9">
            <text:p>85029</text:p>
          </table:table-cell>
          <table:table-cell office:value-type="string" table:style-name="ce23">
            <text:p>OUTRAS ATIVIDADES DE ENSIN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5999" table:style-name="ce9">
            <text:p>85999</text:p>
          </table:table-cell>
          <table:table-cell office:value-type="string" table:style-name="ce23">
            <text:p>ATIVIDADES DE EDUCACAO NAO ESPECIFICADA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Q</text:p>
          </table:table-cell>
          <table:table-cell table:style-name="ce12"/>
          <table:table-cell table:style-name="ce13"/>
          <table:table-cell office:value-type="string" table:style-name="ce24">
            <text:p>SAUDE HUMANA E SERVICOS SOCIAI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6" table:style-name="ce15">
            <text:p>86</text:p>
          </table:table-cell>
          <table:table-cell table:style-name="ce15"/>
          <table:table-cell office:value-type="string" table:style-name="ce21">
            <text:p>ATIVIDADES DE ATENCAO A SAUDE HUMANA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6001" table:style-name="ce9">
            <text:p>86001</text:p>
          </table:table-cell>
          <table:table-cell office:value-type="string" table:style-name="ce23">
            <text:p>ATIVIDADES DE ATENDIMENTO HOSPITALAR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6002" table:style-name="ce9">
            <text:p>86002</text:p>
          </table:table-cell>
          <table:table-cell office:value-type="string" table:style-name="ce23">
            <text:p>ATIVIDADES DE ATENCAO AMBULATORIAL EXECUTADAS POR MEDICOS E ODONTOLOG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6003" table:style-name="ce9">
            <text:p>86003</text:p>
          </table:table-cell>
          <table:table-cell office:value-type="string" table:style-name="ce23">
            <text:p>ATIVIDADES DE SERVICOS DE COMPLEMENTACAO DIAGNOSTICA E TERAPEUTICA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6004" table:style-name="ce9">
            <text:p>86004</text:p>
          </table:table-cell>
          <table:table-cell office:value-type="string" table:style-name="ce23">
            <text:p>ATIVIDADES DE PROFISSIONAIS DA AREA DE SAUDE, EXCETO MEDICOS E ODONTOLOGO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6009" table:style-name="ce9">
            <text:p>86009</text:p>
          </table:table-cell>
          <table:table-cell office:value-type="string" table:style-name="ce23">
            <text:p>ATIVIDADES DE ATENCAO A SAUDE HUMANA NAO ESPECIFICADAS ANTERIORMENTE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86999" table:style-name="ce9">
            <text:p>86999</text:p>
          </table:table-cell>
          <table:table-cell office:value-type="string" table:style-name="ce23">
            <text:p>ATIVIDADES DE SAUDE NAO ESPECIFICAD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7" table:style-name="ce15">
            <text:p>87</text:p>
          </table:table-cell>
          <table:table-cell table:style-name="ce15"/>
          <table:table-cell office:value-type="string" table:style-name="ce21">
            <text:p>ATIVIDADES DE ATENCAO A SAUDE HUMANA INTEGRADAS COM ASSISTENCIA SOCIAL, INCLUSIVE PRESTADAS EM RESIDENCIAS COLETIVAS E PARTICULARE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7000" table:style-name="ce9">
            <text:p>87000</text:p>
          </table:table-cell>
          <table:table-cell office:value-type="string" table:style-name="ce23">
            <text:p>ATIVIDADES DE ASSISTENCIA A SAUDE HUMANA INTEGRADAS COM ASSISTENCIA SOCIAL, INCLUSIVE PRESTADAS EM RESIDENCI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88" table:style-name="ce15">
            <text:p>88</text:p>
          </table:table-cell>
          <table:table-cell table:style-name="ce15"/>
          <table:table-cell office:value-type="string" table:style-name="ce21">
            <text:p>SERVICOS DE ASSISTENCIA SOCIAL SEM ALOJAMENTO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88000" table:style-name="ce9">
            <text:p>88000</text:p>
          </table:table-cell>
          <table:table-cell office:value-type="string" table:style-name="ce23">
            <text:p>SERVICOS DE ASSISTENCIA SOCIAL SEM ALOJAMENTO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R</text:p>
          </table:table-cell>
          <table:table-cell table:style-name="ce12"/>
          <table:table-cell table:style-name="ce13"/>
          <table:table-cell office:value-type="string" table:style-name="ce24">
            <text:p>ARTES, CULTURA, ESPORTE E RECREACAO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0" table:style-name="ce15">
            <text:p>90</text:p>
          </table:table-cell>
          <table:table-cell table:style-name="ce15"/>
          <table:table-cell office:value-type="string" table:style-name="ce21">
            <text:p>ATIVIDADES ARTISTICAS, CRIATIVAS E DE ESPETACUL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90000" table:style-name="ce9">
            <text:p>90000</text:p>
          </table:table-cell>
          <table:table-cell office:value-type="string" table:style-name="ce23">
            <text:p>ATIVIDADES ARTISTICAS, CRIATIVAS E DE ESPETACUL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1" table:style-name="ce15">
            <text:p>91</text:p>
          </table:table-cell>
          <table:table-cell table:style-name="ce15"/>
          <table:table-cell office:value-type="string" table:style-name="ce21">
            <text:p>ATIVIDADES LIGADAS AO PATRIMONIO CULTURAL E AMBIENTAL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91000" table:style-name="ce9">
            <text:p>91000</text:p>
          </table:table-cell>
          <table:table-cell office:value-type="string" table:style-name="ce23">
            <text:p>ATIVIDADES LIGADAS AO PATRIMONIO CULTURAL E AMBIENTAL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2" table:style-name="ce15">
            <text:p>92</text:p>
          </table:table-cell>
          <table:table-cell table:style-name="ce15"/>
          <table:table-cell office:value-type="string" table:style-name="ce21">
            <text:p>ATIVIDADES DE EXPLORACAO DE JOGOS DE AZAR E APOST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92000" table:style-name="ce9">
            <text:p>92000</text:p>
          </table:table-cell>
          <table:table-cell office:value-type="string" table:style-name="ce23">
            <text:p>ATIVIDADES DE EXPLORACAO DE JOGOS DE AZAR E APOSTA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3" table:style-name="ce15">
            <text:p>93</text:p>
          </table:table-cell>
          <table:table-cell table:style-name="ce15"/>
          <table:table-cell office:value-type="string" table:style-name="ce21">
            <text:p>ATIVIDADES ESPORTIVAS E DE RECREACAO E LAZER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table:style-name="ce7"/>
          <table:table-cell office:value-type="float" office:value="93011" table:style-name="ce9">
            <text:p>93011</text:p>
          </table:table-cell>
          <table:table-cell office:value-type="string" table:style-name="ce23">
            <text:p>ATIVIDADES ESPORTIVAS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93012" table:style-name="ce9">
            <text:p>93012</text:p>
          </table:table-cell>
          <table:table-cell office:value-type="string" table:style-name="ce23">
            <text:p>ATIVIDADES DE CONDICIONAMENTO FISICO</text:p>
          </table:table-cell>
          <table:table-cell table:number-columns-repeated="16380"/>
        </table:table-row>
        <table:table-row table:style-name="ro4">
          <table:table-cell table:style-name="ce6"/>
          <table:table-cell table:style-name="ce7"/>
          <table:table-cell office:value-type="float" office:value="93020" table:style-name="ce9">
            <text:p>93020</text:p>
          </table:table-cell>
          <table:table-cell office:value-type="string" table:style-name="ce23">
            <text:p>ATIVIDADES DE RECREACAO E LAZER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S</text:p>
          </table:table-cell>
          <table:table-cell table:style-name="ce12"/>
          <table:table-cell table:style-name="ce13"/>
          <table:table-cell office:value-type="string" table:style-name="ce24">
            <text:p>OUTRAS ATIVIDADES DE SERVIC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4" table:style-name="ce15">
            <text:p>94</text:p>
          </table:table-cell>
          <table:table-cell table:style-name="ce15"/>
          <table:table-cell office:value-type="string" table:style-name="ce21">
            <text:p>ATIVIDADES DE ORGANIZACOES ASSOCIATIVA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office:value-type="float" office:value="94" table:style-name="ce7">
            <text:p>94</text:p>
          </table:table-cell>
          <table:table-cell office:value-type="float" office:value="94010" table:style-name="ce9">
            <text:p>94010</text:p>
          </table:table-cell>
          <table:table-cell office:value-type="string" table:style-name="ce23">
            <text:p>ATIVIDADES DE ORGANIZACOES ASSOCIATIVAS PATRONAIS, EMPRESARIAIS E PROFISSIONAI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4" table:style-name="ce7">
            <text:p>94</text:p>
          </table:table-cell>
          <table:table-cell office:value-type="float" office:value="94020" table:style-name="ce9">
            <text:p>94020</text:p>
          </table:table-cell>
          <table:table-cell office:value-type="string" table:style-name="ce23">
            <text:p>ATIVIDADES DE ORGANIZACOES SINDICAI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4" table:style-name="ce7">
            <text:p>94</text:p>
          </table:table-cell>
          <table:table-cell office:value-type="float" office:value="94091" table:style-name="ce9">
            <text:p>94091</text:p>
          </table:table-cell>
          <table:table-cell office:value-type="string" table:style-name="ce23">
            <text:p>ATIVIDADES DE ORGANIZACOES RELIGIOSAS E FILOSOFICA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4" table:style-name="ce7">
            <text:p>94</text:p>
          </table:table-cell>
          <table:table-cell office:value-type="float" office:value="94099" table:style-name="ce9">
            <text:p>94099</text:p>
          </table:table-cell>
          <table:table-cell office:value-type="string" table:style-name="ce23">
            <text:p>OUTRAS ATIVIDADES ASSOCIATIVAS NAO ESPECIFICADAS ANTERIORMENTE<text:s/>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5" table:style-name="ce15">
            <text:p>95</text:p>
          </table:table-cell>
          <table:table-cell table:style-name="ce15"/>
          <table:table-cell office:value-type="string" table:style-name="ce21">
            <text:p>REPARACAO E MANUTENCAO DE EQUIPAMENTOS DE INFORMATICA E COMUNICACAO E DE OBJETOS PESSOAIS E DOMESTICO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office:value-type="float" office:value="95" table:style-name="ce7">
            <text:p>95</text:p>
          </table:table-cell>
          <table:table-cell office:value-type="float" office:value="95010" table:style-name="ce9">
            <text:p>95010</text:p>
          </table:table-cell>
          <table:table-cell office:value-type="string" table:style-name="ce23">
            <text:p>REPARACAO E MANUTENCAO DE EQUIPAMENTOS DE INFORMATICA E COMUNICACAO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5" table:style-name="ce7">
            <text:p>95</text:p>
          </table:table-cell>
          <table:table-cell office:value-type="float" office:value="95030" table:style-name="ce9">
            <text:p>95030</text:p>
          </table:table-cell>
          <table:table-cell office:value-type="string" table:style-name="ce23">
            <text:p>REPARACAO E MANUTENCAO DE OBJETOS E EQUIPAMENTOS PESSOAIS E DOMESTICOS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96" table:style-name="ce15">
            <text:p>96</text:p>
          </table:table-cell>
          <table:table-cell table:style-name="ce15"/>
          <table:table-cell office:value-type="string" table:style-name="ce21">
            <text:p>OUTRAS ATIVIDADES DE SERVICOS PESSOAIS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office:value-type="float" office:value="96" table:style-name="ce7">
            <text:p>96</text:p>
          </table:table-cell>
          <table:table-cell office:value-type="float" office:value="96010" table:style-name="ce9">
            <text:p>96010</text:p>
          </table:table-cell>
          <table:table-cell office:value-type="string" table:style-name="ce23">
            <text:p>LAVANDERIAS, TINTURARIAS E TOALHEIRO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6" table:style-name="ce7">
            <text:p>96</text:p>
          </table:table-cell>
          <table:table-cell office:value-type="float" office:value="96020" table:style-name="ce9">
            <text:p>96020</text:p>
          </table:table-cell>
          <table:table-cell office:value-type="string" table:style-name="ce23">
            <text:p>CABELEIREIROS E OUTRAS ATIVIDADES DE TRATAMENTO DE BELEZA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6" table:style-name="ce7">
            <text:p>96</text:p>
          </table:table-cell>
          <table:table-cell office:value-type="float" office:value="96030" table:style-name="ce9">
            <text:p>96030</text:p>
          </table:table-cell>
          <table:table-cell office:value-type="string" table:style-name="ce23">
            <text:p>ATIVIDADES FUNERARIAS E SERVICOS RELACIONADOS<text:s/>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96" table:style-name="ce7">
            <text:p>96</text:p>
          </table:table-cell>
          <table:table-cell office:value-type="float" office:value="96090" table:style-name="ce9">
            <text:p>96090</text:p>
          </table:table-cell>
          <table:table-cell office:value-type="string" table:style-name="ce23">
            <text:p>OUTRAS ATIVIDADES DE SERVICOS PESSOAI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T</text:p>
          </table:table-cell>
          <table:table-cell table:style-name="ce12"/>
          <table:table-cell table:style-name="ce13"/>
          <table:table-cell office:value-type="string" table:style-name="ce24">
            <text:p>SERVICOS DOMESTICOS</text:p>
          </table:table-cell>
          <table:table-cell table:number-columns-repeated="16380"/>
        </table:table-row>
        <table:table-row table:style-name="ro4">
          <table:table-cell table:style-name="ce17"/>
          <table:table-cell office:value-type="float" office:value="97" table:style-name="ce15">
            <text:p>97</text:p>
          </table:table-cell>
          <table:table-cell table:style-name="ce15"/>
          <table:table-cell office:value-type="string" table:style-name="ce21">
            <text:p>SERVICOS DOMESTICOS</text:p>
          </table:table-cell>
          <table:table-cell table:number-columns-repeated="16380" table:style-name="ce18"/>
        </table:table-row>
        <table:table-row table:style-name="ro4">
          <table:table-cell table:style-name="ce6"/>
          <table:table-cell office:value-type="float" office:value="97" table:style-name="ce7">
            <text:p>97</text:p>
          </table:table-cell>
          <table:table-cell office:value-type="float" office:value="97000" table:style-name="ce9">
            <text:p>97000</text:p>
          </table:table-cell>
          <table:table-cell office:value-type="string" table:style-name="ce23">
            <text:p>SERVICOS DOMESTICO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U</text:p>
          </table:table-cell>
          <table:table-cell table:style-name="ce12"/>
          <table:table-cell table:style-name="ce13"/>
          <table:table-cell office:value-type="string" table:style-name="ce24">
            <text:p>ORGANISMOS INTERNACIONAIS E OUTRAS INSTITUICOES EXTRATERRITORIAIS</text:p>
          </table:table-cell>
          <table:table-cell table:number-columns-repeated="16380"/>
        </table:table-row>
        <table:table-row table:style-name="ro4">
          <table:table-cell table:style-name="ce17"/>
          <table:table-cell office:value-type="float" office:value="99" table:style-name="ce15">
            <text:p>99</text:p>
          </table:table-cell>
          <table:table-cell table:style-name="ce15"/>
          <table:table-cell office:value-type="string" table:style-name="ce21">
            <text:p>ORGANISMOS INTERNACIONAIS E OUTRAS INSTITUICOES EXTRATERRITORIAIS</text:p>
          </table:table-cell>
          <table:table-cell table:number-columns-repeated="16380" table:style-name="ce18"/>
        </table:table-row>
        <table:table-row table:style-name="ro4">
          <table:table-cell table:style-name="ce6"/>
          <table:table-cell office:value-type="float" office:value="99" table:style-name="ce7">
            <text:p>99</text:p>
          </table:table-cell>
          <table:table-cell office:value-type="float" office:value="99000" table:style-name="ce9">
            <text:p>99000</text:p>
          </table:table-cell>
          <table:table-cell office:value-type="string" table:style-name="ce23">
            <text:p>ORGANISMOS INTERNACIONAIS E OUTRAS INSTITUICOES EXTRATERRITORIAIS</text:p>
          </table:table-cell>
          <table:table-cell table:number-columns-repeated="16380"/>
        </table:table-row>
        <table:table-row table:style-name="ro4">
          <table:table-cell office:value-type="string" table:style-name="ce13">
            <text:p>V</text:p>
          </table:table-cell>
          <table:table-cell table:style-name="ce12"/>
          <table:table-cell table:style-name="ce13"/>
          <table:table-cell office:value-type="string" table:style-name="ce24">
            <text:p>ATIVIDADES MAL DEFINIDAS OU NAO ESPECIFICADAS (BISCATE)</text:p>
          </table:table-cell>
          <table:table-cell table:number-columns-repeated="16380"/>
        </table:table-row>
        <table:table-row table:style-name="ro4">
          <table:table-cell table:style-name="ce14"/>
          <table:table-cell office:value-type="float" office:value="0" table:style-name="ce15">
            <text:p>00</text:p>
          </table:table-cell>
          <table:table-cell table:style-name="ce15"/>
          <table:table-cell office:value-type="string" table:style-name="ce21">
            <text:p>ATIVIDADES MAL DEFINIDAS OU NAO ESPECIFICADAS (BISCATE)</text:p>
          </table:table-cell>
          <table:table-cell table:number-columns-repeated="16380" table:style-name="ce16"/>
        </table:table-row>
        <table:table-row table:style-name="ro4">
          <table:table-cell table:style-name="ce6"/>
          <table:table-cell office:value-type="float" office:value="0" table:style-name="ce7">
            <text:p>00</text:p>
          </table:table-cell>
          <table:table-cell office:value-type="float" office:value="0" table:style-name="ce9">
            <text:p>00000</text:p>
          </table:table-cell>
          <table:table-cell office:value-type="string" table:style-name="ce23">
            <text:p>ATIVIDADES MAL DEFINIDAS</text:p>
          </table:table-cell>
          <table:table-cell table:number-columns-repeated="16380"/>
        </table:table-row>
        <table:table-row table:style-name="ro4">
          <table:table-cell table:style-name="ce6"/>
          <table:table-cell office:value-type="float" office:value="0" table:style-name="ce7">
            <text:p>00</text:p>
          </table:table-cell>
          <table:table-cell office:value-type="float" office:value="999" table:style-name="ce9">
            <text:p>00999</text:p>
          </table:table-cell>
          <table:table-cell office:value-type="string" table:style-name="ce23">
            <text:p>SERVICOS GERAIS, BISCATE - ATIVIDADES NAO ESPECIFICADAS</text:p>
          </table:table-cell>
          <table:table-cell table:number-columns-repeated="16380"/>
        </table:table-row>
        <table:table-row table:number-rows-repeated="104821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0" number:min-decimal-places="0" number:min-integer-digits="5"/>
    </number:number-style>
    <number:number-style style:name="N37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meta:initial-creator>Rafael Kessler Fernandez</meta:initial-creator>
    <dc:creator>Luiz Felipe Walter Barros</dc:creator>
    <meta:creation-date>2023-05-08T12:43:59Z</meta:creation-date>
    <dc:date>2026-08-18T00:05:08Z</dc:date>
    <meta:template xlink:href="" xlink:type="simple"/>
    <meta:editing-cycles>11</meta:editing-cycles>
    <meta:editing-duration>PT1560S</meta:editing-duration>
  </office:meta>
</office:document-meta>
</file>