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thin solid #000000" fo:border-left="thin double #000000" fo:border-right="thin double #000000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="thin double #000000" style:vertical-align="middle" fo:background-color="#FFFF00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7" style:family="table-cell" style:parent-style-name="Normal_32_3" style:data-style-name="N0">
      <style:table-cell-properties fo:border="thin double #000000" style:vertical-align="middle" fo:wrap-option="wrap" fo:background-color="#FFFF00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</style:style>
    <style:style style:name="ce9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background-color="#83E28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background-color="#83E28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Normal_32_3" style:data-style-name="N0">
      <style:table-cell-properties fo:border-top="thin double #000000" fo:border-bottom="thin solid #000000" fo:border-left="thin double #000000" fo:border-right="thin double #000000" style:vertical-align="middle" fo:wrap-option="wrap" fo:background-color="#FFFF00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background-color="#83E28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6">
      <style:table-cell-properties fo:border-top="thin double #000000" fo:border-bottom="thin solid #000000" fo:border-left="thin double #000000" fo:border-right="thin double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ext-properties style:text-underline-style="solid" style:text-underline-type="single"/>
    </style:style>
    <style:style style:name="ce18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Normal_32_3" style:data-style-name="N0">
      <style:table-cell-properties fo:border-top="thin double #000000" fo:border-bottom="thin double #000000" fo:border-left="thin double #000000" fo:border-right="none" style:vertical-align="middle" fo:wrap-option="wrap" fo:background-color="#FFC000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Normal_32_3" style:data-style-name="N0">
      <style:table-cell-properties fo:border-top="thin double #000000" fo:border-bottom="thin double #000000" fo:border-left="none" fo:border-right="thin double #000000" style:vertical-align="middle" fo:wrap-option="wrap" fo:background-color="#FFC000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Normal_32_3" style:data-style-name="N0">
      <style:table-cell-properties fo:border-top="thin double #000000" fo:border-bottom="thin double #000000" fo:border-left="none" fo:border-right="none" style:vertical-align="middle" fo:wrap-option="wrap" fo:background-color="#FFC000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Normal_32_3" style:data-style-name="N0">
      <style:table-cell-properties fo:border="thin double #000000" style:vertical-align="middle" fo:wrap-option="wrap" fo:background-color="#FFC000" style:cell-protect="protected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2.038541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5.29166666666667cm"/>
    </style:style>
    <style:style style:name="co6" style:family="table-column">
      <style:table-column-properties fo:break-before="auto" style:column-width="4.445cm"/>
    </style:style>
    <style:style style:name="co7" style:family="table-column">
      <style:table-column-properties fo:break-before="auto" style:column-width="9.47208333333333cm"/>
    </style:style>
    <style:style style:name="co8" style:family="table-column">
      <style:table-column-properties fo:break-before="auto" style:column-width="12.6470833333333cm"/>
    </style:style>
    <style:style style:name="co9" style:family="table-column">
      <style:table-column-properties fo:break-before="auto" style:column-width="1.4022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7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rupos_desagregados_(P0410)_" table:style-name="ta1">
        <table:table-column table:style-name="co1" table:default-cell-style-name="ce3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number-columns-spanned="2" table:number-rows-spanned="1" table:style-name="ce22">
            <text:p>CODIFICAÇÃO DE RELIGIÃO CD 2022 - DESCRITORES DOS GRANDES GRUPOS<text:s/></text:p>
            <text:p>AGREGADOS (VARIÁVEL P0410)</text:p>
          </table:table-cell>
          <table:covered-table-cell/>
          <table:table-cell table:number-columns-repeated="16382" table:style-name="ce1"/>
        </table:table-row>
        <table:table-row table:style-name="ro2">
          <table:table-cell office:value-type="string" table:style-name="ce6">
            <text:p>CÓDIGO</text:p>
          </table:table-cell>
          <table:table-cell office:value-type="string" table:style-name="ce7">
            <text:p>DESCRITOR</text:p>
          </table:table-cell>
          <table:table-cell table:number-columns-repeated="16382" table:style-name="ce8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5">
            <text:p>CATÓLICA APOSTÓLICA ROMANA</text:p>
          </table:table-cell>
          <table:table-cell table:number-columns-repeated="16382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5">
            <text:p>EVANGÉLICAS</text:p>
          </table:table-cell>
          <table:table-cell table:number-columns-repeated="16382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ESPÍRITA</text:p>
          </table:table-cell>
          <table:table-cell table:number-columns-repeated="16382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5">
            <text:p>UMBANDA E CANDOMBLÉ</text:p>
          </table:table-cell>
          <table:table-cell table:number-columns-repeated="16382"/>
        </table:table-row>
        <table:table-row table:style-name="ro3">
          <table:table-cell office:value-type="float" office:value="5" table:style-name="ce4">
            <text:p>5</text:p>
          </table:table-cell>
          <table:table-cell office:value-type="string" table:style-name="ce5">
            <text:p>TRADICOES INDÍGENAS</text:p>
          </table:table-cell>
          <table:table-cell table:number-columns-repeated="16382"/>
        </table:table-row>
        <table:table-row table:style-name="ro3">
          <table:table-cell office:value-type="float" office:value="6" table:style-name="ce4">
            <text:p>6</text:p>
          </table:table-cell>
          <table:table-cell office:value-type="string" table:style-name="ce5">
            <text:p>OUTRAS RELIGIOSIDADES</text:p>
          </table:table-cell>
          <table:table-cell table:number-columns-repeated="16382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5">
            <text:p>SEM RELIGIÃO</text:p>
          </table:table-cell>
          <table:table-cell table:number-columns-repeated="16382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string" table:style-name="ce5">
            <text:p>NÃO SABE</text:p>
          </table:table-cell>
          <table:table-cell table:number-columns-repeated="16382"/>
        </table:table-row>
        <table:table-row table:style-name="ro3">
          <table:table-cell office:value-type="float" office:value="9" table:style-name="ce4">
            <text:p>9</text:p>
          </table:table-cell>
          <table:table-cell office:value-type="string" table:style-name="ce5">
            <text:p>SEM DECLARAÇÃO</text:p>
          </table:table-cell>
          <table:table-cell table:number-columns-repeated="16382"/>
        </table:table-row>
        <table:table-row table:number-rows-repeated="1048565" table:style-name="ro3">
          <table:table-cell table:number-columns-repeated="16384"/>
        </table:table-row>
      </table:table>
      <table:table table:name="Grupos_desagregados_(P0411)" table:style-name="ta1">
        <table:table-column table:style-name="co1" table:default-cell-style-name="ce3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number-columns-spanned="2" table:number-rows-spanned="1" table:style-name="ce22">
            <text:p>CODIFICAÇÃO DE RELIGIÃO CD 2022 - DESCRITORES DOS GRANDES GRUPOS DESAGREGADOS (VARIÁVEL P0411)</text:p>
          </table:table-cell>
          <table:covered-table-cell/>
          <table:table-cell table:number-columns-repeated="16382" table:style-name="ce1"/>
        </table:table-row>
        <table:table-row table:style-name="ro2">
          <table:table-cell office:value-type="string" table:style-name="ce6">
            <text:p>CÓDIGO</text:p>
          </table:table-cell>
          <table:table-cell office:value-type="string" table:style-name="ce7">
            <text:p>DESCRITOR</text:p>
          </table:table-cell>
          <table:table-cell table:number-columns-repeated="16382" table:style-name="ce8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5">
            <text:p>Católica Apostólica Romana</text:p>
          </table:table-cell>
          <table:table-cell table:number-columns-repeated="16382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5">
            <text:p>Católica Apostólica Brasileira</text:p>
          </table:table-cell>
          <table:table-cell table:number-columns-repeated="16382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Católica Ortodoxa</text:p>
          </table:table-cell>
          <table:table-cell table:number-columns-repeated="16382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5">
            <text:p>Evangélicas de Missão</text:p>
          </table:table-cell>
          <table:table-cell table:number-columns-repeated="16382"/>
        </table:table-row>
        <table:table-row table:style-name="ro3">
          <table:table-cell office:value-type="float" office:value="5" table:style-name="ce4">
            <text:p>5</text:p>
          </table:table-cell>
          <table:table-cell office:value-type="string" table:style-name="ce5">
            <text:p>Evangélicas de origem pentecostal</text:p>
          </table:table-cell>
          <table:table-cell table:number-columns-repeated="16382"/>
        </table:table-row>
        <table:table-row table:style-name="ro3">
          <table:table-cell office:value-type="float" office:value="6" table:style-name="ce4">
            <text:p>6</text:p>
          </table:table-cell>
          <table:table-cell office:value-type="string" table:style-name="ce5">
            <text:p>Igrejas evangélicas indígenas</text:p>
          </table:table-cell>
          <table:table-cell table:number-columns-repeated="16382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5">
            <text:p>Evangélica não determinada</text:p>
          </table:table-cell>
          <table:table-cell table:number-columns-repeated="16382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string" table:style-name="ce5">
            <text:p>Outras religiosidades cristãs</text:p>
          </table:table-cell>
          <table:table-cell table:number-columns-repeated="16382"/>
        </table:table-row>
        <table:table-row table:style-name="ro3">
          <table:table-cell office:value-type="float" office:value="9" table:style-name="ce4">
            <text:p>9</text:p>
          </table:table-cell>
          <table:table-cell office:value-type="string" table:style-name="ce5">
            <text:p>Igreja de Jesus Cristo dos Santos dos Últimos Dias</text:p>
          </table:table-cell>
          <table:table-cell table:number-columns-repeated="16382"/>
        </table:table-row>
        <table:table-row table:style-name="ro3">
          <table:table-cell office:value-type="float" office:value="10" table:style-name="ce4">
            <text:p>10</text:p>
          </table:table-cell>
          <table:table-cell office:value-type="string" table:style-name="ce5">
            <text:p>Testemunhas de Jeová</text:p>
          </table:table-cell>
          <table:table-cell table:number-columns-repeated="16382"/>
        </table:table-row>
        <table:table-row table:style-name="ro3">
          <table:table-cell office:value-type="float" office:value="11" table:style-name="ce4">
            <text:p>11</text:p>
          </table:table-cell>
          <table:table-cell office:value-type="string" table:style-name="ce5">
            <text:p>Espiritualista</text:p>
          </table:table-cell>
          <table:table-cell table:number-columns-repeated="16382"/>
        </table:table-row>
        <table:table-row table:style-name="ro3">
          <table:table-cell office:value-type="float" office:value="12" table:style-name="ce4">
            <text:p>12</text:p>
          </table:table-cell>
          <table:table-cell office:value-type="string" table:style-name="ce5">
            <text:p>Espírita</text:p>
          </table:table-cell>
          <table:table-cell table:number-columns-repeated="16382"/>
        </table:table-row>
        <table:table-row table:style-name="ro3">
          <table:table-cell office:value-type="float" office:value="13" table:style-name="ce4">
            <text:p>13</text:p>
          </table:table-cell>
          <table:table-cell office:value-type="string" table:style-name="ce5">
            <text:p>Umbanda</text:p>
          </table:table-cell>
          <table:table-cell table:number-columns-repeated="16382"/>
        </table:table-row>
        <table:table-row table:style-name="ro3">
          <table:table-cell office:value-type="float" office:value="14" table:style-name="ce4">
            <text:p>14</text:p>
          </table:table-cell>
          <table:table-cell office:value-type="string" table:style-name="ce5">
            <text:p>Candomblé</text:p>
          </table:table-cell>
          <table:table-cell table:number-columns-repeated="16382"/>
        </table:table-row>
        <table:table-row table:style-name="ro3">
          <table:table-cell office:value-type="float" office:value="15" table:style-name="ce4">
            <text:p>15</text:p>
          </table:table-cell>
          <table:table-cell office:value-type="string" table:style-name="ce5">
            <text:p>Outras declarações de religiosidades afrobrasileira</text:p>
          </table:table-cell>
          <table:table-cell table:number-columns-repeated="16382"/>
        </table:table-row>
        <table:table-row table:style-name="ro3">
          <table:table-cell office:value-type="float" office:value="16" table:style-name="ce4">
            <text:p>16</text:p>
          </table:table-cell>
          <table:table-cell office:value-type="string" table:style-name="ce5">
            <text:p>Judaísmo</text:p>
          </table:table-cell>
          <table:table-cell table:number-columns-repeated="16382"/>
        </table:table-row>
        <table:table-row table:style-name="ro3">
          <table:table-cell office:value-type="float" office:value="17" table:style-name="ce4">
            <text:p>17</text:p>
          </table:table-cell>
          <table:table-cell office:value-type="string" table:style-name="ce5">
            <text:p>Hinduísmo</text:p>
          </table:table-cell>
          <table:table-cell table:number-columns-repeated="16382"/>
        </table:table-row>
        <table:table-row table:style-name="ro3">
          <table:table-cell office:value-type="float" office:value="18" table:style-name="ce4">
            <text:p>18</text:p>
          </table:table-cell>
          <table:table-cell office:value-type="string" table:style-name="ce5">
            <text:p>Budismo</text:p>
          </table:table-cell>
          <table:table-cell table:number-columns-repeated="16382"/>
        </table:table-row>
        <table:table-row table:style-name="ro3">
          <table:table-cell office:value-type="float" office:value="19" table:style-name="ce4">
            <text:p>19</text:p>
          </table:table-cell>
          <table:table-cell office:value-type="string" table:style-name="ce5">
            <text:p>Igreja Messiânica Mundial</text:p>
          </table:table-cell>
          <table:table-cell table:number-columns-repeated="16382"/>
        </table:table-row>
        <table:table-row table:style-name="ro3">
          <table:table-cell office:value-type="float" office:value="20" table:style-name="ce4">
            <text:p>20</text:p>
          </table:table-cell>
          <table:table-cell office:value-type="string" table:style-name="ce5">
            <text:p>Outras novas religiões orientais</text:p>
          </table:table-cell>
          <table:table-cell table:number-columns-repeated="16382"/>
        </table:table-row>
        <table:table-row table:style-name="ro3">
          <table:table-cell office:value-type="float" office:value="21" table:style-name="ce4">
            <text:p>21</text:p>
          </table:table-cell>
          <table:table-cell office:value-type="string" table:style-name="ce5">
            <text:p>Outras religiões orientais</text:p>
          </table:table-cell>
          <table:table-cell table:number-columns-repeated="16382"/>
        </table:table-row>
        <table:table-row table:style-name="ro3">
          <table:table-cell office:value-type="float" office:value="22" table:style-name="ce4">
            <text:p>22</text:p>
          </table:table-cell>
          <table:table-cell office:value-type="string" table:style-name="ce5">
            <text:p>Islamismo</text:p>
          </table:table-cell>
          <table:table-cell table:number-columns-repeated="16382"/>
        </table:table-row>
        <table:table-row table:style-name="ro3">
          <table:table-cell office:value-type="float" office:value="23" table:style-name="ce4">
            <text:p>23</text:p>
          </table:table-cell>
          <table:table-cell office:value-type="string" table:style-name="ce5">
            <text:p>Tradições esotéricas</text:p>
          </table:table-cell>
          <table:table-cell table:number-columns-repeated="16382"/>
        </table:table-row>
        <table:table-row table:style-name="ro3">
          <table:table-cell office:value-type="float" office:value="24" table:style-name="ce4">
            <text:p>24</text:p>
          </table:table-cell>
          <table:table-cell office:value-type="string" table:style-name="ce5">
            <text:p>Tradições indígenas</text:p>
          </table:table-cell>
          <table:table-cell table:number-columns-repeated="16382"/>
        </table:table-row>
        <table:table-row table:style-name="ro3">
          <table:table-cell office:value-type="float" office:value="25" table:style-name="ce4">
            <text:p>25</text:p>
          </table:table-cell>
          <table:table-cell office:value-type="string" table:style-name="ce5">
            <text:p>Religiões Ayahuasqueiras</text:p>
          </table:table-cell>
          <table:table-cell table:number-columns-repeated="16382"/>
        </table:table-row>
        <table:table-row table:style-name="ro3">
          <table:table-cell office:value-type="float" office:value="26" table:style-name="ce4">
            <text:p>26</text:p>
          </table:table-cell>
          <table:table-cell office:value-type="string" table:style-name="ce5">
            <text:p>LBV</text:p>
          </table:table-cell>
          <table:table-cell table:number-columns-repeated="16382"/>
        </table:table-row>
        <table:table-row table:style-name="ro3">
          <table:table-cell office:value-type="float" office:value="27" table:style-name="ce4">
            <text:p>27</text:p>
          </table:table-cell>
          <table:table-cell office:value-type="string" table:style-name="ce5">
            <text:p>Sem religião - Sem religião</text:p>
          </table:table-cell>
          <table:table-cell table:number-columns-repeated="16382"/>
        </table:table-row>
        <table:table-row table:style-name="ro3">
          <table:table-cell office:value-type="float" office:value="28" table:style-name="ce4">
            <text:p>28</text:p>
          </table:table-cell>
          <table:table-cell office:value-type="string" table:style-name="ce5">
            <text:p>Sem religião - Ateu</text:p>
          </table:table-cell>
          <table:table-cell table:number-columns-repeated="16382"/>
        </table:table-row>
        <table:table-row table:style-name="ro3">
          <table:table-cell office:value-type="float" office:value="29" table:style-name="ce4">
            <text:p>29</text:p>
          </table:table-cell>
          <table:table-cell office:value-type="string" table:style-name="ce5">
            <text:p>Sem religião - Agnóstico</text:p>
          </table:table-cell>
          <table:table-cell table:number-columns-repeated="16382"/>
        </table:table-row>
        <table:table-row table:style-name="ro3">
          <table:table-cell office:value-type="float" office:value="30" table:style-name="ce4">
            <text:p>30</text:p>
          </table:table-cell>
          <table:table-cell office:value-type="string" table:style-name="ce5">
            <text:p>Múltiplo pertencimento</text:p>
          </table:table-cell>
          <table:table-cell table:number-columns-repeated="16382"/>
        </table:table-row>
        <table:table-row table:style-name="ro3">
          <table:table-cell office:value-type="float" office:value="31" table:style-name="ce4">
            <text:p>31</text:p>
          </table:table-cell>
          <table:table-cell office:value-type="string" table:style-name="ce5">
            <text:p>Não determinada</text:p>
          </table:table-cell>
          <table:table-cell table:number-columns-repeated="16382"/>
        </table:table-row>
        <table:table-row table:style-name="ro3">
          <table:table-cell office:value-type="float" office:value="32" table:style-name="ce4">
            <text:p>32</text:p>
          </table:table-cell>
          <table:table-cell office:value-type="string" table:style-name="ce5">
            <text:p>Não sabe</text:p>
          </table:table-cell>
          <table:table-cell table:number-columns-repeated="16382"/>
        </table:table-row>
        <table:table-row table:style-name="ro3">
          <table:table-cell office:value-type="float" office:value="33" table:style-name="ce4">
            <text:p>33</text:p>
          </table:table-cell>
          <table:table-cell office:value-type="string" table:style-name="ce5">
            <text:p>Sem declaração</text:p>
          </table:table-cell>
          <table:table-cell table:number-columns-repeated="16382"/>
        </table:table-row>
        <table:table-row table:number-rows-repeated="1048541" table:style-name="ro3">
          <table:table-cell table:number-columns-repeated="16384"/>
        </table:table-row>
      </table:table>
      <table:table table:name="Composição_dos_grandes_grupos" table:style-name="ta2">
        <table:table-column table:style-name="co4" table:default-cell-style-name="ce3"/>
        <table:table-column table:style-name="co5" table:default-cell-style-name="ce3"/>
        <table:table-column table:style-name="co6" table:default-cell-style-name="ce10"/>
        <table:table-column table:style-name="co7" table:default-cell-style-name="ce1"/>
        <table:table-column table:style-name="co8" table:default-cell-style-name="ce1"/>
        <table:table-column table:style-name="co9" table:number-columns-repeated="16379" table:default-cell-style-name="ce1"/>
        <table:table-row table:style-name="ro4">
          <table:table-cell office:value-type="string" table:number-columns-spanned="5" table:number-rows-spanned="1" table:style-name="ce19">
            <text:p>CODIFICAÇÃO DE RELIGIÃO CD 2022 - COMPOSIÇÃO DOS GRANDES GRUPOS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16">
            <text:p>CÓDIGO DO GRANDE GRUPO AGREGADO (VARIÁVEL P0410)</text:p>
          </table:table-cell>
          <table:table-cell office:value-type="string" table:style-name="ce16">
            <text:p>DESCRITOR DO GRANDE GRUPO AGREGADO (VARIÁVEL P0410)</text:p>
          </table:table-cell>
          <table:table-cell office:value-type="string" table:style-name="ce16">
            <text:p>CÓDIGO DO GRANDE GRUPO DESAGREGADO (VARIÁVEL P0411)</text:p>
          </table:table-cell>
          <table:table-cell office:value-type="string" table:style-name="ce13">
            <text:p>DESCRITOR DO GRANDE GRUPO DESAGREGADO (VARIÁVEL P0411)</text:p>
          </table:table-cell>
          <table:table-cell office:value-type="string" table:style-name="ce13">
            <text:p>DESCRITOR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APOSTOLICA CRISTA-ICAC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RMELIT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APOSTOLICA ROMAN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RENOVAD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TRADICIONALIST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ISMO APOSTOLICO ROMANO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DOMINICAN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FRANCISCANO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ONGREGACAO MARIAN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APOSTOLICA CARISMATIC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PENTECOSTAL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RENOVACAO CARISMATIC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RENOVACAO CARISMATIC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APOSTOLICA ARMENI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ARMENI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MARONIT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SIRI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UCRANIAN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RISTA MARONITA</text:p>
          </table:table-cell>
          <table:table-cell table:number-columns-repeated="16379"/>
        </table:table-row>
        <table:table-row table:style-name="ro6"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float" office:value="1" table:style-name="ce9">
            <text:p>1</text:p>
          </table:table-cell>
          <table:table-cell office:value-type="string" table:style-name="ce12">
            <text:p>CATÓLICA APOSTÓLICA ROMANA</text:p>
          </table:table-cell>
          <table:table-cell office:value-type="string" table:style-name="ce12">
            <text:p>CATOLICA MELQUI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DE CONFISSAO 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MUNIDADE EVANGELICA 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FISSAO LUTERANA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RISTO BOM PASTOR 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PISCOPAL 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CRISTA 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DA RENO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IGREJA EVANGELICA DE CONFISSAO LUTERANA NO BRASIL - IECLB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LUTER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CRISTO RE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SINODO EVANGE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DA CR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LUTERANA COMUNIDADE CRISTO SALVAD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DA RENO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DE CRISTO REDEN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EMANU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LIV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LUTERANA SANTA TRIN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SANTA CR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SAO JO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SAO MARC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S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UN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EVANGELICA LUTERANA VOZ DA CR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MUNIDADE EVANGELICA PRESBITERI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IGREJA PRESBITERIANA FILADELF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LEBISTERI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DO CALVAR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LUZ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ALVIN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BETES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CENTENAR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MISSIONARIA 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CENTRAL DA ESPER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DO JORDAO MEMOR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CORE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INDEPENDENTE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UN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UNID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FUNDAMENTA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IGREJA PRESBITERIANA FUNDAMENTALIST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RENOVAD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ESBITERIANA RENOVADA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M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BOM PAS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RESPLANDEC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CENTRAL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UN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LIVRE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WESLE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WESLEY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WESLEY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TODISTA ORTODOX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LIANCA BATISTA MUND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DO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NOV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PRIMEIRA BAT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SEGUNDA BAT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TERCEIRA BAT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7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NOVA 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MEMOR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CONSERVADO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DA RESTAU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BETEL PENTECOSTAL RENOVADO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PENTECOSTAL CRISTO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BETEL PENTECOSTAL RENOVADO DO CALVAR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PENTECOSTAL DO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BETEL PENTECOSTAL RENOVADO DO EVANGELH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PENTECOSTAL N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PENTECOSTAL VALE DAS BENCA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BIB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BETEL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CARVALHO BETEL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CENTRAL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DA RESSURREICAO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EM OBRA DE RENO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LIVRE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NACIONAL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BATISTA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 VIDA NO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 BIB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 CENTR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CONGREGACIONAL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DVENT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DVENTISTA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ISSAO ADVENTISTA DO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UNIAO ADVENTISTA DO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DVENTISTA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DVENTISTA DO AMOR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DVENTISTA DO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DVENTISTA UNIAO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 APOSTO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 EPISCOP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 EPISCOPAL DA REND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ANGLICAN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NONI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NONIT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NONITA IRMAOS UNID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EVANGÉLICAS DE MISSAO<text:s/></text:p>
          </table:table-cell>
          <table:table-cell office:value-type="string" table:style-name="ce12">
            <text:p>MENONITA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XERCITO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BETES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DO AVIVAME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O REIN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ICA ASSEMBLEI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ALIANCA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CRISTO VIV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FILADELF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DO CALVAR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MINISTERIO JERU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MONTE OLIVEI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A CRUZ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DO EVANGELHO PL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EBENEZ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NIPO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AGUA V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GIDE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PODER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ANCI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APOSTO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INDIGE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BELA V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LIV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REMIDOS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BE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BETES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BOM PAS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SAO CRISTOV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CEIF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UN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CENTR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UN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DAS MISS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MADUR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MINISTERIO MADUR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DE TODOS OS SAN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DEUS UNIVERSAL DE TODOS OS SAN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CRIST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CRISTA EVANGE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CRISTA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INDEPENDENTE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IONAL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IONAL MOVIMENTO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A VOZ DO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O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BRASIL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QUADRANGUL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 EVANGELHO QUADRANGUL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QUADRANGULAR TEMPLO DOS ANJ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QUADRANGUL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EVANGELHO QUADRANGUL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A BENCAO CRUZ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HO QUADRANGUL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A BENCAO DA LUZ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CRUZADA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CRUZADA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DA PRECE PODERO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MANTO SAGRA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QUADRANGULAR SANTA B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DO REIN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TEDRAL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A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UNIVERSAL DOS DON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CRISTO E O SENHOR (UNIVERSAL)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UNDIAL DO PODER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TEDRAL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DO REINO DE DEUS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DO REINO DE DEUS JESUS CRISTO E 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BENCAO CENACUL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ORACAO CASA DA B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LAO DA B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UARIO DA B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BENCAO PROFET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ORACAO CASA DA BENCAO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BENCAO TABERNACUL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BENCAO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CAMINHO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CATEDR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CRUZ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ITEJ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MINISTER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MUND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PAVILH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ENCAO PROTESTANTISM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AMOR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ARCA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DEUS PROVE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DO SENHOR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FILADELF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IGREJ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MONTE DAS OLIVEI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MUND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NOIV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PARA TODAS AS NAC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PARA TODOS POV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PENTECOSTAL VIDA NO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PROFET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SAR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TODAS AS NAC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ULTIMOS DI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RACAO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PENTECOSTAL DE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DE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UNIVERSAL DE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DE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 CONTEMPLAD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 DAVID MIRAN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 DO RE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MOR UNIVERSAL</text:p>
          </table:table-cell>
          <table:table-cell table:number-columns-repeated="16379"/>
        </table:table-row>
        <table:table-row table:number-rows-repeated="2"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MARANAT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A ASSEMBLEI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A CARISMAT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H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H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NATH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RENOVAD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FORM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RENOVADA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FORMAD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OVAD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D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REFORM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REFORMAD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RENOVAD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RESTAUR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RESTAURAD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DA RENO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DE DISCIPUL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EVANGE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FONTE D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JERU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MINISTERI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PAZ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A VIDA ABUNDA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RGANIZACAO 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ANESCENTE NOV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VID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VID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NAO HA DEUS MAI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PROJETO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ADONA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NOV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REDENCAO PLE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NUCLE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BOA SEM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RHEM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DA PAZ</text:p>
          </table:table-cell>
          <table:table-cell table:number-columns-repeated="16379"/>
        </table:table-row>
        <table:table-row table:number-rows-repeated="2"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DA RESTAU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DA VITO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DEUS VI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EBENEZ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FILADELF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EVANGELICA LEAO DE JU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Z DO EVANGEL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GUA V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DEOES MISSIONARI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BIB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NA BAT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HORA MILAGRO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SO DEUS TEM O POD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UN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O CRISTO PARA O MU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VORE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EMBLEI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OCIACAO DO ESPIRITO SA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OPRO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TLETAS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ANTE CO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ARCO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ETAN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ETES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IBLICA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A NOV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A DEUS VI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AGAP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RTEIRO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IBL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TEDRAL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LES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NTRO APOSTOLICO DE MISS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HAMA DE FOG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IRCULO DA UN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LINICA DA ALM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BETSA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CRISTO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DE CRISTO PLE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JESUS PAO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DE REMID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DEUS E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MISSIONARIA UN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REA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ENC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A DO PORVI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AOS EM 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A VIVA ESPER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DO AVIVAME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DA BIBLIA SAGR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MUNDIAL DA LIBERT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URA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SPERTAR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AMA 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ESPIRI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SAL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VI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SCIPUL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VINO ESPIRITO SA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OUTRINA ACA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OUTRIN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OUTRINA ESPIRITUAL SETIMO D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BENEZ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L CHADA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POCA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SPERANCA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SPIRITO SA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STRELA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HO COMPLE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HO PL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ICA UN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ISMO CENTRAL DO EVANGELHO PL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IZACAO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XERCIT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E DO CRISTAO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ILADELF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GO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NTE DE AGUA V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GLORIA A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GRACA SANTUARI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HEROIS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HUMILDADE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ALIANCA COM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BETE JAVEH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CELEST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DEUS CRISTO E CARI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 CALVARIO NOV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JESUS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NOVA S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PRIMIT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RESTAURACAO E LOUV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UNGID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VERBO VI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ARDIM DAS OLIVEI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RUSALEM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BOM PAS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CRISTO NO UNIVERS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ESTA CHAMA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NOSSA JUST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UIZO FIN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AR CELEST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EAO DA JU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GAR FOR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Z DA AURO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Z NAS TREV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NANCIAL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NJEDOUR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VILH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IR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M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M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M REVEL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NISTERIO EVANGELICO AMOR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A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DAS PRIMICI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GLORI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OES DIVIN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NTE CARMEL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VIMENTO MISSIONARIO BIB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UNDIAL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COES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SCER DE NO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IVA DO CORDEIR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JERUSALEM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ALVOREC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BRA DA RESSUREI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MEB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RACUL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RGANIZACAO MISSIONARIA EVANGE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UTRAS EVANGELICAS PENTECOSTAI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ALAVR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ARAIS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EVANGE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SCADORES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DER CELEST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RTA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SSO CRER NO AMANH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ECE PODERO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IMICIA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OFECIA A VOZ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OTESTANTISMO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AIO DE L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ALIDADE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BANH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 DO CEU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A GLO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ANESC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IDOS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OVACA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OVAD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CRIST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UNIAO DAS IGREJ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UNIDA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VOLUCAO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IO DE AGUA V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OSA DE SARON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GRADA ARCA NOVA JERU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LVACAO ETER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A MISS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O ENSINAME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UARIO BOM JESUS MILAGR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UARI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GUIDORES BIBLIC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IV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NHOR DOS EXERCI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RV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TIMA TROMBE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INAIS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 A LUZ 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LDADOS DA CRUZ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URFIST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EMPLO CARISMATICO DOS MILAGR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RONO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APOSTO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CRISTA MISSIONARIA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OS APOSTOL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POV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CISTA A VIND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FICACAO MUND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FICADOS POR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DA GRACA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DOS PRIMOGENI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OLHOS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ALE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ENCENDO PEL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DA ABUNDA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VENDO N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PALAVRA DE CRISTO PARA 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Z DO REIN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GUA VIV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BIBLICA CO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AD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SO O SENHOR 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UNIDA PRIMIT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O DE MISS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CENSAO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SSOCIACAO MISSIONARIA EUMA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DA FE DAS MISS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ETANI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ETHANI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A NOVA DE CRISTO DA ALEG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A DEUS VIVO DA L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A PREC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IBLIA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OS BEM VIND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TEDRAL DO LOUV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LESTIAL CRISTO VIV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NTRO BRASILEIRO DE EVANGELIZ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HAMA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LONI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D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DO POV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SARA NOSSA TER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MONTE S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RP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E A LUZ DO MU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MUNDIAL PROFETICA SINAIS E PRODIG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PENTECOSTAL BRASIL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SPERTAR DA FE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CONOS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FI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SEJA LOUVA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VIVO PROMETI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SCIPUL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VINO MEST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OUTRINA DOS APOSTOL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L SHADA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SPIRITO SANT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STRELA DAL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HO D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XERCIT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E EM 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ILADELFI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GO DOS C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NTE DO AMANH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BIBLICA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COM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DEUS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 CALVARIO NOVA ALIANCA SALVAD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PAI FILHO E ESPIRITO SA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ARDIM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CRISTO DOS REMIDOS DO S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CRISTO VOL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REDEN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Z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Z PARA OS POV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NANCIAL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RAVILH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IRO DO RE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M DO AMOR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ERICORDI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DE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DE DEUS CENTR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JESUS DE NAZA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OES DIVINAS PIONEI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NTE CELES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VIMENTO OS NAVEGADOR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COES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ME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L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AMANH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BRA DA RESTAURACAO DE TU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RACULO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ALAVRA DE CRISTO DEUS CR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DA BIBL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FAMILI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ILAR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DER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RTAL CELES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V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IMITIVA DA ULTIMA HO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ONTO SOCORR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AIO DE LUZ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CENTE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A GRAC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ANESCENTE CRISTO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IDOS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OVACAO DO ESPIRITO SA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OVO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UNID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OCHA ETER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US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GRADAS MISS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O EVANGELH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NTUARI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GUIDORES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NHOR TEMPO DO FI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TIMO DIA NO BRASIL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INAIS DO TEMP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 CRISTO SAL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PRO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E DEUS VI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EMPL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CO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CRISTA MISSIONARIA SINOS DE BE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CIST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FICACAO PARA CRISTO MUNDI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TARI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AROES DE GUER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ERBO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DA E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VER 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IND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BRIGO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BIBLICA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TABERNACUL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RENDIZ DO EVANGE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DA FE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A NOVA DE CRISTO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A DEUS VIVO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A PRECE DA PODERO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IBLIA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OS MILAGR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NACUL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HAMA DO AVIVAMENTO CELES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LUNA DA LIB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SHALON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DO SENHOR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NGREGACAO NEOTESTAMENT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E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PROFET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ALIANCA BIB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DA ESPER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JUST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FERENTE PARA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SCIPULO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OUTRINA DOS SANTOS APOSTOL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LEITO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SPIRITO SANTO DO RE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HO ETER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XERCITO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E PARA VENC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ILADELFI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NTE DA AGUA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RCA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BOM PAS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CRISTA DO PORVI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DEUS N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 EVANGELHO ETER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PENI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ARDIM DE O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CRUCIFICA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LIB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SALVAD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Z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ANHA GLORIO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NSAGEM DO PROFE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D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IONARIA DE DEUS PELA TRIN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TERI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NTE DAS OLIVEI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SSO SENHOR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AMANHEC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BR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ALAVRA V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DER DA FE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RTAS ABERT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VO DO CAMINH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IMITIVA DE JESUS NAZA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AIZ DE DAVID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CONCILI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E DAVID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ANESCENTE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IDOS DE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OLUCAO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DO REIN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UNIDA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GRADAS MISSOES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AR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GUIDORE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HALON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INAL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 JESUS E O POD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AS GRACA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E S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A CARI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CO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ERBO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DA MELHOR COM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OLUNTARIOS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LTA DE CRISTO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CAO BIB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COM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CA D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DA FE DO REIN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AS NOV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A VERDADE E 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A PRECE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IBLIA GRA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NACULO DA NOV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HAMA VI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LUN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IDADE VERDAD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E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DA PROFEC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L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ISCIPULO DE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OUTRINA DOS SANTOS APOSTOLOS NOV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LI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AMILI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E PARA VIV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ILHO DA PROMES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NTE DA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RC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A ULTIMA HO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 TEMP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DA GALILE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LIBERTA O MU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TE CHAM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LUZ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NTE HOREB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ALI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MANDAMEN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OBRA EM RESTAU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DE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LIV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DER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RTAS DE SION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VO E 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IMITIV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DE CRISTA LUZ DIVI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O AM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ANESCENTE DOS PRIMOGENI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IDOS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SURREICAO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DO TEMP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UNIDOS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AL DA TER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AR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GUIDORES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INO DE BE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 O SENHOR 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DA CO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ERDADE CRISTO QUE LIBER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DA NO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OT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LTA DE CRISTO UNIVERSAL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CAO BIBLICA N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CRISTA E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CA DA ALIANCA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DA FE JERU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AS NOVAS DE ALEG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PELA DOS MISSIONARI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A BIBLIA LIBERT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NACULO DE O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HAMADA FIN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LUNA DEUS VIV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DA PURIFIC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MARAVILHOS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E QUE VENCE O MU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ILHO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RMOS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 VEU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DA LU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MEN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VIV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EVANGELICA A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ONTE SINA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ALIANCA CRISTA RENOVADO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MU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ENTECOSTAL N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DER DO EVANGELH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VO LIV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RINCIPE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DE CRISTA NOVO AMANH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O CEU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ANESCENTE IGREJA NO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MIDOS POR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DOS SETE DI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VELACA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EGUIDORES DE SAMU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DOS SANTO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AS ASSEMBLEI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DA DO BRASIL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ND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OZ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LTA DE CRISTO UNIVERSAL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CA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CRISTA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CA DA ALIANC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AS VIND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ENTRAL DO EVANGELHO PL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HEGAD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LUNA E FIRMEZA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ESTA VOLTA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 ESPER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O POD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MBAIXADOR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RMOS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OS FIEI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DE NAZA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OVENS LIVR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APOSTOLIC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RE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POVO REMI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DE MISSIONARIA DE EVANGELIZ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O CEU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EM OB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VELACAO DO CEU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TABERNACULO REVELAD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AS IGREJAS DE CRISTO N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DOS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ND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OZ QUE CLAMA NO DESER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LT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CAO EVANGE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CRISTA RENOVADO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CA DA ALIANCA DO CONSER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BOM JESUS DOS MILAGR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E A LUZ E VI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SA DE OBR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ANDO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PARA O MUND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 LIBERT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FORO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E A VITO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CANAA PENTECOS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RUM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DOS C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AS IGREJAS EVANGELICA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DOS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NHA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Z D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DA SALV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C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NEOCATECUM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OMUNH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PENTECOSTAL N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 NOSSA BANDEI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E MEU PAS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A CRIATU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OVO VIV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 NOVO DE DAVID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STAURACAO UNIVERS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SAO MISSION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 VOZ DA VERDADE DO CALVARI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DAS MISSOE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CA NOVA JERU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PARA JERUSALEM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REDEN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 RESPO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STA PRES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E O CAMINH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NOS UNIDOS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AO DO POVO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TORIA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ETER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RMADUR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INHO PARA SI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RE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DEUS E A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E VER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IS DOS REI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TORIA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IANCA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PANHA DO POD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SALV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ENSINA NO TEMPL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TORIA DE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MAS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MPO DA F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TE AM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VITORIA REG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LVO DA MOCIDAD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NAA DA GALILE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TEU CAMINH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MIGOS DE JESUS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UNICA ESPERAN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MOR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VERDADE QUE LIBER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MOR DE DEUS DIVI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ISTO VIV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MOR DE DEUS PARA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NTERNACIONAL DA GRACA DE DE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POSTOLICA RENASCER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ASC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NASCER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VIVE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REVIVER EM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UNIVERSAL FILHOS DO SENH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BIB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DE DEUS AVIVAMENTO BIB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AVIVAMENTO BIBLICO DE JESU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DEIA DA PREC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RUZADA CADEIA DA PREC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CADEIA DA PRECE EVANGEL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EVANGELISTA NAZAR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IGREJA NAZARENO RENOVAD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JESUS NAZAR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ESTRE NAZAR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MISSAO DA PAZ NAZAR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ZAR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SOCIEDADE NAZAREN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ZARENO CENTR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ZARENO CONGREG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ZARENO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ZARENO D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5" table:style-name="ce9">
            <text:p>5</text:p>
          </table:table-cell>
          <table:table-cell office:value-type="string" table:style-name="ce12">
            <text:p>EVANGÉLICAS DE ORIGEM PENTECOSTAL</text:p>
          </table:table-cell>
          <table:table-cell office:value-type="string" table:style-name="ce12">
            <text:p>NAZARENO REI DO UNIVERS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ORO WAR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ORO WAR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OROWARI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BATISTA DA ALIANCA PUYANAW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PAHPAM, PAHPAM, PRA JARKW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GUAJAJA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IGREJA BATISTA POTIGUA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BATISTA POTIGUAR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BATISTA PANKARARU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INTERTRIB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PATAX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O PATAX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INDIGENA PATAX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NVANGELICA KAINGANG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A BIBLICA KAINGANG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6" table:style-name="ce9">
            <text:p>6</text:p>
          </table:table-cell>
          <table:table-cell office:value-type="string" table:style-name="ce12">
            <text:p>IGREJAS EVANGÉLICAS INDÍGENAS<text:s/></text:p>
          </table:table-cell>
          <table:table-cell office:value-type="string" table:style-name="ce15">
            <text:p>EVANGELICO, UMUTINA<text:s/>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BET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BETHE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BIBLICA INDEPEND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MUNHAO DE CRIST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MUNHAO ETERN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MUNIDADE DA PAZ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NFISSAO PROTESTA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SCOLA EVANGE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STUDANTE EVANGE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A FLUMINENS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A SU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BIB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IGREJA DE EVANGELIZACA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IGREJA REFORM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MISSAO SOCOR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MOVIMENTO BIB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PENSAMENTO BIB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MUNHAO DE DEUS SALVAD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STUDO EVANGE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A HOLINESS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BOM PASTOR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PENSAMENTO BIBLICO AGAP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MUNHAO DOMINIC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BRASI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PENSAMENTO BIBLICO CEIF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OMUNHAO ECUMENIC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COMUNITARI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PENSAMENTO BIBLICO ORTODOX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R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A CRE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A PROTESTA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FUNDAMENT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INTERDENOMICIONAL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PROTESTANTE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CRENTE EVANGE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A CR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FUNDAMENTALISTA</text:p>
          </table:table-cell>
          <table:table-cell table:number-columns-repeated="16379"/>
        </table:table-row>
        <table:table-row table:style-name="ro6">
          <table:table-cell office:value-type="float" office:value="2" table:style-name="ce9">
            <text:p>2</text:p>
          </table:table-cell>
          <table:table-cell office:value-type="string" table:style-name="ce12">
            <text:p>EVANGÉLICAS</text:p>
          </table:table-cell>
          <table:table-cell office:value-type="float" office:value="7" table:style-name="ce9">
            <text:p>7</text:p>
          </table:table-cell>
          <table:table-cell office:value-type="string" table:style-name="ce12">
            <text:p>EVANGÉLICA NÃO DETERMINADA</text:p>
          </table:table-cell>
          <table:table-cell office:value-type="string" table:style-name="ce12">
            <text:p>EVANGELICO INTERDENOMICIONAL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ALAN KARDEC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CARDECISMO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DOUTRINA ESPIRI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FEDERACAO ESPIRI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KARDEC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RACIONALISMO ESPIRI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RAMATIS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UNIAO ESPIRI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FEDERACAO ESPIRITA DO BRASIL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RAMATIZ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CENTRO ESPIRITA ANDRE LUIZ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BEZERRA DE MENESES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ISMO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FEDERACAO ESPIRITA KARDEC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CENTRO ESPIRITA BEZERRA DE MENESES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CARDEC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CENTRO ESPIRITA RAMATIS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CIRCULO BRANCO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ECUMENIC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FRANCISCO DE ASSIS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FRATERNIDADE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FUNDAMENTAL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KARDEC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LINHA BRANC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LIVRE PENSADOR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MEDIUNIC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MESA BRANC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ORTODOX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RACIONAL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REDENTOR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SAMALIST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TUPYARA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UNIVERSAL</text:p>
          </table:table-cell>
          <table:table-cell table:number-columns-repeated="16379"/>
        </table:table-row>
        <table:table-row table:style-name="ro6">
          <table:table-cell office:value-type="float" office:value="3" table:style-name="ce9">
            <text:p>3</text:p>
          </table:table-cell>
          <table:table-cell office:value-type="string" table:style-name="ce12">
            <text:p>ESPÍRITA</text:p>
          </table:table-cell>
          <table:table-cell office:value-type="float" office:value="12" table:style-name="ce9">
            <text:p>12</text:p>
          </table:table-cell>
          <table:table-cell office:value-type="string" table:style-name="ce12">
            <text:p>ESPÍRITA</text:p>
          </table:table-cell>
          <table:table-cell office:value-type="string" table:style-name="ce12">
            <text:p>ESPIRITA UNIVERSALIS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BATUQUE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CABOCLO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CASA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CAVALEIROS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CENTRO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CRUZADA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LEI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MACUMB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MENSAGEIRO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NACAO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QUI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TENDA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TERREIRO 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SAGRA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QUIMBANDIS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AFRICAN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AFRO BRASILEI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ANGOL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BA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BATUQUEI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BEIRA MAR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BRANC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CENTRO ESPIRITA AFRO CATOLIC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CIGAN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DA SALVACA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DIVINO MESTR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DO BRASIL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ESOTERIC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ESPIRI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ESPIRITISMO DE TERREIR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ESPIRITUALIS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IEMANJ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ILUMINA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JUREM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LINHA BRANC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LINHA DO ORIENT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MARIA LONG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MIS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NAG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NOSSA SENHO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OGUM PEDREI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OXOSSI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OXUM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PAI JOA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PAI OXAL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PARA TODOS NOS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PAZ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PENA VERD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POMBA GI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REINO DE JUREM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SAO BENEDIT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SAO JORG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SETE FLECHAS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SETE LINH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UBIRAJA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UNIAO ESPIRI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UNIFICA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UNIVERSAL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VO JOAQUIN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XANGO AGOD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ISM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IS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REINAD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GUARDA DE MOÇAMBIQU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CRISTÃ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NOVA ORDEM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IM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OMOLOKÔ DAS ALMAS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NAGÔ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UMBANDA 7 LINHAS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3" table:style-name="ce9">
            <text:p>13</text:p>
          </table:table-cell>
          <table:table-cell office:value-type="string" table:style-name="ce12">
            <text:p>UMBANDA</text:p>
          </table:table-cell>
          <table:table-cell office:value-type="string" table:style-name="ce12">
            <text:p>DAIMEUMBA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BATUQUE CANDOMBL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ENTRO CANDOMBL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LEI CANDOMBL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CAO CANDOMBL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TERREIRO CANDOMBL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AFRICAN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AFRICAN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AFRO BRASILEIR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ANGOL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ANGOLAN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CANJER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CONG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DE CABOCL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DE ESQUER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DO BRASIL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ESPIRI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GEG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GUIN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IJEX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KET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LINHA BRANC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MACUMBEIR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MARRIN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MINA JEJ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MIRIM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NAG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NICOLAU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OMOLOC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OMOLOK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QUET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 TRADICIONAL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ECIST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GUARDA DE CONGAD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MASSAMBIQU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MARUJADA (GUARDA DE MARUJOS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IRMANDADE DOS HOMENS PRETOS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JEJE-MAHIN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JARÊ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XANGÔ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OIÓ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IFÁ (CULTO DE IFÁ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TERECÔ (TAMBOR DA MATA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BATUQU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LINHA CRUZA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NAÇÕES MISTAS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ULTO EGUNGUN (EGUNGUN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EFÃ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CABINDA (NAÇÃO CABINDA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XAMBÁ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EGBÁ (NAÇÃO EGBÁ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YORUBÁ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BANTU (NAÇÃO BANTU)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UMBANDOMBLÉ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ANGOL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JEJ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KETU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MAHIN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ANDOMBLÉ OMOLOKÔ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ÇÃO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ÇÃO DE OYÓ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ÇÃO JEJE-JEXÁ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ÇÃO CAMBIND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CRUZADA CAMDOMBLÉ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ÇÃO JEJ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NAÇÃO EGBÁ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OMOLOKÔ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4" table:style-name="ce9">
            <text:p>14</text:p>
          </table:table-cell>
          <table:table-cell office:value-type="string" table:style-name="ce12">
            <text:p>CANDOMBLÉ</text:p>
          </table:table-cell>
          <table:table-cell office:value-type="string" table:style-name="ce12">
            <text:p>OMOLOCÔ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BABAÇUÊ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CABUL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CALUNDU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CANJERE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MUCURUMIM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MUSSURUMIM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TAMBOR DE MIN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BABASSUÊ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NACAO AFRICANA</text:p>
          </table:table-cell>
          <table:table-cell table:number-columns-repeated="16379"/>
        </table:table-row>
        <table:table-row table:style-name="ro6">
          <table:table-cell office:value-type="float" office:value="4" table:style-name="ce9">
            <text:p>4</text:p>
          </table:table-cell>
          <table:table-cell office:value-type="string" table:style-name="ce12">
            <text:p>UMBANDA E CANDOMBLÉ</text:p>
          </table:table-cell>
          <table:table-cell office:value-type="float" office:value="15" table:style-name="ce9">
            <text:p>15</text:p>
          </table:table-cell>
          <table:table-cell office:value-type="string" table:style-name="ce12">
            <text:p>OUTRAS DECLARACOES DE RELIGIOSIDADES AFRO BRASILEIRAS</text:p>
          </table:table-cell>
          <table:table-cell office:value-type="string" table:style-name="ce12">
            <text:p>BAILE DE SÃO GONÇAL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ENTRO PAJELAN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KI-TAQUARA ( JEROKY TACUAR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JELANÇA ( PAJELANC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RREIRO PAJELANÇA (PAJELANC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É ( TOR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IMBOZEI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KI ( JEROKY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BATIRÁ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I (FESTA DA CAIÇUMA) 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JI K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CU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SGWAKS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TI KY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DEJ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INHADA EM MEMÓRIA DOS MÁRTIR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SSAGEM DA MENINA À CONDIÇÃO DE MULHER ( CERIMÔNIA D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CLO VITAL ( CERIMÔNI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CLO DO TU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RIDAS DE TOR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UVA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ZIMENTO DE CADÁVER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ÇA RELACIONADA COM AS ATIVIDADES DE CAÇA ( PANEM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E-PAU ( DANÇ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I DO ARAÇÁ ( DANÇ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SANÇÃO ( DANÇ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CARÉ ( DANÇ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ÉM ( DANÇ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É ( DANÇ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ANÃS ( DANÇA DO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ICHOS ( DANÇA DO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IXES ( DANÇA DO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JUÁ-LH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OÍ E WAHIR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CRUZAMENTO DAS CRIANÇ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ATA DOCE ( FESTA D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OÇA ( FESTA D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DANÇA DE ESTAÇÃO DO ANO ( FESTA D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XADA DO MASTRO ( FESTA D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ÁSCARAS ( FESTA DA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ANÃ ( FESTA D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OGO NOVO ( FEST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L ( FEST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<text:s/>ZEMUISHI-OHAW ( FESTA DO MEL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LHO ( FEST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ASHIRE-WEHUHAU (FESTA DO MILHO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LHO (FESTA DO MOQUEADO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PA-MEL ( FEST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IXE ( FEST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MBU ( FESTA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HNÁBSERO ( FESTA DO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ICIAÇÃO MASCULINA NO DIA DO ÍNDIO ( FESTAS D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ETOHOKY (CASA GRANDE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NCACL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JÈ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RIKWA MARY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C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SU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CHIKR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'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RÃ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W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XA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HÊÊTÚWAYÊ E PEPY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SMU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RANJA E PÀLRÀ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EI DO ÍNDIO (LÍNGUA DE ANGÜERA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IMPEZA DO TERREI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NAÍ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AKAY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Y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ARIZAR (MIAR'I'ZAR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TÃ PEPY (KUNUMI PEPY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TÃMONGAR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VIO (ETOGO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EEMONGAR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IXPUPIM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INO NO RANC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TUAL DO TO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HEOKO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HÓ IWA-BE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S JÖ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JELANÇA (XAPIRIMU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X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SCARIA COLETIVA DE TIMB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YARENT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RANC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RÁTICAS FUNERÁRI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TOS FUNERÁRI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 OURICURI ( RITUAIS DO OURICORI OU OURICURÍ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JEÇÃO DO SAPO ( RITUAL D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ICIAÇÃO ( RITUAL D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KIKOI ( RITUAL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IRI ( RITUAL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NBU ( RITUAL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É ( RITUAL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MBU ( RITUAL D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Ê ( RITUAL DO 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RAIÁ ( RITUAL DO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MBA DE C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ERVIÇO DE CH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ÃNÃDÃI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ODEWI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K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PIAK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É PITAGUA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ID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PARAIR ( UPÃ-RA'ÏR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YT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RAKIDZ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È TÈ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RAOHAV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EPAANOG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M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Y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ONKYÓ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INA YUNUA (MANDAR POR CAÇA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'ZA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ABUM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REMA SAGRADA ( JUREM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CANTAR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IMBÓ ( CATIMB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INHO VERMEL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TO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ELIGIÃO DA CRUZ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P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YUAS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ÃK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PUTRENA OU SIPUTER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E PAU (RITUAL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A CA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A RO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E ÁG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E RO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E MIL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E CASA DE RE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EZAS DE RO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Í ( PA’Í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NDE SY ( ÑANDE SY OU NHANDE SI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NDERU ( ÑANDE RU OU ÑANDERU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EZADOR(A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MANISM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M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ENZEDOR(A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ENZEDOR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ENZEDEIR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AIZEIRAS OU RAIZEIR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TUAL DE CURA ( RITUAIS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ESTAS DE TROCAS (RITUAIS DE TROCAS DE ALIMENTOS OU COISAS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BUCURI ( DABUKURI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SAS DE RE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OÇA NOVA ( FESTA DA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TISMO DO NOME TRADICIONA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KY ( JEROJY OU JEROSY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ENZIMENTO DE C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ICIAÇÃO DOS HOMENS JOVE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OPROS DOS NOM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OPROS DE C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QUARUP ( KUARUP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SEMBLEIA INDIG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RIDA DE IMBU ( UMBU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CANTADOS (CULTO OU RITUAL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EOKU ( RITUAL CATEUKU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EXAKHALHA ( OURICURI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KI ( RITUAL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IEMONGARAI ( BATISMO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EZA A NHANDE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LOMON (SALOMAN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RREIROS CABOCL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ANDEI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L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OK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CO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KO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KON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KON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K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K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K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LUMBI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UMBI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SU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SA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SSA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SSA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ZÁ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ND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BAR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BA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KEW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Í DO TOCANTI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QUEW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M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J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OR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J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YOR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UAYAUNAEUKA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YO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NTS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NT 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NT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NT'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N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LAKE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LAN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ALAN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ANAY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ANAG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ANAY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NDE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ANAI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ANAJ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NDEU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AI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AJ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ANAI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OND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MOND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AC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AS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AC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AMB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AMB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ALA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AR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AL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A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AC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AKA KOYA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A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GU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Ê-ITI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A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Y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G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Y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I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J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I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NA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OLIMA-AR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APOLI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URI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YPURI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PURI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PURI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G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PENGA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U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PURIN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PU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UPU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O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PU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U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NÂ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ÁS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AÇ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ASI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AS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ASS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AÇO-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ÁSO 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Á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NE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IU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PIU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E RONDÔ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E RONDO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AC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ARIPU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BEIRAD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ARIP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BEIRAD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P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A VOLTA GRANDE DO XING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KARÃGM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KARÃNGM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P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KARAM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KARAG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CARAG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CARAM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VERMEL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WE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UE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UE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WE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AP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CAP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AP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CAP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AP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U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APÓ MASU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AP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É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E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E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EM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QUE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QUEM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OS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COB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COB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OS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A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HANIN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XANIN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CHANIN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URINI DO TOCANTI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Á 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A 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URINI DO TROC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URINI DO XING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URINÍ DO COATINE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AE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AE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A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TIKU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AMÓ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TICU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-CANOEI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Á GUA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E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ÊT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ETÒ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E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E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E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E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EN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ENÂ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KAI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CA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KA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AI 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AWA YAF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AWA-JAF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I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I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NI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IP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LIMAN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UC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LIPENE DAKEN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LIM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LIMAN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AS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AS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ENO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AS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KANG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KANGA-TAP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O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I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Ó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VI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IRIOUN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IRIWON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ORO DA CAMPAN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ORO DO CABA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ORO ORIENT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OAD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ARI MOGÓ DÓ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ÓKU MÓGORÉ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TÚRA MOGORÉ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ARI MÓGO DÓ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ÓRI ÓKUA MOGORÉ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ÚTUGO KÚRI DÓ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O MOGORÉG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ORO DO CABAÇ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ORO ORIENTA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TOCUD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U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ERÉ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TOCUD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CMU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TWÉT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UTI-KR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T-CRAQ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ME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NYÃ YIRÚG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KNIANU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KREH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KREH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QUE-NAM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QUE-NHEP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RAJ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KRUK-KR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ERE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BOCLOS DO AS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OK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OK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MAKÓ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MAC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RR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QUITÁ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QUIT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QUI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NTA LARG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ÉTAMÃ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ETA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ÂW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 DOW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OW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W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N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S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S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Ç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SAF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S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SS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PORI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R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I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AHÓ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AHU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IAHU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AHO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IAHO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ARRO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JEOROMITX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EOROMIT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JEOROMITXÍ - JABU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PI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JEOROMITXI JABO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AWENÊ-NAW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AUWENE-NAW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AUENÊ NAU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LUM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AWENE-NAW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LU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-ÑE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'NE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NHE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A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ULNI-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ULNI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ULNI-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LIBI DO OIAPOQ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LIBÍ MARWÓR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LIBI-MARWOR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LIBI MARWOR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UÁ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LIBI DO UAÇ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WOR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Ç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LIBI DO UA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ME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DE RONDÔ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KOLE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AO DE RONDO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KRIKATE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KYKATE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AO KRIK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PARKATE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PARKATÊ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AO PARK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DO MÃE MAR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DO OES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KATE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AO DO PARA PARK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K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C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PUKOBI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 PYKOP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AO PUKABI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AO PUKOBI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JAJ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KAIO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KAI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KAIO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O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KAIOV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OV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CAIOV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OV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CAIO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O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MB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M'B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B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OY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NHANDE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 NANDE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APOKU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KATUE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RI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NDE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NDEV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NDÉ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NYG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IRI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RI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ÑANDE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KATUE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RI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NDE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RI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SUGW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T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AHAIN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WEN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WENTES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UEN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VEN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MARIM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MERI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MARI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IM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IM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I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XKAR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XKAR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SKAR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IXKAR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PD'Ä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PD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BDE-NEHER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P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PD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C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UPD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 HUPD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KP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IK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IK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IC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CÃ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K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CHIC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IC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CHIK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QUIP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GARI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A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GARI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AWÁI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GALI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GARI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O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O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AWAI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Ó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ON PATAMÓ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ON PATAMO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GARI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RÁNTX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RANXE MANOK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RANTX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RANCH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RANX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SS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SS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MAMAD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MAMAD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MAMAD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RAQU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RAW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RA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RAW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RIC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ULIPA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VA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VAH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V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H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VAÉ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E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NIPAPO-KANIND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NIPAP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YA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NIPAPO-KANI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IPAN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IRIPAN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IRIPAN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IPAN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IPAN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R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R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RURT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PURIN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UR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PU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'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BU KA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 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BU-KA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 APO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IWÉ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DIGUE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IW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UVE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UV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DIUÉ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DUVE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IUÉ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IUÉ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IKU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DIU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DIU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DIW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IC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IKURU-MBAI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YCU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YAC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YC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E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ET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H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ÁH'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HU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B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MB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MB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MB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MB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NGA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NGANG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GA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GA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GA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GANG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UIS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Y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UI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LABA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LABAS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LAN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CALAN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LAN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LAPAL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LAPAL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LAPAL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K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K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Y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AI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YR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I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I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AI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Y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É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MÁG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E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BEM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MAG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BE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MAG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I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BI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I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BI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IWÁ-PIPIP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BIWA PIPI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BIUA PIPIP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P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AMAN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AMAN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AM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AM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AMA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AM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AM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AMA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AW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RI-DI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RI-D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RI-DY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AMA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ELA APANI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 APANYEK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ELA RANKOCAM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ELA RANKOKAM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 RAMKOKAMEK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ELA RANKOKRAM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IND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IND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I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I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O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O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O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O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PICH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S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X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S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XANÁ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OE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TARU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TARU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TARU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TARU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PINA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P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PI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P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FAW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Y KARA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Y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Y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VA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VAH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Y CARA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NA CARA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P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P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P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PANÃ-TAP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PANÃ-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HT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XT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P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POT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POT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PA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P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P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J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J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P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P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LO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PUN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ÊLOÉC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PÚNA DO AM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PUNA DO AM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PUNA DO AM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BACATI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RI-XO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RI-CHO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RI-XO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RI-X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Ó-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RI-CH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RI-CH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RI-X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T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T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SSU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SSU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AWIX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AUICH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AWI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AUKI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AUX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HAUICHY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AUI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AWIS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AUI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AWI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AWI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AW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D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DÁ-DI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DÁ-DJ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DÁ-DÜ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DÁ-DY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DO BI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DO JUTA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DÁ-DJ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PEDA DJ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DO RIO B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DA DJ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DA DY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UQU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QU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UK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DO AC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NIN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R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M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T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N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UM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P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N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N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W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CHUCHU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U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Ê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W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XU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XU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CHU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ÁCHW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C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SHUIÉ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SU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XHU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U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U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ÁCHWÂ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CHÚ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AR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CHAR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XARRA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SAR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XAR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QUASHAR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I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NI KU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SHINAH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SHINA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XINA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S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CHINA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CH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SH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X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NI-KU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UNI-KU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UNI CU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IX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XIX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XIX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CHIX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P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AP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P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BÊNGÔKRE KAYAP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ORO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'U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PÓ-KRADA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KAN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OROTÍ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RA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ENKRANGNO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ENKRANKEG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KRAIMÔ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BEGNO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EN-KRAN-KRÊ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EN-AKARÔ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PÓ DO NOR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PÓ DO SU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YÁPUKAN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UKAHAMÃ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KR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KRANGNO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TUK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ÔKRAIMÔR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P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AP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BÊNGÔ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RÃGNO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TYK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P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CR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KR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RAGNO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RAGNO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RANON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RANO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PÓ DO SU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CR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KR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KRÍ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BENGÔ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TUK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UKAHA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RAGNO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CHUKAHA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CRAGNO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UKARA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BENGO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CHUKARA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APÓ KRADA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PÓ DO NOR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KRETU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ENKOK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YUIS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IKIN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IKINÁ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IK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I KIN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IKIN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RIRI-BAR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SÊD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SID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Y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SED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ÚATI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I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IUPAN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K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C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C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KÁ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K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RU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U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U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AH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A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RAÓ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A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AÔ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ÁKAM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NREKÁME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A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AHÔ-KANE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AHÔ KANE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Á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NVÚG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NVUG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AQ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XONVÚ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Y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Y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Y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IK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C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IKA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CATI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CAT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INK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IK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INKA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E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É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BE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B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BE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MÍ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BE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MI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IKU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IK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JUB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YU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JUB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GUELEN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A MADI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A MADI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A MADI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LINA MADI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A PÁ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A P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L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L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R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LI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LI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L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Â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DI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DI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L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LINA P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MAR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NT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NT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NTA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NTANÁ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NT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NT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NT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IPA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IP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RIPA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IPA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RIP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RIP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RIP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UÁ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UAH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U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UA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PÁIA-KURUÁ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UÁ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U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UA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UAI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RURI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UA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WAZ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AI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WAZA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A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WA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A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A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A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A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AZ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VÂ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KOND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KO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CO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UK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K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AU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Ú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Ú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BA-MAS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BA-MA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 PA-MA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RÁ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RA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RA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RÀPE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X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CH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SH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UXI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MO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MAIND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MAI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CHIN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IN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HIN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XIN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DU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NDU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AG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AG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Ú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U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IP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IP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Í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S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I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ESHAN MIKIT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SHA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SÉ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TS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WA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WAIÂ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W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V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U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AKAL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HACUL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SAKA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AKUL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SAK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AC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AK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ACAL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CHAKAL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Y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YTAP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HINÁ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INA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HINA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INA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INAC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HINA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INA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INÁ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KÜ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YNK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KY MANOK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MK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N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YK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K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NK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ÜNKÜ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NK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GUELÉ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GUELE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QUELE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ÁN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Â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AN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ITITAP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ITI TAP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ITY-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RITI-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CUR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OCUR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KUR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OKURIÑ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NDURU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NDURUC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NDURUKU CARAPRET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A PRET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Ú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DË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DÊ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 NADE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DO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DE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Ú-NADÓBÒ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NABÓDÕ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NAHÔD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DÈB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HUK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HUK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HUK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RRUK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RRUK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Q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NBIK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MBIQ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UN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NUNZ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P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EGAROT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EGORO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OKE KO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UKIN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UKUI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UKI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UQUI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FAY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FAI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FAI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FAIÉ-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FAYÉ-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PAIÉ-CH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PAYÉ-S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PAYÉ-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FAYE-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TOWATI'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IA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YAK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KAA NO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-W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CAÁ-NOV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CAÁ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CAH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KA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KAA NOV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KAHAS-NÓV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CAÁS NOV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CAHAS NOV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CAAS NOV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KAÁ NOV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U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LIKU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KUYE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KWAYE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LIKU'E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LIK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KU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UKU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KWAYE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K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LIKU E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EN-AK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ENHAC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EN AC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AC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ÍNDIOS GIGANTES DA AMAZÔ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AK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AK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NHAK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AK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AK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NHAKAR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IU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Á DA ALDEIA SERROTE DOS CAMP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CARA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CARA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Ú - KARUAZ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RANCARA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Ú - KALAN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CARA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CARARÚ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UAZ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U KARUAZ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CA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CARU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PAV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AK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PITERE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ACA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AKANÂ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AK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AC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NTINT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NTINT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X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CH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SÓC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X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XO HÁ-HÁ-H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XO HA-HA-H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XÓ HÃ-HÃ-HÃ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XO HÁ-HÁ-H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CHO HÁ-HÁ-H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UMA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LM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UM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M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RUPU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XUPUX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UMELEN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YAY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PIP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PIP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PI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H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RA PIRAH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H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H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URA PIRA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ES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EC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AL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ESS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IC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ES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RE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­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TUAP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ATAPUY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RI-P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TAGU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TAGUAR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IG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YG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IGUARAS-DA-LAGOA-DOS-NÉRI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IGUARAS- DA-SERRA-DAS-MAT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IGUARAS- DA-VIRAÇÃO E DE-MONTE-NE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VO DO XINA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YAN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IANÁ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Y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Y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Í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I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I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ROAD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ROBO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RUBO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RUBO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Ó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OR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ROBO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KBAK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KPAKTS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KBAK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PAK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GPAC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GPAGTS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GPAK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KBAKTS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IPAKTS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GPA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OEIROS DO JURU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CBACT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RIKPAK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KB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QUIBAK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QUIBAKT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BAN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BA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KURABIAT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KIRIABA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KIRABIA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QUÉ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QUE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QUIRABIA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E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QUIRABIA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E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CURABIAT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KHE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KIRABIA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ICHE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QUÉ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LAMÃ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LAMA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P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PARÁ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RA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ÁRA DO SARA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TERÉ-MAW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W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TERÉ MAW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TERE-MA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U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W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TERE-MAW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NEN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NE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KINA SHANE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NEN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NEN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NE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KI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K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KI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QUI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QU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RI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I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IRI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Í DE RONDÔ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I DE RONDO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WA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URUAH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URUA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BAJ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-DA-MARATO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 DA-SERRA-DAS-MELANCI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 DE-IPUEIR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 DE-PORANG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 DE-QUITERIANÓPOLI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 DO-OLHO-D’ÁGUA-DOS-CANUT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BAJARAS DA-GROTA-VER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MOI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MOY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AJÓ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AJ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AJ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AY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EIÇO DE P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ANHU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ANH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EICO-DE-P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E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IRAP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PI'IRAP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IRAP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I'IRAP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I IRAP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IUN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U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PUY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R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RI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UREPA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EK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RIKÚ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EMO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UREP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WAND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ÁRA DO NOR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VA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WA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UA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MB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MB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NHAR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NHAR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NETERR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NETER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NETER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R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RÉ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RE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KÚ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Ú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C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K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MBI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 APÂNI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 RAMKOKAM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-PUMKATEY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RÉY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KUIREGATEJ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KUIREG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 APANI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 RANKOKAMEK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R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OCUIREGATEJ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NGUI-BOT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NGUI BOT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NGUI B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NGUI-B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RÁC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Á DO BAIXO GRA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É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ÉS-DE-ALMOFA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ÉS DE-SÃO-JOSÉ-E-BUR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ÉS DO-CÓRREGO-JOÃO-PEREI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EMEMBÉS DE-QUEIMAD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C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MÁ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MA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UM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SOHOM DJ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SOHOM-DY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SUNHUM-DJA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SUNHUM-DJ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SORROM DJ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SORROM DJ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XORROM DJA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HSEY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TXÉ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C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ÁNA-TAPU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PAMASS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SE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AXSE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ÜK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C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KUNA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CUNA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IU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MBALAL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MBALA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AI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AI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A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MOI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S-DE-BELMO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S-DE-CRATEÚ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S-DE-OLIVENÇ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A DE OLIVEN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S DE BELMO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S DE CRATEÚ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 DE BELMO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Á DE CRATEÚ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AR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ARAN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AMBAR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IQUI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PINIK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RIW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RIW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RI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X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CH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S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SH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X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C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CH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SH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YÚ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YU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MUT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BAD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MOT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BARBADO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C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-EU-WAU-W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EUWAUWÁ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EU-UAU-U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-PA-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P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P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PA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ÃP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A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JÃ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IAM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JA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YA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YAP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YAM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YAM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KI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MIRI ATRO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M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N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TRO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TRUAH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MIRI ATRO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MIRI ATRU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KALI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KALITES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KALI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N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TIR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N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ÓTIR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N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N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N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N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UAPICHIANE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CH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APIXANAS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PI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LPID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PID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PI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C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CH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CHI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S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SH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S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TXÂ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X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ACHI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PIS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PID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PID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PIS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RA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REK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EKÊ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EQUER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REQU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EREQU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EREK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EREK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RI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RI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RIP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SS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S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SSU-COCA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S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S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RRU COCA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SU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SSU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SU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VASU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U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U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U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'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I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J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U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OUCOUYEN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UKUE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UKUIE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UKUYÉN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CU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KU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KUIÂ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KU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TÓ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UIT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IT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IT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CRIAB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KRIAB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KRIA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CRIA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CRIAB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KRIA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MBIO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JÁ DO NOR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MBIO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JA DO NOR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MBIO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MBIO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'UWE ( XAVA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E ( XAVA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'WEN ( XAVA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'WE ( XAVA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Ê-CH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É-S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EN-XAVÁ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ÊN-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AVANTE-KAIAM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E 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WE ( XAVA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EN 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QUEWE 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QUEWEN 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UEN XAVA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ERE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Ê ( XERE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ERE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ERÉ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Ê ( XERE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EN ( XERE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WEN ( XERENTE )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KUEN SEREN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ER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ERE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ET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ET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ET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ET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PÁ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PA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P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IP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PÁ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PA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PAY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C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O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O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LÉ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EIKO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L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OKL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KI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R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KLÉ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CL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OKL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OKLENG LAKL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KLANO XOKLE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CURU - 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K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UCU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KUR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CURUS DO ORORUB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UC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UK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KURU-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C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UKURU 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UKURU 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UCURU-KARI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IPI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IPÎ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MINÁ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MINÁ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M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MI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MI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AMI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MINAH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MAM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MÁM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INÁ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NUM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R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MÁ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RIX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HARAIB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RIH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OHOROSCIWET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NO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NOMÂM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IN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UKIMAPUETÉ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NEM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NU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WANAUETÉ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IRI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RI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IRI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RI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M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MA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NAM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NÁM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Á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AM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INOM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Á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WAT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AMAT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ASUBEHETE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NOMAM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Á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K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RIAN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HARI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MAT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IRI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RAXITÉ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OET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AUTUBAUHETE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WARAETE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HIRI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NOMAM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XAMATHA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NOM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O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N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N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NOA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WAHIKEROÓBETE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WALAPI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U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W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U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W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W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ULAPI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WAR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V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WA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UANA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UANAW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U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U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W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U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WA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AUALAP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'K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YONGONG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'KW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K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C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KW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E K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EQ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EC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EGU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DJ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D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UDJ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HUPDEH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HÚ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KU YUHUP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URUT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RU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RIT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'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OTU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 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'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U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R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ZO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RIY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ANOK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AN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ARO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RI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RIYÓMETESE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RY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XI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RI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YAW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IANOCOTÓ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ÃG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ANG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ANGU-PIK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ANGU-PIQU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ANG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FÍANGU-PIK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ANGU-PIQU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MAGÓ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IRIY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R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RAH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AR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AR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ARAM XIJE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ARAN XIJE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WAM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MO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NÁ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NA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HANEN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ICAB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JOWI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AT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RO E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GÜT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IKÕRÕ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DIGUT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RIO AMÔ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RIO AMONI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DO RIO BRANC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SHAWÃD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W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WAD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XAWÃD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 CHAWÃDAW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UANAU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HAWANAU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C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KÚ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U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BIX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JA JAVA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AJA XAMBIO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WAIWE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IA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JA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IAB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JAB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EN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TUWE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ITAP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SSAK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YOR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XURU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RAVUT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RUVOT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RUVOT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TAMO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NKARARU KALANK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 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IU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WÁIY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AIWÉ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OIA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WOYA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AI WA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Í DO P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I DO P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I PAITE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URUÍ-PAITE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ITER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UNAYA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KOIMOYÁN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MASU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AMU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ARÁ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SURI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SURI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ZURIN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ÁRA DO CAMP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AMBIKWÁRA DO SUL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AVIÃ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GUARA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-GUARA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Á-GUARAN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 GUARA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WA GUARA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VAGUARAN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HALOTES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URUB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NE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NEL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THAUL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ITHÃUL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TUNDÊ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LATUND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NETEH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AR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NÃ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ARIN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RINH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KY TACUA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JELAN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ERREIRO PAJELANC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TORE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K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TUAIS DO OURICOR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OURICUR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UREM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IMBO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PA’Í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ÑANDE S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NHANDE SI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ÑANDE 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ÑANDER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SAS DE RES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J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JEROSY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KUARUP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RITUAL CATEUKU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SALOMAN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MESA DE CURA</text:p>
          </table:table-cell>
          <table:table-cell table:number-columns-repeated="16379"/>
        </table:table-row>
        <table:table-row table:style-name="ro6">
          <table:table-cell office:value-type="float" office:value="5" table:style-name="ce9">
            <text:p>5</text:p>
          </table:table-cell>
          <table:table-cell office:value-type="string" table:style-name="ce12">
            <text:p>TRADICOES INDÍGENAS</text:p>
          </table:table-cell>
          <table:table-cell office:value-type="float" office:value="24" table:style-name="ce9">
            <text:p>24</text:p>
          </table:table-cell>
          <table:table-cell office:value-type="string" table:style-name="ce12">
            <text:p>TRADICOES INDÍGENAS</text:p>
          </table:table-cell>
          <table:table-cell office:value-type="string" table:style-name="ce12">
            <text:p>CATIMBO JUREM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table:number-columns-repeated="3" table:style-name="ce11"/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" table:style-name="ce9">
            <text:p>2</text:p>
          </table:table-cell>
          <table:table-cell office:value-type="string" table:style-name="ce12">
            <text:p>CATÓLICA APOSTÓLICA BRASILEIRA</text:p>
          </table:table-cell>
          <table:table-cell table:style-name="ce11"/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" table:style-name="ce9">
            <text:p>2</text:p>
          </table:table-cell>
          <table:table-cell office:value-type="string" table:style-name="ce12">
            <text:p>CATÓLICA APOSTÓLICA BRASILEIRA</text:p>
          </table:table-cell>
          <table:table-cell office:value-type="string" table:style-name="ce18">
            <text:p>CATOLICA APOSTOLICA BRASILEIR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" table:style-name="ce9">
            <text:p>2</text:p>
          </table:table-cell>
          <table:table-cell office:value-type="string" table:style-name="ce12">
            <text:p>CATÓLICA APOSTÓLICA BRASILEIRA</text:p>
          </table:table-cell>
          <table:table-cell office:value-type="string" table:style-name="ce18">
            <text:p>CATOLICA BRASILEIR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table:style-name="ce11"/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BISANTIN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CATOLICA APOSTOLICA ORTODOX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CATOLICA BIZANTIN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CATOLICA ORTODOX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ORTODOXA FINLANDES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BIZANTINO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CATOLICA ORTODOXA ARMENI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CATOLICA ORTODOXA GREGA</text:p>
          </table:table-cell>
          <table:table-cell table:number-columns-repeated="16379" table:style-name="ce17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CATÓLICA ORTODOXA</text:p>
          </table:table-cell>
          <table:table-cell office:value-type="string" table:style-name="ce18">
            <text:p>CATOLICA ORTODOXA RUSSA</text:p>
          </table:table-cell>
          <table:table-cell table:number-columns-repeated="16379" table:style-name="ce17"/>
        </table:table-row>
        <table:table-row table:style-name="ro7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ALBAN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 BULGAR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ALEXANDR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 IUGOSLAV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ANTIOQU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 IUGUSLAV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BULGAR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 ROMEN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CHIPR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 RUSS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CISMATIC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ORTODOXO SERV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CONSTANTINOPL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GEORG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GREC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IUGOSLAV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POLON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ROMEN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RUSS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SERV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ORTODOXA UCRANIAN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ONFISSAO CR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ONGREGACAO CRISTA DE MOCO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DE DEU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ECUME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EVANGELICA DO BRASI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SEM DENOMINACA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IA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UNIAO CR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UNIFICACAO DO CRISTIA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BRASI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ESPIRITUA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INDEFINID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ISTA INDEPENDENT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8" table:style-name="ce9">
            <text:p>8</text:p>
          </table:table-cell>
          <table:table-cell office:value-type="string" table:style-name="ce12">
            <text:p>OUTRAS RELIGIOSIDADES CRISTÃS</text:p>
          </table:table-cell>
          <table:table-cell office:value-type="string" table:style-name="ce12">
            <text:p>CRUZADA CATOLICA APOSTOLICA EVANGEL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9" table:style-name="ce9">
            <text:p>9</text:p>
          </table:table-cell>
          <table:table-cell office:value-type="string" table:style-name="ce12">
            <text:p>IGREJA DE JESUS CRISTO DOS SANTOS DOS ÚLTIMOS DIA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9" table:style-name="ce9">
            <text:p>9</text:p>
          </table:table-cell>
          <table:table-cell office:value-type="string" table:style-name="ce12">
            <text:p>IGREJA DE JESUS CRISTO DOS SANTOS DOS ÚLTIMOS DIAS</text:p>
          </table:table-cell>
          <table:table-cell office:value-type="string" table:style-name="ce12">
            <text:p>APOSTOLICA DOS ULTIMOS DIA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9" table:style-name="ce9">
            <text:p>9</text:p>
          </table:table-cell>
          <table:table-cell office:value-type="string" table:style-name="ce12">
            <text:p>IGREJA DE JESUS CRISTO DOS SANTOS DOS ÚLTIMOS DIAS</text:p>
          </table:table-cell>
          <table:table-cell office:value-type="string" table:style-name="ce12">
            <text:p>JESUS CRISTO DOS SANTOS DOS ULTIMOS DIA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9" table:style-name="ce9">
            <text:p>9</text:p>
          </table:table-cell>
          <table:table-cell office:value-type="string" table:style-name="ce12">
            <text:p>IGREJA DE JESUS CRISTO DOS SANTOS DOS ÚLTIMOS DIAS</text:p>
          </table:table-cell>
          <table:table-cell office:value-type="string" table:style-name="ce12">
            <text:p>MORMO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CONGREGACAO 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CRISTA 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PENTECOSTAL 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PROTESTANTE 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SALAO DO REINO DE DEU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TABERNACULO 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0" table:style-name="ce9">
            <text:p>10</text:p>
          </table:table-cell>
          <table:table-cell office:value-type="string" table:style-name="ce12">
            <text:p>TESTEMUNHAS DE JEOVÁ</text:p>
          </table:table-cell>
          <table:table-cell office:value-type="string" table:style-name="ce12">
            <text:p>SALAO DO REINO TESTEMUNHA DE JEO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APOSTOLICA SANTA ROS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APOSTOLICA VO ROS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CIPRIA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CRISTA ESPIRITU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DOUTRINA ESPIRITUA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ESPIRITUALIDAD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ESPIRITU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FILOSOFIA ESPIRITU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NATUR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APOSTOLICA SANTA VO ROS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CIPRIAN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1" table:style-name="ce9">
            <text:p>11</text:p>
          </table:table-cell>
          <table:table-cell office:value-type="string" table:style-name="ce12">
            <text:p>ESPIRITUALISTA</text:p>
          </table:table-cell>
          <table:table-cell office:value-type="string" table:style-name="ce12">
            <text:p>ESPIRITUAL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BEITH-AACO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CONGREGACAO DE ISRAE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CONGREGACAO ISRAEL DE DEU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CRIPTO JUDA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HEBRA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ISRAEL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A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MOSA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SEMI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SIO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HEBREU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ISRAELI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AICA CAB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ISRAELITA MOSA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AICA CONSERVADOR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AICA LA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AICA ORTODOX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A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EU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JUD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ECE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ESSEN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6" table:style-name="ce9">
            <text:p>16</text:p>
          </table:table-cell>
          <table:table-cell office:value-type="string" table:style-name="ce12">
            <text:p>JUDAÍSMO</text:p>
          </table:table-cell>
          <table:table-cell office:value-type="string" table:style-name="ce12">
            <text:p>ESSE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BRAMAN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ESPIRITUALISMO HINDU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HINDU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INDIAN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INDU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SHUDA DARA MANDALA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TANTR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VAISHNAV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VEDANT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BRAMA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HINDU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HINDUISMO ESPIRITU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7" table:style-name="ce9">
            <text:p>17</text:p>
          </table:table-cell>
          <table:table-cell office:value-type="string" table:style-name="ce12">
            <text:p>HINDUÍSMO</text:p>
          </table:table-cell>
          <table:table-cell office:value-type="string" table:style-name="ce12">
            <text:p>HINDU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DA TERRA PUR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TRADICIONAL</text:p>
          </table:table-cell>
          <table:table-cell table:number-columns-repeated="16379"/>
        </table:table-row>
        <table:table-row table:number-rows-repeated="2"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HOKEK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INDEPENDENT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DAISHONI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NITIRE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REIUKAY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REYUKA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SHOSHU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NITIREN DASHONI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THERAVAD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ZEN BUD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TIBETAN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MANTOS AMARELOS DO ORIENT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BUDISMO INTERNACIONA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8" table:style-name="ce9">
            <text:p>18</text:p>
          </table:table-cell>
          <table:table-cell office:value-type="string" table:style-name="ce12">
            <text:p>BUDISMO</text:p>
          </table:table-cell>
          <table:table-cell office:value-type="string" table:style-name="ce12">
            <text:p>SOKA GAKKA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CASA MESSIA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CONGREGACAO MESSIA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BR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CR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ESPIRITUA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ESPIRITU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JAPONES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SEKAI KYUSEI KY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MUNDIAL DO BRASI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SEKA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19" table:style-name="ce9">
            <text:p>19</text:p>
          </table:table-cell>
          <table:table-cell office:value-type="string" table:style-name="ce12">
            <text:p>IGREJA MESSIÂNICA MUNDIAL</text:p>
          </table:table-cell>
          <table:table-cell office:value-type="string" table:style-name="ce12">
            <text:p>MESSIANICA XINTO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SEICHO NO I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SEICHO NO IE DO BRASI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OSH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INSTITUICAO RELIGIOSA PERFEITA LIBERDAD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PERFECT LIBERTY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INSTITUTO PERFEITA LIBERDAD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PERFEITA LIBERDAD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PERFEITA LIBERDADE BUD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PEE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PERFEITA LIBERDADE XINTO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HARE KRISHN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KHRISHN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MAHARISH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TENRIKY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ARTE MAHICAR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0" table:style-name="ce9">
            <text:p>20</text:p>
          </table:table-cell>
          <table:table-cell office:value-type="string" table:style-name="ce12">
            <text:p>OUTRAS NOVAS RELIGIÕES ORIENTAIS</text:p>
          </table:table-cell>
          <table:table-cell office:value-type="string" table:style-name="ce12">
            <text:p>SUKYO MAHIKAR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CONFUCION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OOMOT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SOTO ZENCHU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TAISSENJ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CONFUCION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BAHA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FE BAHAI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XINTO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XINTO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TAO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1" table:style-name="ce9">
            <text:p>21</text:p>
          </table:table-cell>
          <table:table-cell office:value-type="string" table:style-name="ce12">
            <text:p>OUTRAS RELIGIÕES ORIENTAIS</text:p>
          </table:table-cell>
          <table:table-cell office:value-type="string" table:style-name="ce12">
            <text:p>TAO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ISLAM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MAOMETAN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MUCULMAN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SUF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XII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ISLAM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SUNI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ISLAMI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2" table:style-name="ce9">
            <text:p>22</text:p>
          </table:table-cell>
          <table:table-cell office:value-type="string" table:style-name="ce12">
            <text:p>ISLAMISMO</text:p>
          </table:table-cell>
          <table:table-cell office:value-type="string" table:style-name="ce12">
            <text:p>DRUS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BORBOLETAS AZUI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CIRCULO ESOTERICO DA COMUNHAO DO PENSAMENT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CONGREGACAO EXERCITO DA LUZ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CORRENTE INDIANA DO ESPAC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CRISTAO GNOSTIC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ESOTER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VALE DO AMANHECER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EUBIOS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GALACTEU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LECTORIUM ROSACRUCIANUM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MACON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OCULT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ORDEM GRAAL NA TERR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PONTE PARA LIBERDAD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TA REDENTOR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OSA CRUZ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SOCIEDADE BRASILEIRA DE EUBIOS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TEMPLAR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TEOSOF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TIA NEIV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UNIAO TATTW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UNIVERSO EM DESENCANT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MACONAR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MOVIMENTO GNOSTICO CRISTA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OSA CRUZ AURE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TATTW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TEOSOF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GNOSTIC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LOGOSOFI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TEOSOF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GNOSTIC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POSITIV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POSITIV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MO CIENTIFIC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TA CRISTA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POSITIVISTA DO BRASI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MO CIENTIFICO CRISTA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RACIONALISMO CRISTA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DRUID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3" table:style-name="ce9">
            <text:p>23</text:p>
          </table:table-cell>
          <table:table-cell office:value-type="string" table:style-name="ce12">
            <text:p>TRADIÇÕES ESOTÉRICAS</text:p>
          </table:table-cell>
          <table:table-cell office:value-type="string" table:style-name="ce12">
            <text:p>DRUISM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COMUNIDADE CEU DO MAR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DAIM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SANTO DAIM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UNIAO DO VEGETA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A BARQUINH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NEOXAMA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5" table:style-name="ce9">
            <text:p>25</text:p>
          </table:table-cell>
          <table:table-cell office:value-type="string" table:style-name="ce12">
            <text:p>RELIGIÕES AYAHUASQUEIRAS</text:p>
          </table:table-cell>
          <table:table-cell office:value-type="string" table:style-name="ce12">
            <text:p>NEO XAMA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table:style-name="ce14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LBV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LEGIAO DA BOA VONTAD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RELIGIAO DE DEUS - LBV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LBV ECUMENIC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LEGIONARI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LBV NOVO MANDAMENTO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26" table:style-name="ce9">
            <text:p>26</text:p>
          </table:table-cell>
          <table:table-cell office:value-type="string" table:style-name="ce12">
            <text:p>LEGIÃO DA BOA VONTADE</text:p>
          </table:table-cell>
          <table:table-cell office:value-type="string" table:style-name="ce12">
            <text:p>LBV UNIAO ESPIRITUAL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CANDO UMBA KARD ESPIRITUAL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DECLARACAO DE MULTIPLA RELIGIOSIDADE EVANGELICA / OUTRAS RELIGIOSIDADE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DECLARACAO DE MULTIPLA RELIGIOSIDADE CATOLICA / ESPIRI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DECLARACAO DE MULTIPLA RELIGIOSIDADE CATOLICA / UMBAND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DECLARACAO DE MULTIPLA RELIGIOSIDADE CATOLICA / CANDOMBLE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DECLARACAO DE MULTIPLA RELIGIOSIDADE CATOLICA / KARDEC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0" table:style-name="ce9">
            <text:p>30</text:p>
          </table:table-cell>
          <table:table-cell office:value-type="string" table:style-name="ce12">
            <text:p>MÚLTIPLO PERTENCIMENTO</text:p>
          </table:table-cell>
          <table:table-cell office:value-type="string" table:style-name="ce12">
            <text:p>DECLARACAO DE MULTIPLA RELIGIOSIDADE CATOLICA / OUTRAS RELIGIOSIDADES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1" table:style-name="ce9">
            <text:p>31</text:p>
          </table:table-cell>
          <table:table-cell office:value-type="string" table:style-name="ce12">
            <text:p>NÃO DETERMINADA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1" table:style-name="ce9">
            <text:p>31</text:p>
          </table:table-cell>
          <table:table-cell office:value-type="string" table:style-name="ce12">
            <text:p>NÃO DETERMINADA</text:p>
          </table:table-cell>
          <table:table-cell office:value-type="string" table:style-name="ce12">
            <text:p>RELIGIOSIDADE NAO DETERMINADA / MAL DEFINID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1" table:style-name="ce9">
            <text:p>31</text:p>
          </table:table-cell>
          <table:table-cell office:value-type="string" table:style-name="ce12">
            <text:p>NÃO DETERMINADA</text:p>
          </table:table-cell>
          <table:table-cell office:value-type="string" table:style-name="ce12">
            <text:p>DEISTA</text:p>
          </table:table-cell>
          <table:table-cell table:number-columns-repeated="16379"/>
        </table:table-row>
        <table:table-row table:style-name="ro6">
          <table:table-cell office:value-type="float" office:value="6" table:style-name="ce9">
            <text:p>6</text:p>
          </table:table-cell>
          <table:table-cell office:value-type="string" table:style-name="ce12">
            <text:p>OUTRAS RELIGIOSIDADES</text:p>
          </table:table-cell>
          <table:table-cell office:value-type="float" office:value="31" table:style-name="ce9">
            <text:p>31</text:p>
          </table:table-cell>
          <table:table-cell office:value-type="string" table:style-name="ce12">
            <text:p>NÃO DETERMINADA</text:p>
          </table:table-cell>
          <table:table-cell office:value-type="string" table:style-name="ce12">
            <text:p>FETICHISTA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office:value-type="string" table:style-name="ce12">
            <text:p>NAO POSSUI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office:value-type="string" table:style-name="ce12">
            <text:p>NAO PROFESSA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office:value-type="string" table:style-name="ce12">
            <text:p>NAO TEM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office:value-type="string" table:style-name="ce12">
            <text:p>NENHUMA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office:value-type="string" table:style-name="ce12">
            <text:p>SEM CULTO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7" table:style-name="ce9">
            <text:p>27</text:p>
          </table:table-cell>
          <table:table-cell office:value-type="string" table:style-name="ce12">
            <text:p>SEM RELIGIÃO - SEM RELIGIÃO</text:p>
          </table:table-cell>
          <table:table-cell office:value-type="string" table:style-name="ce12">
            <text:p>SEM RELIGIAO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8" table:style-name="ce9">
            <text:p>28</text:p>
          </table:table-cell>
          <table:table-cell office:value-type="string" table:style-name="ce12">
            <text:p>SEM RELIGIÃO - ATEU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8" table:style-name="ce9">
            <text:p>28</text:p>
          </table:table-cell>
          <table:table-cell office:value-type="string" table:style-name="ce12">
            <text:p>SEM RELIGIÃO - ATEU</text:p>
          </table:table-cell>
          <table:table-cell office:value-type="string" table:style-name="ce12">
            <text:p>ATEIA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8" table:style-name="ce9">
            <text:p>28</text:p>
          </table:table-cell>
          <table:table-cell office:value-type="string" table:style-name="ce12">
            <text:p>SEM RELIGIÃO - ATEU</text:p>
          </table:table-cell>
          <table:table-cell office:value-type="string" table:style-name="ce12">
            <text:p>ATEU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9" table:style-name="ce9">
            <text:p>29</text:p>
          </table:table-cell>
          <table:table-cell office:value-type="string" table:style-name="ce12">
            <text:p>SEM RELIGIÃO - AGNÓSTIC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9" table:style-name="ce9">
            <text:p>29</text:p>
          </table:table-cell>
          <table:table-cell office:value-type="string" table:style-name="ce12">
            <text:p>SEM RELIGIÃO - AGNÓSTICO</text:p>
          </table:table-cell>
          <table:table-cell office:value-type="string" table:style-name="ce12">
            <text:p>AGNOSTICISMO</text:p>
          </table:table-cell>
          <table:table-cell table:number-columns-repeated="16379"/>
        </table:table-row>
        <table:table-row table:style-name="ro6">
          <table:table-cell office:value-type="float" office:value="7" table:style-name="ce9">
            <text:p>7</text:p>
          </table:table-cell>
          <table:table-cell office:value-type="string" table:style-name="ce12">
            <text:p>SEM RELIGIÃO</text:p>
          </table:table-cell>
          <table:table-cell office:value-type="float" office:value="29" table:style-name="ce9">
            <text:p>29</text:p>
          </table:table-cell>
          <table:table-cell office:value-type="string" table:style-name="ce12">
            <text:p>SEM RELIGIÃO - AGNÓSTICO</text:p>
          </table:table-cell>
          <table:table-cell office:value-type="string" table:style-name="ce12">
            <text:p>AGNOSTICO</text:p>
          </table:table-cell>
          <table:table-cell table:number-columns-repeated="16379"/>
        </table:table-row>
        <table:table-row table:style-name="ro6">
          <table:table-cell office:value-type="float" office:value="8" table:style-name="ce9">
            <text:p>8</text:p>
          </table:table-cell>
          <table:table-cell office:value-type="string" table:style-name="ce12">
            <text:p>NÃO SABE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8" table:style-name="ce9">
            <text:p>8</text:p>
          </table:table-cell>
          <table:table-cell office:value-type="string" table:style-name="ce12">
            <text:p>NÃO SABE</text:p>
          </table:table-cell>
          <table:table-cell office:value-type="float" office:value="32" table:style-name="ce9">
            <text:p>32</text:p>
          </table:table-cell>
          <table:table-cell office:value-type="string" table:style-name="ce12">
            <text:p>NÃO SABE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8" table:style-name="ce9">
            <text:p>8</text:p>
          </table:table-cell>
          <table:table-cell office:value-type="string" table:style-name="ce12">
            <text:p>NÃO SABE</text:p>
          </table:table-cell>
          <table:table-cell office:value-type="float" office:value="32" table:style-name="ce9">
            <text:p>32</text:p>
          </table:table-cell>
          <table:table-cell office:value-type="string" table:style-name="ce12">
            <text:p>NÃO SABE</text:p>
          </table:table-cell>
          <table:table-cell office:value-type="string" table:style-name="ce12">
            <text:p>NAO SABE</text:p>
          </table:table-cell>
          <table:table-cell table:number-columns-repeated="16379"/>
        </table:table-row>
        <table:table-row table:style-name="ro6">
          <table:table-cell office:value-type="float" office:value="9" table:style-name="ce9">
            <text:p>9</text:p>
          </table:table-cell>
          <table:table-cell office:value-type="string" table:style-name="ce12">
            <text:p>SEM DECLARAÇÃO</text:p>
          </table:table-cell>
          <table:table-cell table:number-columns-repeated="3" table:style-name="ce11"/>
          <table:table-cell table:number-columns-repeated="16379"/>
        </table:table-row>
        <table:table-row table:style-name="ro6">
          <table:table-cell office:value-type="float" office:value="9" table:style-name="ce9">
            <text:p>9</text:p>
          </table:table-cell>
          <table:table-cell office:value-type="string" table:style-name="ce12">
            <text:p>SEM DECLARAÇÃO</text:p>
          </table:table-cell>
          <table:table-cell office:value-type="float" office:value="33" table:style-name="ce9">
            <text:p>33</text:p>
          </table:table-cell>
          <table:table-cell office:value-type="string" table:style-name="ce12">
            <text:p>SEM DECLARAÇÃO</text:p>
          </table:table-cell>
          <table:table-cell table:style-name="ce11"/>
          <table:table-cell table:number-columns-repeated="16379"/>
        </table:table-row>
        <table:table-row table:style-name="ro6">
          <table:table-cell office:value-type="float" office:value="9" table:style-name="ce9">
            <text:p>9</text:p>
          </table:table-cell>
          <table:table-cell office:value-type="string" table:style-name="ce12">
            <text:p>SEM DECLARAÇÃO</text:p>
          </table:table-cell>
          <table:table-cell office:value-type="float" office:value="33" table:style-name="ce9">
            <text:p>33</text:p>
          </table:table-cell>
          <table:table-cell office:value-type="string" table:style-name="ce12">
            <text:p>SEM DECLARAÇÃO</text:p>
          </table:table-cell>
          <table:table-cell office:value-type="string" table:style-name="ce12">
            <text:p>SEM DECLARAÇÃO</text:p>
          </table:table-cell>
          <table:table-cell table:number-columns-repeated="16379"/>
        </table:table-row>
        <table:table-row table:number-rows-repeated="104503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0" number:min-decimal-places="0" number:min-integer-digits="3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0</meta:generator>
    <dc:title/>
    <dc:description/>
    <dc:subject/>
    <meta:initial-creator>Rafael Kessler Fernandez</meta:initial-creator>
    <dc:creator>Luiz Felipe Walter Barros</dc:creator>
    <meta:creation-date>2024-05-03T15:07:40Z</meta:creation-date>
    <dc:date>2026-08-18T00:06:53Z</dc:date>
  </office:meta>
</office:document-meta>
</file>