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Liberation Sans" svg:font-family="&quot;Liberation Sans&quot;"/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#C0C0C0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" style:family="table-cell" style:parent-style-name="Default" style:data-style-name="N0">
      <style:table-cell-properties style:vertical-align="middle" fo:wrap-option="wrap" fo:background-color="#C0C0C0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style:vertical-align="middle" fo:wrap-option="wrap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style:vertical-align="middle" fo:wrap-option="wrap"/>
      <style:text-properties fo:color="#000000"/>
    </style:style>
    <style:style style:name="ce8" style:family="table-cell" style:parent-style-name="Default" style:data-style-name="N0">
      <style:table-cell-properties style:vertical-align="automatic" fo:wrap-option="wrap"/>
    </style:style>
    <style:style style:name="ce9" style:family="table-cell" style:parent-style-name="Default" style:data-style-name="N0">
      <style:table-cell-properties style:vertical-align="middle" fo:background-color="#C0C0C0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T1" style:family="text" style:parent-style-name="Default">
      <style:text-properties fo:color="#000000" style:text-line-through-style="none" style:font-name="Aptos Narrow" style:font-name-asian="Aptos Narrow" style:font-name-complex="Aptos Narrow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ptos Narrow" style:font-name-asian="Aptos Narrow" style:font-name-complex="Aptos Narrow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ptos Narrow" style:font-name-asian="Aptos Narrow" style:font-name-complex="Aptos Narrow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48166666666667cm" style:use-optimal-column-width="true"/>
    </style:style>
    <style:style style:name="co2" style:family="table-column">
      <style:table-column-properties fo:break-before="auto" style:column-width="15.160625cm"/>
    </style:style>
    <style:style style:name="co3" style:family="table-column">
      <style:table-column-properties fo:break-before="auto" style:column-width="4.15395833333333cm" style:use-optimal-column-width="true"/>
    </style:style>
    <style:style style:name="co4" style:family="table-column">
      <style:table-column-properties fo:break-before="auto" style:column-width="3.70416666666667cm" style:use-optimal-column-width="true"/>
    </style:style>
    <style:style style:name="co5" style:family="table-column">
      <style:table-column-properties fo:break-before="auto" style:column-width="0.926041666666667cm" style:use-optimal-column-width="true"/>
    </style:style>
    <style:style style:name="co6" style:family="table-column">
      <style:table-column-properties fo:break-before="auto" style:column-width="1.11125cm" style:use-optimal-column-width="true"/>
    </style:style>
    <style:style style:name="co7" style:family="table-column">
      <style:table-column-properties fo:break-before="auto" style:column-width="1.27cm" style:use-optimal-column-width="true"/>
    </style:style>
    <style:style style:name="co8" style:family="table-column">
      <style:table-column-properties fo:break-before="auto" style:column-width="1.64041666666667cm"/>
    </style:style>
    <style:style style:name="co9" style:family="table-column">
      <style:table-column-properties fo:break-before="auto" style:column-width="1.42875cm" style:use-optimal-column-width="true"/>
    </style:style>
    <style:style style:name="co10" style:family="table-column">
      <style:table-column-properties fo:break-before="auto" style:column-width="14.525625cm"/>
    </style:style>
    <style:style style:name="co11" style:family="table-column">
      <style:table-column-properties fo:break-before="auto" style:column-width="1.508125cm" style:use-optimal-column-width="true"/>
    </style:style>
    <style:style style:name="co12" style:family="table-column">
      <style:table-column-properties fo:break-before="auto" style:column-width="15.0283333333333cm"/>
    </style:style>
    <style:style style:name="co13" style:family="table-column">
      <style:table-column-properties fo:break-before="auto" style:column-width="15.3722916666667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90pt" style:use-optimal-row-height="true" fo:break-before="auto"/>
    </style:style>
    <style:style style:name="ro3" style:family="table-row">
      <style:table-row-properties style:row-height="409.5pt" style:use-optimal-row-height="tru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120pt" style:use-optimal-row-height="true" fo:break-before="auto"/>
    </style:style>
    <style:style style:name="ro6" style:family="table-row">
      <style:table-row-properties style:row-height="60pt" style:use-optimal-row-height="true" fo:break-before="auto"/>
    </style:style>
    <style:style style:name="ro7" style:family="table-row">
      <style:table-row-properties style:row-height="45pt" style:use-optimal-row-height="true" fo:break-before="auto"/>
    </style:style>
    <style:style style:name="ro8" style:family="table-row">
      <style:table-row-properties style:row-height="285pt" style:use-optimal-row-height="true" fo:break-before="auto"/>
    </style:style>
    <style:style style:name="ro9" style:family="table-row">
      <style:table-row-properties style:row-height="135pt" style:use-optimal-row-height="true" fo:break-before="auto"/>
    </style:style>
    <style:style style:name="ro10" style:family="table-row">
      <style:table-row-properties style:row-height="315pt" style:use-optimal-row-height="true" fo:break-before="auto"/>
    </style:style>
    <style:style style:name="ro11" style:family="table-row">
      <style:table-row-properties style:row-height="150pt" style:use-optimal-row-height="true" fo:break-before="auto"/>
    </style:style>
    <style:style style:name="ro12" style:family="table-row">
      <style:table-row-properties style:row-height="30pt" style:use-optimal-row-height="true" fo:break-before="auto"/>
    </style:style>
    <style:style style:name="ro13" style:family="table-row">
      <style:table-row-properties style:row-height="75pt" style:use-optimal-row-height="true" fo:break-before="auto"/>
    </style:style>
    <style:style style:name="ro14" style:family="table-row">
      <style:table-row-properties style:row-height="105pt" style:use-optimal-row-height="true" fo:break-before="auto"/>
    </style:style>
    <style:style style:name="ro15" style:family="table-row">
      <style:table-row-properties style:row-height="210pt" style:use-optimal-row-height="true" fo:break-before="auto"/>
    </style:style>
    <style:style style:name="ro16" style:family="table-row">
      <style:table-row-properties style:row-height="195pt" style:use-optimal-row-height="true" fo:break-before="auto"/>
    </style:style>
    <style:style style:name="ro17" style:family="table-row">
      <style:table-row-properties style:row-height="225pt" style:use-optimal-row-height="true" fo:break-before="auto"/>
    </style:style>
    <style:style style:name="ro18" style:family="table-row">
      <style:table-row-properties style:row-height="255pt" style:use-optimal-row-height="true" fo:break-before="auto"/>
    </style:style>
    <style:style style:name="ro19" style:family="table-row">
      <style:table-row-properties style:row-height="180pt" style:use-optimal-row-height="true" fo:break-before="auto"/>
    </style:style>
    <style:style style:name="ro20" style:family="table-row">
      <style:table-row-properties style:row-height="240pt" style:use-optimal-row-height="true" fo:break-before="auto"/>
    </style:style>
    <style:style style:name="ro21" style:family="table-row">
      <style:table-row-properties style:row-height="165pt" style:use-optimal-row-height="true" fo:break-before="auto"/>
    </style:style>
    <style:style style:name="ro22" style:family="table-row">
      <style:table-row-properties style:row-height="300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OMI" table:style-name="ta1">
        <table:table-column table:style-name="co1" table:default-cell-style-name="ce4"/>
        <table:table-column table:style-name="co2" table:default-cell-style-name="ce5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6" table:default-cell-style-name="ce6"/>
        <table:table-column table:style-name="co7" table:default-cell-style-name="ce6"/>
        <table:table-column table:style-name="co8" table:number-columns-repeated="16377" table:default-cell-style-name="ce1"/>
        <table:table-row table:style-name="ro1">
          <table:table-cell office:value-type="string" table:number-columns-spanned="7" table:number-rows-spanned="1" table:style-name="ce9">
            <text:p>Variáveis do Registro de Domicílios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2">
            <text:p>VAR</text:p>
          </table:table-cell>
          <table:table-cell office:value-type="string" table:style-name="ce3">
            <text:p>NOME</text:p>
          </table:table-cell>
          <table:table-cell office:value-type="string" table:style-name="ce2">
            <text:p>POSIÇÃO INICIAL</text:p>
          </table:table-cell>
          <table:table-cell office:value-type="string" table:style-name="ce2">
            <text:p>POSIÇÃO FINAL</text:p>
          </table:table-cell>
          <table:table-cell office:value-type="string" table:style-name="ce2">
            <text:p>INT</text:p>
          </table:table-cell>
          <table:table-cell office:value-type="string" table:style-name="ce2">
            <text:p>DEC</text:p>
          </table:table-cell>
          <table:table-cell office:value-type="string" table:style-name="ce2">
            <text:p>TIPO</text:p>
          </table:table-cell>
          <table:table-cell table:number-columns-repeated="16377"/>
        </table:table-row>
        <table:table-row table:style-name="ro2">
          <table:table-cell office:value-type="string" table:style-name="ce4">
            <text:p>D0010</text:p>
          </table:table-cell>
          <table:table-cell office:value-type="string" table:style-name="ce5">
            <text:p>Grande Região</text:p>
            <text:p>1- Região Norte (uf=11 a 17)</text:p>
            <text:p>2- Região Nordeste (uf=21 a 29)<text:s text:c="2"/></text:p>
            <text:p>3- Região Sudeste (uf=31 a 33 e 35)</text:p>
            <text:p>4- Região Sul (uf=41 a 43)</text:p>
            <text:p>5- Região Centro-oeste (uf=50 a 53)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3">
          <table:table-cell office:value-type="string" table:style-name="ce4">
            <text:p>D0020</text:p>
          </table:table-cell>
          <table:table-cell office:value-type="string" table:style-name="ce5">
            <text:p>Unidade da Federação</text:p>
            <text:p>11- Rondônia</text:p>
            <text:p>12- Acre</text:p>
            <text:p>13- Amazonas</text:p>
            <text:p>14- Roraima</text:p>
            <text:p>15- Pará</text:p>
            <text:p>16- Amapá</text:p>
            <text:p>17- Tocantins</text:p>
            <text:p>21- Maranhão</text:p>
            <text:p>22- Piauí</text:p>
            <text:p>23- Ceará</text:p>
            <text:p>24- Rio Grande do Norte</text:p>
            <text:p>25- Paraíba</text:p>
            <text:p>26- Pernambuco</text:p>
            <text:p>27- Alagoas</text:p>
            <text:p>28- Sergipe</text:p>
            <text:p>29- Bahia</text:p>
            <text:p>31- Minas Gerais</text:p>
            <text:p>32- Espírito Santo</text:p>
            <text:p>33- Rio de Janeiro</text:p>
            <text:p>35- São Paulo</text:p>
            <text:p>41- Paraná</text:p>
            <text:p>42- Santa Catarina</text:p>
            <text:p>43- Rio Grande do Sul</text:p>
            <text:p>50- Mato Grosso do Sul</text:p>
            <text:p>51- Mato Grosso</text:p>
            <text:p>52- Goiás</text:p>
            <text:p>53- Distrito Federal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A 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D0100</text:p>
          </table:table-cell>
          <table:table-cell office:value-type="string" table:style-name="ce5">
            <text:p>Controle<text:s/></text:p>
          </table:table-cell>
          <table:table-cell office:value-type="float" office:value="4" table:style-name="ce6">
            <text:p>4</text:p>
          </table:table-cell>
          <table:table-cell office:value-type="float" office:value="11" table:style-name="ce6">
            <text:p>11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N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D0110</text:p>
          </table:table-cell>
          <table:table-cell office:value-type="string" table:style-name="ce5">
            <text:p>Peso Amostral<text:span text:style-name="T2"><text:s/>(Versão acesso <text:s/>Público)</text:span></text:p>
          </table:table-cell>
          <table:table-cell office:value-type="float" office:value="12" table:style-name="ce6">
            <text:p>12</text:p>
          </table:table-cell>
          <table:table-cell office:value-type="float" office:value="27" table:style-name="ce6">
            <text:p>27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string" table:style-name="ce6">
            <text:p>N </text:p>
          </table:table-cell>
          <table:table-cell table:number-columns-repeated="16377"/>
        </table:table-row>
        <table:table-row table:style-name="ro5">
          <table:table-cell office:value-type="string" table:style-name="ce4">
            <text:p>D0120</text:p>
          </table:table-cell>
          <table:table-cell office:value-type="string" table:style-name="ce5">
            <text:p>Situação do Setor</text:p>
            <text:p><text:s text:c="4"/>01  - Área urbana de alta densidade de edificações</text:p>
            <text:p><text:s text:c="4"/>02  - Área urbana de baixa densidade de edificações</text:p>
            <text:p><text:s text:c="4"/>03  - Núcleo urbano</text:p>
            <text:p><text:s text:c="4"/>05  - Povoado</text:p>
            <text:p><text:s text:c="4"/>06  - Núcleo rural</text:p>
            <text:p><text:s text:c="4"/>07  - Lugarejo</text:p>
            <text:p><text:s text:c="4"/>08  - Área rural (exclusive aglomerados)</text:p>
          </table:table-cell>
          <table:table-cell office:value-type="float" office:value="28" table:style-name="ce6">
            <text:p>28</text:p>
          </table:table-cell>
          <table:table-cell office:value-type="float" office:value="29" table:style-name="ce6">
            <text:p>29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D0130</text:p>
          </table:table-cell>
          <table:table-cell office:value-type="string" table:style-name="ce5">
            <text:p>Espécie da unidade visitada</text:p>
            <text:p><text:s text:c="4"/>01  - Domicílio particular permanente ocupado</text:p>
            <text:p><text:s text:c="4"/>05  - Domicílio particular improvisado ocupado</text:p>
            <text:p><text:s text:c="4"/>06  - Domicílio coletivo com morador</text:p>
          </table:table-cell>
          <table:table-cell office:value-type="float" office:value="30" table:style-name="ce6">
            <text:p>30</text:p>
          </table:table-cell>
          <table:table-cell office:value-type="float" office:value="31" table:style-name="ce6">
            <text:p>3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D0140</text:p>
          </table:table-cell>
          <table:table-cell office:value-type="string" table:style-name="ce5">
            <text:p>Situação do domicílio</text:p>
            <text:p><text:s text:c="4"/>1  - Urbana</text:p>
            <text:p><text:s text:c="4"/>2  - Rural</text:p>
          </table:table-cell>
          <table:table-cell office:value-type="float" office:value="32" table:style-name="ce6">
            <text:p>32</text:p>
          </table:table-cell>
          <table:table-cell office:value-type="float" office:value="32" table:style-name="ce6">
            <text:p>3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D0150</text:p>
          </table:table-cell>
          <table:table-cell office:value-type="string" table:style-name="ce5">
            <text:p>Moradores do domicílio, número</text:p>
          </table:table-cell>
          <table:table-cell office:value-type="float" office:value="33" table:style-name="ce6">
            <text:p>33</text:p>
          </table:table-cell>
          <table:table-cell office:value-type="float" office:value="35" table:style-name="ce6">
            <text:p>35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N 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D0160</text:p>
          </table:table-cell>
          <table:table-cell office:value-type="string" table:style-name="ce5">
            <text:p>Crianças do domicílio, número</text:p>
          </table:table-cell>
          <table:table-cell office:value-type="float" office:value="36" table:style-name="ce6">
            <text:p>36</text:p>
          </table:table-cell>
          <table:table-cell office:value-type="float" office:value="37" table:style-name="ce6">
            <text:p>37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N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D0170</text:p>
          </table:table-cell>
          <table:table-cell office:value-type="string" table:style-name="ce5">
            <text:p>Sexo do morador responsável pelo domicílio</text:p>
            <text:p><text:s text:c="4"/>1  - Masculino</text:p>
            <text:p><text:s text:c="4"/>2  - Feminino<text:s/></text:p>
            <text:p><text:s text:c="4"/>9 - Ignorado</text:p>
          </table:table-cell>
          <table:table-cell office:value-type="float" office:value="38" table:style-name="ce6">
            <text:p>38</text:p>
          </table:table-cell>
          <table:table-cell office:value-type="float" office:value="38" table:style-name="ce6">
            <text:p>3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8">
          <table:table-cell office:value-type="string" table:style-name="ce4">
            <text:p>D0180</text:p>
          </table:table-cell>
          <table:table-cell office:value-type="string" table:style-name="ce5">
            <text:p>Idade da pessoa responsável pelo domicílio, categoria</text:p>
            <text:p><text:s text:c="4"/>01 - 0 a 4 anos</text:p>
            <text:p><text:s text:c="4"/>02 - 5 a 9 anos</text:p>
            <text:p><text:s text:c="4"/>03 - 10 a 14 anos</text:p>
            <text:p><text:s text:c="4"/>04 - 15 a 19 anos</text:p>
            <text:p><text:s text:c="4"/>05 - 20 a 24 anos</text:p>
            <text:p><text:s text:c="4"/>06 - 25 a 29 anos</text:p>
            <text:p><text:s text:c="4"/>07 - 30 a 34 anos</text:p>
            <text:p><text:s text:c="4"/>08 - 35 a 39 anos</text:p>
            <text:p><text:s text:c="4"/>09 - 40 a 44 anos</text:p>
            <text:p><text:s text:c="4"/>10 - 45 a 49 anos</text:p>
            <text:p><text:s text:c="4"/>11 - 50 a 54 anos</text:p>
            <text:p><text:s text:c="4"/>12 - 55 a 59 anos</text:p>
            <text:p><text:s text:c="4"/>13 - 60 a 64 anos</text:p>
            <text:p><text:s text:c="4"/>14 - 65 a 69 anos</text:p>
            <text:p><text:s text:c="4"/>15 - 70 a 74 anos</text:p>
            <text:p><text:s text:c="4"/>16 - 75 a 79 anos</text:p>
            <text:p><text:s text:c="4"/>17 - 80 anos ou mais</text:p>
            <text:p><text:s text:c="4"/>99 - Ignorado</text:p>
          </table:table-cell>
          <table:table-cell office:value-type="float" office:value="39" table:style-name="ce6">
            <text:p>39</text:p>
          </table:table-cell>
          <table:table-cell office:value-type="float" office:value="40" table:style-name="ce6">
            <text:p>4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9">
          <table:table-cell office:value-type="string" table:style-name="ce4">
            <text:p>D0190</text:p>
          </table:table-cell>
          <table:table-cell office:value-type="string" table:style-name="ce5">
            <text:p>Condição de ocupação do domicílio, categoria</text:p>
            <text:p><text:s text:c="4"/>1  - Próprio de algum morador Já pago, herdado ou ganho</text:p>
            <text:p><text:s text:c="4"/>2  - Próprio de algum morador Ainda pagando</text:p>
            <text:p><text:s text:c="4"/>3  - Alugado</text:p>
            <text:p><text:s text:c="4"/>4  - Cedido ou emprestado Por empregador</text:p>
            <text:p><text:s text:c="4"/>5  - Cedido ou emprestado Por familiar</text:p>
            <text:p><text:s text:c="4"/>6  - Cedido ou emprestado Outra forma</text:p>
            <text:p><text:s text:c="4"/>7  - Outra condição</text:p>
            <text:p>Branco</text:p>
          </table:table-cell>
          <table:table-cell office:value-type="float" office:value="41" table:style-name="ce6">
            <text:p>41</text:p>
          </table:table-cell>
          <table:table-cell office:value-type="float" office:value="41" table:style-name="ce6">
            <text:p>4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10">
          <table:table-cell office:value-type="string" table:style-name="ce4">
            <text:p>D0200</text:p>
          </table:table-cell>
          <table:table-cell office:value-type="string" table:style-name="ce5">
            <text:p>Tipo de espécie</text:p>
            <text:p>11 - (Permanente ocupada) Casa</text:p>
            <text:p>12 - (Permanente ocupada) Casa de vila ou em condomínio</text:p>
            <text:p>13 - (Permanente ocupada) Apartamento</text:p>
            <text:p>14 - (Permanente ocupada) Habitação em casa de cômodos ou cortiço</text:p>
            <text:p>15 - (Permanente ocupada) Habitação indígena sem paredes ou maloca</text:p>
            <text:p>16 - (Permanente ocupada) Estrutura residencial permanente degradada ou inacabada</text:p>
            <text:p>51 - (Improvisado ocupada) Tenda ou barraca de lona, plástico ou Tecido ou estrutura improvisada em logradouro público</text:p>
            <text:p>52 - (Improvisado ocupada) Dentro de estabelecimento em Funcionamento</text:p>
            <text:p>53 - (Improvisado ocupada) Estrutura não residencial permanente degradada ou inacabada</text:p>
            <text:p>54 - (Improvisado ocupada) Outros (veículos, abrigos naturais e outras estruturas improvisadas)</text:p>
            <text:p>61 - (Coletivo com morador) Asilo ou outra instituição de longa permanência para idosos</text:p>
            <text:p>62 - (Coletivo com morador) Hotel ou pensão</text:p>
            <text:p>63 - (Coletivo com morador) Alojamento</text:p>
            <text:p>64 - (Coletivo com morador) Penitenciária, Centro de Detenção e similar</text:p>
            <text:p>65 - (Coletivo com morador) Abrigo, albergue, casa de passagem, Clínica psiquiátrica, comunidade terapêutica, orfanato e similares</text:p>
            <text:p>66 - (Coletivo com morador) Outro</text:p>
          </table:table-cell>
          <table:table-cell office:value-type="float" office:value="42" table:style-name="ce6">
            <text:p>42</text:p>
          </table:table-cell>
          <table:table-cell office:value-type="float" office:value="43" table:style-name="ce6">
            <text:p>4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9">
          <table:table-cell office:value-type="string" table:style-name="ce4">
            <text:p>D0210</text:p>
          </table:table-cell>
          <table:table-cell office:value-type="string" table:style-name="ce5">
            <text:p>Material das paredes do domicílio, categoria</text:p>
            <text:p><text:s text:c="4"/>1  - Alvenaria ou taipa COM revestimento</text:p>
            <text:p><text:s text:c="4"/>2  - Alvenaria SEM revestimento</text:p>
            <text:p><text:s text:c="4"/>3  - Taipa sem revestimento</text:p>
            <text:p><text:s text:c="4"/>4  - Madeira para construção</text:p>
            <text:p><text:s text:c="4"/>5  - Madeira aproveitada de tapume, embalagens, andaimes</text:p>
            <text:p><text:s text:c="4"/>6  - Outro material</text:p>
            <text:p><text:s text:c="4"/>7  - Sem parede</text:p>
            <text:p>Branco</text:p>
          </table:table-cell>
          <table:table-cell office:value-type="float" office:value="44" table:style-name="ce6">
            <text:p>44</text:p>
          </table:table-cell>
          <table:table-cell office:value-type="float" office:value="44" table:style-name="ce6">
            <text:p>4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D0220</text:p>
          </table:table-cell>
          <table:table-cell office:value-type="string" table:style-name="ce5">
            <text:p>Cômodos no domicílio, número</text:p>
          </table:table-cell>
          <table:table-cell office:value-type="float" office:value="45" table:style-name="ce6">
            <text:p>45</text:p>
          </table:table-cell>
          <table:table-cell office:value-type="float" office:value="46" table:style-name="ce6">
            <text:p>46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N 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D0230</text:p>
          </table:table-cell>
          <table:table-cell office:value-type="string" table:style-name="ce5">
            <text:p>Cômodos servindo de dormitório no domicílio, número</text:p>
          </table:table-cell>
          <table:table-cell office:value-type="float" office:value="47" table:style-name="ce6">
            <text:p>47</text:p>
          </table:table-cell>
          <table:table-cell office:value-type="float" office:value="48" table:style-name="ce6">
            <text:p>48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N 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D0240</text:p>
          </table:table-cell>
          <table:table-cell office:value-type="string" table:style-name="ce5">
            <text:p>Número de moradores por cômodo utilizado como dormitório</text:p>
          </table:table-cell>
          <table:table-cell office:value-type="float" office:value="49" table:style-name="ce6">
            <text:p>49</text:p>
          </table:table-cell>
          <table:table-cell office:value-type="float" office:value="52" table:style-name="ce6">
            <text:p>5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N </text:p>
          </table:table-cell>
          <table:table-cell table:number-columns-repeated="16377"/>
        </table:table-row>
        <table:table-row table:style-name="ro11">
          <table:table-cell office:value-type="string" table:style-name="ce4">
            <text:p>D0250</text:p>
          </table:table-cell>
          <table:table-cell office:value-type="string" table:style-name="ce5">
            <text:p>Tipo de esgotamento sanitário do domicílio</text:p>
            <text:p>1 - Rede geral ou pluvial</text:p>
            <text:p>2 - Fossa séptica ou fossa filtro Ligada à rede</text:p>
            <text:p>3 - Fossa séptica ou fossa filtro Não ligada à rede<text:tab/></text:p>
            <text:p>4 - Fossa rudimentar ou buraco<text:tab/></text:p>
            <text:p>5 - Vala</text:p>
            <text:p>6 - Rio, lago, córrego ou mar</text:p>
            <text:p>7 - Outra forma</text:p>
            <text:p>9 - Não tem banheiro nem sanitário</text:p>
            <text:p>Branco</text:p>
          </table:table-cell>
          <table:table-cell office:value-type="float" office:value="53" table:style-name="ce6">
            <text:p>53</text:p>
          </table:table-cell>
          <table:table-cell office:value-type="float" office:value="53" table:style-name="ce6">
            <text:p>5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11">
          <table:table-cell office:value-type="string" table:style-name="ce4">
            <text:p>D0260</text:p>
          </table:table-cell>
          <table:table-cell office:value-type="string" table:style-name="ce5">
            <text:p>Abastecimento de água do domicílio, categoria</text:p>
            <text:p><text:s text:c="4"/>1  - Rede geral de distribuição</text:p>
            <text:p><text:s text:c="4"/>2  - Poço <text:s/>Profundo ou artesiano</text:p>
            <text:p><text:s text:c="4"/>3  - Poço <text:s/>Raso, freático ou cacimba</text:p>
            <text:p><text:s text:c="4"/>4  - Fonte, nascente ou mina</text:p>
            <text:p><text:s text:c="4"/>5  - Carro-pipa</text:p>
            <text:p><text:s text:c="4"/>6  - Água da chuva armazenada</text:p>
            <text:p><text:s text:c="4"/>7  - Rios, açudes, córregos, lagos e igarapés</text:p>
            <text:p><text:s text:c="4"/>8  - Outra</text:p>
            <text:p>Branco</text:p>
          </table:table-cell>
          <table:table-cell office:value-type="float" office:value="54" table:style-name="ce6">
            <text:p>54</text:p>
          </table:table-cell>
          <table:table-cell office:value-type="float" office:value="54" table:style-name="ce6">
            <text:p>5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9">
          <table:table-cell office:value-type="string" table:style-name="ce4">
            <text:p>D0270</text:p>
          </table:table-cell>
          <table:table-cell office:value-type="string" table:style-name="ce5">
            <text:p>Existência de banheiro ou sanitário e número de banheiros de uso exclusivo do domicílio</text:p>
            <text:p>1 - Tem banheiro de uso exclusivo do domicílio - 1 banheiro</text:p>
            <text:p>2 - Tem banheiro de uso exclusivo do domicílio - 2 banheiros</text:p>
            <text:p>3 - Tem banheiro de uso exclusivo do domicílio - 3 banheiros</text:p>
            <text:p>4 - Tem banheiro de uso exclusivo do domicílio - 4 banheiros ou mais</text:p>
            <text:p>5 - Apenas banheiro de uso comum a mais de um domicílio</text:p>
            <text:p>6 - Apenas sanitário ou buraco para dejeções, inclusive os localizados no terreno</text:p>
            <text:p>7 - Não tem banheiro nem sanitário</text:p>
            <text:p>Branco</text:p>
          </table:table-cell>
          <table:table-cell office:value-type="float" office:value="55" table:style-name="ce6">
            <text:p>55</text:p>
          </table:table-cell>
          <table:table-cell office:value-type="float" office:value="55" table:style-name="ce6">
            <text:p>5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12">
          <table:table-cell office:value-type="string" table:style-name="ce4">
            <text:p>D0280</text:p>
          </table:table-cell>
          <table:table-cell office:value-type="string" table:style-name="ce5">
            <text:p>Banheiros de uso exclusivo com chuveiro e vaso sanitário no domicílio, inclusive os localizados no terreno, número</text:p>
          </table:table-cell>
          <table:table-cell office:value-type="float" office:value="56" table:style-name="ce6">
            <text:p>56</text:p>
          </table:table-cell>
          <table:table-cell office:value-type="float" office:value="56" table:style-name="ce6">
            <text:p>5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N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D0290</text:p>
          </table:table-cell>
          <table:table-cell office:value-type="string" table:style-name="ce5">
            <text:p>Acesso à rede geral de distribuição de água do domicílio, categoria</text:p>
            <text:p><text:s text:c="4"/>1  - Sim</text:p>
            <text:p><text:s text:c="4"/>2  - Não</text:p>
            <text:p>Branco</text:p>
          </table:table-cell>
          <table:table-cell office:value-type="float" office:value="57" table:style-name="ce6">
            <text:p>57</text:p>
          </table:table-cell>
          <table:table-cell office:value-type="float" office:value="57" table:style-name="ce6">
            <text:p>57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13">
          <table:table-cell office:value-type="string" table:style-name="ce4">
            <text:p>D0300</text:p>
          </table:table-cell>
          <table:table-cell office:value-type="string" table:style-name="ce5">
            <text:p>Existência de água canalizada do domicílio, categoria</text:p>
            <text:p><text:s text:c="4"/>1  - Encanada até dentro da casa, apartamento ou habitação</text:p>
            <text:p><text:s text:c="4"/>2  - Encanada, mas apenas no terreno</text:p>
            <text:p><text:s text:c="4"/>3  - Não chega encanada</text:p>
            <text:p>Branco</text:p>
          </table:table-cell>
          <table:table-cell office:value-type="float" office:value="58" table:style-name="ce6">
            <text:p>58</text:p>
          </table:table-cell>
          <table:table-cell office:value-type="float" office:value="58" table:style-name="ce6">
            <text:p>5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5">
          <table:table-cell office:value-type="string" table:style-name="ce4">
            <text:p>D0310</text:p>
          </table:table-cell>
          <table:table-cell office:value-type="string" table:style-name="ce5">
            <text:p>Destino do lixo do domicílio, categoria</text:p>
            <text:p><text:s text:c="4"/>1  - Coletado no domicílio por serviço de limpeza</text:p>
            <text:p><text:s text:c="4"/>2  - Depositado em caçamba de serviço de limpeza</text:p>
            <text:p><text:s text:c="4"/>3  - Queimado na propriedade</text:p>
            <text:p><text:s text:c="4"/>4  - Enterrado na propriedade</text:p>
            <text:p><text:s text:c="4"/>5  - Jogado em terreno baldio, encosta ou área pública</text:p>
            <text:p><text:s text:c="4"/>6  - Outro destino</text:p>
            <text:p>Branco</text:p>
          </table:table-cell>
          <table:table-cell office:value-type="float" office:value="59" table:style-name="ce6">
            <text:p>59</text:p>
          </table:table-cell>
          <table:table-cell office:value-type="float" office:value="59" table:style-name="ce6">
            <text:p>59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D0320</text:p>
          </table:table-cell>
          <table:table-cell office:value-type="string" table:style-name="ce5">
            <text:p>Existência de máquina de lavar roupa no domicílio, categoria</text:p>
            <text:p><text:s text:c="4"/>1  - Sim</text:p>
            <text:p><text:s text:c="4"/>2  - Não</text:p>
            <text:p>Branco</text:p>
          </table:table-cell>
          <table:table-cell office:value-type="float" office:value="60" table:style-name="ce6">
            <text:p>60</text:p>
          </table:table-cell>
          <table:table-cell office:value-type="float" office:value="60" table:style-name="ce6">
            <text:p>6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D0330</text:p>
          </table:table-cell>
          <table:table-cell office:value-type="string" table:style-name="ce5">
            <text:p>Acesso à internet, existência</text:p>
            <text:p><text:s text:c="4"/>1  - Sim</text:p>
            <text:p><text:s text:c="4"/>2  - Não</text:p>
            <text:p>Branco</text:p>
          </table:table-cell>
          <table:table-cell office:value-type="float" office:value="61" table:style-name="ce6">
            <text:p>61</text:p>
          </table:table-cell>
          <table:table-cell office:value-type="float" office:value="61" table:style-name="ce6">
            <text:p>6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2">
          <table:table-cell office:value-type="string" table:style-name="ce4">
            <text:p>D0340</text:p>
          </table:table-cell>
          <table:table-cell office:value-type="string" table:style-name="ce5">
            <text:p>Ocorrência de óbito de morador do domicílio (de janeiro de 2019 a julho de 2022), categoria</text:p>
            <text:p><text:s text:c="4"/>1  - Sim</text:p>
            <text:p><text:s text:c="4"/>2  - Não</text:p>
            <text:p><text:s text:c="4"/>9 - Ignorado</text:p>
            <text:p>Branco</text:p>
          </table:table-cell>
          <table:table-cell office:value-type="float" office:value="62" table:style-name="ce6">
            <text:p>62</text:p>
          </table:table-cell>
          <table:table-cell office:value-type="float" office:value="62" table:style-name="ce6">
            <text:p>6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D0350</text:p>
          </table:table-cell>
          <table:table-cell office:value-type="string" table:style-name="ce5">
            <text:p>Rendimento domiciliar</text:p>
          </table:table-cell>
          <table:table-cell office:value-type="float" office:value="63" table:style-name="ce6">
            <text:p>63</text:p>
          </table:table-cell>
          <table:table-cell office:value-type="float" office:value="71" table:style-name="ce6">
            <text:p>71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N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D0360</text:p>
          </table:table-cell>
          <table:table-cell office:value-type="string" table:style-name="ce5">
            <text:p>Rendimento domiciliar per capita</text:p>
          </table:table-cell>
          <table:table-cell office:value-type="float" office:value="72" table:style-name="ce6">
            <text:p>72</text:p>
          </table:table-cell>
          <table:table-cell office:value-type="float" office:value="82" table:style-name="ce6">
            <text:p>82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N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D0370</text:p>
          </table:table-cell>
          <table:table-cell office:value-type="string" table:style-name="ce5">
            <text:p>Total de homens no domicílio</text:p>
          </table:table-cell>
          <table:table-cell office:value-type="float" office:value="83" table:style-name="ce6">
            <text:p>83</text:p>
          </table:table-cell>
          <table:table-cell office:value-type="float" office:value="84" table:style-name="ce6">
            <text:p>8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N 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D0380</text:p>
          </table:table-cell>
          <table:table-cell office:value-type="string" table:style-name="ce5">
            <text:p>Total de mulheres no domicílio</text:p>
          </table:table-cell>
          <table:table-cell office:value-type="float" office:value="85" table:style-name="ce6">
            <text:p>85</text:p>
          </table:table-cell>
          <table:table-cell office:value-type="float" office:value="86" table:style-name="ce6">
            <text:p>86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N 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D0390</text:p>
          </table:table-cell>
          <table:table-cell office:value-type="string" table:style-name="ce5">
            <text:p>Total de moradores com deficiência no domicílio</text:p>
          </table:table-cell>
          <table:table-cell office:value-type="float" office:value="87" table:style-name="ce6">
            <text:p>87</text:p>
          </table:table-cell>
          <table:table-cell office:value-type="float" office:value="88" table:style-name="ce6">
            <text:p>88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N 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D0400</text:p>
          </table:table-cell>
          <table:table-cell office:value-type="string" table:style-name="ce5">
            <text:p>Total de moradores adultos com deficiência no domicílio</text:p>
          </table:table-cell>
          <table:table-cell office:value-type="float" office:value="89" table:style-name="ce6">
            <text:p>89</text:p>
          </table:table-cell>
          <table:table-cell office:value-type="float" office:value="90" table:style-name="ce6">
            <text:p>9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N 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D0410</text:p>
          </table:table-cell>
          <table:table-cell office:value-type="string" table:style-name="ce5">
            <text:p>Total de moradores crianças com deficiência no domicílio</text:p>
          </table:table-cell>
          <table:table-cell office:value-type="float" office:value="91" table:style-name="ce6">
            <text:p>91</text:p>
          </table:table-cell>
          <table:table-cell office:value-type="float" office:value="92" table:style-name="ce6">
            <text:p>9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N 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D0130</text:p>
          </table:table-cell>
          <table:table-cell office:value-type="string" table:style-name="ce5">
            <text:p>MARCA DE IMPUTAÇÃO NA D0130<text:s text:c="2"/></text:p>
            <text:p>0 - Não Imputado</text:p>
            <text:p>1 - Imputado</text:p>
          </table:table-cell>
          <table:table-cell office:value-type="float" office:value="93" table:style-name="ce6">
            <text:p>93</text:p>
          </table:table-cell>
          <table:table-cell office:value-type="float" office:value="93" table:style-name="ce6">
            <text:p>9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D0150</text:p>
          </table:table-cell>
          <table:table-cell office:value-type="string" table:style-name="ce5">
            <text:p>MARCA DE IMPUTAÇÃO NA D0150<text:s text:c="2"/></text:p>
            <text:p>0 - Não Imputado</text:p>
            <text:p>1 - Imputado</text:p>
          </table:table-cell>
          <table:table-cell office:value-type="float" office:value="94" table:style-name="ce6">
            <text:p>94</text:p>
          </table:table-cell>
          <table:table-cell office:value-type="float" office:value="94" table:style-name="ce6">
            <text:p>9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D0160</text:p>
          </table:table-cell>
          <table:table-cell office:value-type="string" table:style-name="ce5">
            <text:p>MARCA DE IMPUTAÇÃO NA D0160<text:s text:c="2"/></text:p>
            <text:p>0 - Não Imputado<text:s/></text:p>
            <text:p>1 - Imputado</text:p>
          </table:table-cell>
          <table:table-cell office:value-type="float" office:value="95" table:style-name="ce6">
            <text:p>95</text:p>
          </table:table-cell>
          <table:table-cell office:value-type="float" office:value="95" table:style-name="ce6">
            <text:p>9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D0170</text:p>
          </table:table-cell>
          <table:table-cell office:value-type="string" table:style-name="ce5">
            <text:p>MARCA DE IMPUTAÇÃO NA D0170<text:s text:c="2"/></text:p>
            <text:p>0 - Não Imputado<text:s/></text:p>
            <text:p>1 - Imputado</text:p>
          </table:table-cell>
          <table:table-cell office:value-type="float" office:value="96" table:style-name="ce6">
            <text:p>96</text:p>
          </table:table-cell>
          <table:table-cell office:value-type="float" office:value="96" table:style-name="ce6">
            <text:p>9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D0180</text:p>
          </table:table-cell>
          <table:table-cell office:value-type="string" table:style-name="ce5">
            <text:p>MARCA DE IMPUTAÇÃO NA D0180<text:s text:c="2"/></text:p>
            <text:p>0 - Não Imputado<text:s/></text:p>
            <text:p>1 - Imputado</text:p>
          </table:table-cell>
          <table:table-cell office:value-type="float" office:value="97" table:style-name="ce6">
            <text:p>97</text:p>
          </table:table-cell>
          <table:table-cell office:value-type="float" office:value="97" table:style-name="ce6">
            <text:p>97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D0190</text:p>
          </table:table-cell>
          <table:table-cell office:value-type="string" table:style-name="ce5">
            <text:p>MARCA DE IMPUTAÇÃO NA D0190<text:s text:c="2"/></text:p>
            <text:p>0 - Não Imputado</text:p>
            <text:p>1 - Imputado</text:p>
            <text:p>9 - Não aplicável</text:p>
          </table:table-cell>
          <table:table-cell office:value-type="float" office:value="98" table:style-name="ce6">
            <text:p>98</text:p>
          </table:table-cell>
          <table:table-cell office:value-type="float" office:value="98" table:style-name="ce6">
            <text:p>9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D0200</text:p>
          </table:table-cell>
          <table:table-cell office:value-type="string" table:style-name="ce5">
            <text:p>MARCA DE IMPUTAÇÃO NA D0200<text:s/></text:p>
            <text:p><text:s/>0 - Não Imputado</text:p>
            <text:p>1 - Imputado</text:p>
          </table:table-cell>
          <table:table-cell office:value-type="float" office:value="99" table:style-name="ce6">
            <text:p>99</text:p>
          </table:table-cell>
          <table:table-cell office:value-type="float" office:value="99" table:style-name="ce6">
            <text:p>99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D0210</text:p>
          </table:table-cell>
          <table:table-cell office:value-type="string" table:style-name="ce5">
            <text:p>MARCA DE IMPUTAÇÃO NA D0210<text:s text:c="2"/></text:p>
            <text:p>0 - Não Imputado</text:p>
            <text:p>1 - Imputado</text:p>
            <text:p>9 - Não aplicável</text:p>
          </table:table-cell>
          <table:table-cell office:value-type="float" office:value="100" table:style-name="ce6">
            <text:p>100</text:p>
          </table:table-cell>
          <table:table-cell office:value-type="float" office:value="100" table:style-name="ce6">
            <text:p>10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D0220</text:p>
          </table:table-cell>
          <table:table-cell office:value-type="string" table:style-name="ce5">
            <text:p>MARCA DE IMPUTAÇÃO NA D0220<text:s/></text:p>
            <text:p><text:s/>0 - Não Imputado</text:p>
            <text:p>1 - Imputado</text:p>
            <text:p>9 - Não aplicável</text:p>
          </table:table-cell>
          <table:table-cell office:value-type="float" office:value="101" table:style-name="ce6">
            <text:p>101</text:p>
          </table:table-cell>
          <table:table-cell office:value-type="float" office:value="101" table:style-name="ce6">
            <text:p>10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D0230</text:p>
          </table:table-cell>
          <table:table-cell office:value-type="string" table:style-name="ce5">
            <text:p>MARCA DE IMPUTAÇÃO NA D0230<text:s text:c="2"/></text:p>
            <text:p>0 - Não Imputado</text:p>
            <text:p>1 - Imputado</text:p>
            <text:p>9 - Não aplicável</text:p>
          </table:table-cell>
          <table:table-cell office:value-type="float" office:value="102" table:style-name="ce6">
            <text:p>102</text:p>
          </table:table-cell>
          <table:table-cell office:value-type="float" office:value="102" table:style-name="ce6">
            <text:p>10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D0240</text:p>
          </table:table-cell>
          <table:table-cell office:value-type="string" table:style-name="ce5">
            <text:p>MARCA DE IMPUTAÇÃO NA D0240<text:s text:c="2"/></text:p>
            <text:p>0 - Não Imputado</text:p>
            <text:p>1 - Imputado</text:p>
            <text:p>9 - Não aplicável</text:p>
          </table:table-cell>
          <table:table-cell office:value-type="float" office:value="103" table:style-name="ce6">
            <text:p>103</text:p>
          </table:table-cell>
          <table:table-cell office:value-type="float" office:value="103" table:style-name="ce6">
            <text:p>10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D0250</text:p>
          </table:table-cell>
          <table:table-cell office:value-type="string" table:style-name="ce5">
            <text:p>MARCA DE IMPUTAÇÃO NA D0250<text:s text:c="2"/></text:p>
            <text:p>0 - Não Imputado</text:p>
            <text:p>1 - Imputado</text:p>
            <text:p>9 - Não aplicável</text:p>
          </table:table-cell>
          <table:table-cell office:value-type="float" office:value="104" table:style-name="ce6">
            <text:p>104</text:p>
          </table:table-cell>
          <table:table-cell office:value-type="float" office:value="104" table:style-name="ce6">
            <text:p>10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D0260</text:p>
          </table:table-cell>
          <table:table-cell office:value-type="string" table:style-name="ce5">
            <text:p>MARCA DE IMPUTAÇÃO NA D0260<text:s text:c="2"/></text:p>
            <text:p>0 - Não Imputado</text:p>
            <text:p>1 - Imputado</text:p>
            <text:p>9 - Não aplicável</text:p>
          </table:table-cell>
          <table:table-cell office:value-type="float" office:value="105" table:style-name="ce6">
            <text:p>105</text:p>
          </table:table-cell>
          <table:table-cell office:value-type="float" office:value="105" table:style-name="ce6">
            <text:p>10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D0270</text:p>
          </table:table-cell>
          <table:table-cell office:value-type="string" table:style-name="ce5">
            <text:p>MARCA DE IMPUTAÇÃO NA D0270<text:s text:c="2"/></text:p>
            <text:p>0 - Não Imputado</text:p>
            <text:p>1 - Imputado</text:p>
            <text:p>9 - Não aplicável</text:p>
          </table:table-cell>
          <table:table-cell office:value-type="float" office:value="106" table:style-name="ce6">
            <text:p>106</text:p>
          </table:table-cell>
          <table:table-cell office:value-type="float" office:value="106" table:style-name="ce6">
            <text:p>10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D0280</text:p>
          </table:table-cell>
          <table:table-cell office:value-type="string" table:style-name="ce5">
            <text:p>MARCA DE IMPUTAÇÃO NA D0280<text:s text:c="2"/></text:p>
            <text:p>0 - Não Imputado</text:p>
            <text:p>1 - Imputado</text:p>
            <text:p>9 - Não aplicável</text:p>
          </table:table-cell>
          <table:table-cell office:value-type="float" office:value="107" table:style-name="ce6">
            <text:p>107</text:p>
          </table:table-cell>
          <table:table-cell office:value-type="float" office:value="107" table:style-name="ce6">
            <text:p>107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D0290</text:p>
          </table:table-cell>
          <table:table-cell office:value-type="string" table:style-name="ce5">
            <text:p>MARCA DE IMPUTAÇÃO NA D0290<text:s text:c="2"/></text:p>
            <text:p>0 - Não Imputado</text:p>
            <text:p>1 - Imputado</text:p>
            <text:p>9 - Não aplicável</text:p>
          </table:table-cell>
          <table:table-cell office:value-type="float" office:value="108" table:style-name="ce6">
            <text:p>108</text:p>
          </table:table-cell>
          <table:table-cell office:value-type="float" office:value="108" table:style-name="ce6">
            <text:p>10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D0300</text:p>
          </table:table-cell>
          <table:table-cell office:value-type="string" table:style-name="ce5">
            <text:p>MARCA DE IMPUTAÇÃO NA D0300<text:s text:c="2"/></text:p>
            <text:p>0 - Não Imputado</text:p>
            <text:p>1 - Imputado</text:p>
            <text:p>9 - Não aplicável</text:p>
          </table:table-cell>
          <table:table-cell office:value-type="float" office:value="109" table:style-name="ce6">
            <text:p>109</text:p>
          </table:table-cell>
          <table:table-cell office:value-type="float" office:value="109" table:style-name="ce6">
            <text:p>109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D0310</text:p>
          </table:table-cell>
          <table:table-cell office:value-type="string" table:style-name="ce5">
            <text:p>MARCA DE IMPUTAÇÃO NA D0310<text:s text:c="2"/></text:p>
            <text:p>0 - Não Imputado</text:p>
            <text:p>1 - Imputado</text:p>
            <text:p>9 - Não aplicável</text:p>
          </table:table-cell>
          <table:table-cell office:value-type="float" office:value="110" table:style-name="ce6">
            <text:p>110</text:p>
          </table:table-cell>
          <table:table-cell office:value-type="float" office:value="110" table:style-name="ce6">
            <text:p>11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D0320</text:p>
          </table:table-cell>
          <table:table-cell office:value-type="string" table:style-name="ce5">
            <text:p>MARCA DE IMPUTAÇÃO NA D0320<text:s text:c="2"/></text:p>
            <text:p>0 - Não Imputado</text:p>
            <text:p>1 - Imputado</text:p>
            <text:p>9 - Não aplicável</text:p>
          </table:table-cell>
          <table:table-cell office:value-type="float" office:value="111" table:style-name="ce6">
            <text:p>111</text:p>
          </table:table-cell>
          <table:table-cell office:value-type="float" office:value="111" table:style-name="ce6">
            <text:p>11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D0330</text:p>
          </table:table-cell>
          <table:table-cell office:value-type="string" table:style-name="ce5">
            <text:p>MARCA DE IMPUTAÇÃO NA D0330<text:s text:c="2"/></text:p>
            <text:p>0 - Não Imputado</text:p>
            <text:p>1 - Imputado</text:p>
            <text:p>9 - Não aplicável</text:p>
          </table:table-cell>
          <table:table-cell office:value-type="float" office:value="112" table:style-name="ce6">
            <text:p>112</text:p>
          </table:table-cell>
          <table:table-cell office:value-type="float" office:value="112" table:style-name="ce6">
            <text:p>11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D0340</text:p>
          </table:table-cell>
          <table:table-cell office:value-type="string" table:style-name="ce5">
            <text:p>MARCA DE IMPUTAÇÃO NA D0340<text:s text:c="2"/></text:p>
            <text:p>0 - Não Imputado</text:p>
            <text:p>1 - Imputado</text:p>
            <text:p>9 - Não aplicável</text:p>
          </table:table-cell>
          <table:table-cell office:value-type="float" office:value="113" table:style-name="ce6">
            <text:p>113</text:p>
          </table:table-cell>
          <table:table-cell office:value-type="float" office:value="113" table:style-name="ce6">
            <text:p>11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number-rows-repeated="1048519" table:style-name="ro4">
          <table:table-cell table:number-columns-repeated="16384"/>
        </table:table-row>
      </table:table>
      <table:table table:name="PESS" table:style-name="ta1">
        <table:table-column table:style-name="co9" table:default-cell-style-name="ce4"/>
        <table:table-column table:style-name="co10" table:default-cell-style-name="ce5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6" table:default-cell-style-name="ce6"/>
        <table:table-column table:style-name="co7" table:default-cell-style-name="ce6"/>
        <table:table-column table:style-name="co8" table:number-columns-repeated="16377" table:default-cell-style-name="ce1"/>
        <table:table-row table:style-name="ro1">
          <table:table-cell office:value-type="string" table:number-columns-spanned="7" table:number-rows-spanned="1" table:style-name="ce9">
            <text:p>Variáveis do Registro de Pessoas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2">
            <text:p>VAR</text:p>
          </table:table-cell>
          <table:table-cell office:value-type="string" table:style-name="ce3">
            <text:p>NOME</text:p>
          </table:table-cell>
          <table:table-cell office:value-type="string" table:style-name="ce2">
            <text:p>POSIÇÃO INICIAL</text:p>
          </table:table-cell>
          <table:table-cell office:value-type="string" table:style-name="ce2">
            <text:p>POSIÇÃO FINAL</text:p>
          </table:table-cell>
          <table:table-cell office:value-type="string" table:style-name="ce2">
            <text:p>INT</text:p>
          </table:table-cell>
          <table:table-cell office:value-type="string" table:style-name="ce2">
            <text:p>DEC</text:p>
          </table:table-cell>
          <table:table-cell office:value-type="string" table:style-name="ce2">
            <text:p>TIPO</text:p>
          </table:table-cell>
          <table:table-cell table:number-columns-repeated="16377"/>
        </table:table-row>
        <table:table-row table:style-name="ro2">
          <table:table-cell office:value-type="string" table:style-name="ce4">
            <text:p>P0010</text:p>
          </table:table-cell>
          <table:table-cell office:value-type="string" table:style-name="ce5">
            <text:p>Grande Região</text:p>
            <text:p>1- Região Norte (uf=11 a 17)</text:p>
            <text:p>2- Região Nordeste (uf=21 a 29)<text:s text:c="2"/></text:p>
            <text:p>3- Região Sudeste (uf=31 a 33 e 35)</text:p>
            <text:p>4- Região Sul (uf=41 a 43)</text:p>
            <text:p>5- Região Centro-oeste (uf=50 a 53)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3">
          <table:table-cell office:value-type="string" table:style-name="ce4">
            <text:p>P0020</text:p>
          </table:table-cell>
          <table:table-cell office:value-type="string" table:style-name="ce5">
            <text:p>Unidade da Federação</text:p>
            <text:p>11- Rondônia</text:p>
            <text:p>12- Acre</text:p>
            <text:p>13- Amazonas</text:p>
            <text:p>14- Roraima</text:p>
            <text:p>15- Pará</text:p>
            <text:p>16- Amapá</text:p>
            <text:p>17- Tocantins</text:p>
            <text:p>21- Maranhão</text:p>
            <text:p>22- Piauí</text:p>
            <text:p>23- Ceará</text:p>
            <text:p>24- Rio Grande do Norte</text:p>
            <text:p>25- Paraíba</text:p>
            <text:p>26- Pernambuco</text:p>
            <text:p>27- Alagoas</text:p>
            <text:p>28- Sergipe</text:p>
            <text:p>29- Bahia</text:p>
            <text:p>31- Minas Gerais</text:p>
            <text:p>32- Espírito Santo</text:p>
            <text:p>33- Rio de Janeiro</text:p>
            <text:p>35- São Paulo</text:p>
            <text:p>41- Paraná</text:p>
            <text:p>42- Santa Catarina</text:p>
            <text:p>43- Rio Grande do Sul</text:p>
            <text:p>50- Mato Grosso do Sul</text:p>
            <text:p>51- Mato Grosso</text:p>
            <text:p>52- Goiás</text:p>
            <text:p>53- Distrito Federal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A 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P0100</text:p>
          </table:table-cell>
          <table:table-cell office:value-type="string" table:style-name="ce5">
            <text:p>Controle<text:s/></text:p>
          </table:table-cell>
          <table:table-cell office:value-type="float" office:value="4" table:style-name="ce6">
            <text:p>4</text:p>
          </table:table-cell>
          <table:table-cell office:value-type="float" office:value="11" table:style-name="ce6">
            <text:p>11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N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P0101</text:p>
          </table:table-cell>
          <table:table-cell office:value-type="string" table:style-name="ce5">
            <text:p>Número de ordem do morador</text:p>
          </table:table-cell>
          <table:table-cell office:value-type="float" office:value="12" table:style-name="ce6">
            <text:p>12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N 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P0110</text:p>
          </table:table-cell>
          <table:table-cell office:value-type="string" table:style-name="ce5">
            <text:p>Peso Amostral<text:span text:style-name="T2"><text:s/>(Versão acesso <text:s/>Público)</text:span></text:p>
          </table:table-cell>
          <table:table-cell office:value-type="float" office:value="14" table:style-name="ce6">
            <text:p>14</text:p>
          </table:table-cell>
          <table:table-cell office:value-type="float" office:value="29" table:style-name="ce6">
            <text:p>29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string" table:style-name="ce6">
            <text:p>N </text:p>
          </table:table-cell>
          <table:table-cell table:number-columns-repeated="16377"/>
        </table:table-row>
        <table:table-row table:style-name="ro5">
          <table:table-cell office:value-type="string" table:style-name="ce4">
            <text:p>P0120</text:p>
          </table:table-cell>
          <table:table-cell office:value-type="string" table:style-name="ce5">
            <text:p>Situação do Setor</text:p>
            <text:p><text:s text:c="4"/>01  - Área urbana de alta densidade de edificações</text:p>
            <text:p><text:s text:c="4"/>02  - Área urbana de baixa densidade de edificações</text:p>
            <text:p><text:s text:c="4"/>03  - Núcleo urbano</text:p>
            <text:p><text:s text:c="4"/>05  - Povoado</text:p>
            <text:p><text:s text:c="4"/>06  - Núcleo rural</text:p>
            <text:p><text:s text:c="4"/>07  - Lugarejo</text:p>
            <text:p><text:s text:c="4"/>08  - Área rural (exclusive aglomerados)</text:p>
          </table:table-cell>
          <table:table-cell office:value-type="float" office:value="30" table:style-name="ce6">
            <text:p>30</text:p>
          </table:table-cell>
          <table:table-cell office:value-type="float" office:value="31" table:style-name="ce6">
            <text:p>3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P0130</text:p>
          </table:table-cell>
          <table:table-cell office:value-type="string" table:style-name="ce5">
            <text:p>Espécie da unidade visitada</text:p>
            <text:p><text:s text:c="4"/>01  - Domicílio particular permanente ocupado</text:p>
            <text:p><text:s text:c="4"/>05  - Domicílio particular improvisado ocupado</text:p>
            <text:p><text:s text:c="4"/>06  - Domicílio coletivo com morador</text:p>
          </table:table-cell>
          <table:table-cell office:value-type="float" office:value="32" table:style-name="ce6">
            <text:p>32</text:p>
          </table:table-cell>
          <table:table-cell office:value-type="float" office:value="33" table:style-name="ce6">
            <text:p>3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P0140</text:p>
          </table:table-cell>
          <table:table-cell office:value-type="string" table:style-name="ce5">
            <text:p>Situação do domicílio</text:p>
            <text:p><text:s text:c="4"/>1  - Urbana</text:p>
            <text:p><text:s text:c="4"/>2  - Rural</text:p>
          </table:table-cell>
          <table:table-cell office:value-type="float" office:value="34" table:style-name="ce6">
            <text:p>34</text:p>
          </table:table-cell>
          <table:table-cell office:value-type="float" office:value="34" table:style-name="ce6">
            <text:p>3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P0150</text:p>
          </table:table-cell>
          <table:table-cell office:value-type="string" table:style-name="ce5">
            <text:p>Sexo</text:p>
            <text:p><text:s text:c="4"/>1  - Masculino</text:p>
            <text:p><text:s text:c="4"/>2  - Feminino</text:p>
            <text:p><text:s text:c="4"/>9 - Ignorado</text:p>
          </table:table-cell>
          <table:table-cell office:value-type="float" office:value="35" table:style-name="ce6">
            <text:p>35</text:p>
          </table:table-cell>
          <table:table-cell office:value-type="float" office:value="35" table:style-name="ce6">
            <text:p>3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10">
          <table:table-cell office:value-type="string" table:style-name="ce4">
            <text:p>P0170</text:p>
          </table:table-cell>
          <table:table-cell office:value-type="string" table:style-name="ce5">
            <text:p>Condição no domicílio da pessoa, categoria</text:p>
            <text:p><text:s text:c="4"/>01  - Pessoa responsável pelo domicílio</text:p>
            <text:p><text:s text:c="4"/>02  - Cônjuge ou companheiro(a) de sexo diferente</text:p>
            <text:p><text:s text:c="4"/>03  - Cônjuge ou companheiro(a) do mesmo sexo</text:p>
            <text:p><text:s text:c="4"/>04  - Filho(a) do responsável e do cônjuge</text:p>
            <text:p><text:s text:c="4"/>05  - Filho(a) somente do responsável</text:p>
            <text:p><text:s text:c="4"/>06  - Enteado(a)</text:p>
            <text:p><text:s text:c="4"/>07  - Genro ou nora</text:p>
            <text:p><text:s text:c="4"/>08  - Pai, mãe, padrasto ou madrasta</text:p>
            <text:p><text:s text:c="4"/>09  - Sogro(a)</text:p>
            <text:p><text:s text:c="4"/>10  - Neto(a)</text:p>
            <text:p><text:s text:c="4"/>11  - Bisneto(a)</text:p>
            <text:p><text:s text:c="4"/>12  - Irmão ou irmã</text:p>
            <text:p><text:s text:c="4"/>13  - Avô ou avó</text:p>
            <text:p><text:s text:c="4"/>14  - Outro parente</text:p>
            <text:p><text:s text:c="4"/>15  - Agregado(a)</text:p>
            <text:p><text:s text:c="4"/>16  - Convivente</text:p>
            <text:p><text:s text:c="4"/>17  - Pensionista</text:p>
            <text:p><text:s text:c="4"/>18  - Empregado(a) doméstico(a)</text:p>
            <text:p><text:s text:c="4"/>19  - Parente do(a) empregado(a) <text:s/>doméstico(a)</text:p>
            <text:p><text:s text:c="4"/>20  - Individual em domicílio coletivo</text:p>
          </table:table-cell>
          <table:table-cell office:value-type="float" office:value="36" table:style-name="ce6">
            <text:p>36</text:p>
          </table:table-cell>
          <table:table-cell office:value-type="float" office:value="37" table:style-name="ce6">
            <text:p>37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8">
          <table:table-cell office:value-type="string" table:style-name="ce4">
            <text:p>P0180</text:p>
          </table:table-cell>
          <table:table-cell office:value-type="string" table:style-name="ce5">
            <text:p>Idade calculada em anos da pessoa, categoria</text:p>
            <text:p><text:s text:c="4"/>01 - 0 a 4 anos</text:p>
            <text:p><text:s text:c="4"/>02 - 5 a 9 anos</text:p>
            <text:p><text:s text:c="4"/>03 - 10 a 14 anos</text:p>
            <text:p><text:s text:c="4"/>04 - 15 a 19 anos</text:p>
            <text:p><text:s text:c="4"/>05 - 20 a 24 anos</text:p>
            <text:p><text:s text:c="4"/>06 - 25 a 29 anos</text:p>
            <text:p><text:s text:c="4"/>07 - 30 a 34 anos</text:p>
            <text:p><text:s text:c="4"/>08 - 35 a 39 anos</text:p>
            <text:p><text:s text:c="4"/>09 - 40 a 44 anos</text:p>
            <text:p><text:s text:c="4"/>10 - 45 a 49 anos</text:p>
            <text:p><text:s text:c="4"/>11 - 50 a 54 anos</text:p>
            <text:p><text:s text:c="4"/>12 - 55 a 59 anos</text:p>
            <text:p><text:s text:c="4"/>13 - 60 a 64 anos</text:p>
            <text:p><text:s text:c="4"/>14 - 65 a 69 anos</text:p>
            <text:p><text:s text:c="4"/>15 - 70 a 74 anos</text:p>
            <text:p><text:s text:c="4"/>16 - 75 a 79 anos</text:p>
            <text:p><text:s text:c="4"/>17 - 80 anos ou mais</text:p>
            <text:p><text:s text:c="4"/>99 - Ignorado</text:p>
          </table:table-cell>
          <table:table-cell office:value-type="float" office:value="38" table:style-name="ce6">
            <text:p>38</text:p>
          </table:table-cell>
          <table:table-cell office:value-type="float" office:value="39" table:style-name="ce6">
            <text:p>39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P0200</text:p>
          </table:table-cell>
          <table:table-cell office:value-type="string" table:style-name="ce5">
            <text:p>Forma de declaração de idade<text:s/></text:p>
            <text:p>1 - Data de nascimento</text:p>
            <text:p>2 - Idade declarada</text:p>
          </table:table-cell>
          <table:table-cell office:value-type="float" office:value="40" table:style-name="ce6">
            <text:p>40</text:p>
          </table:table-cell>
          <table:table-cell office:value-type="float" office:value="40" table:style-name="ce6">
            <text:p>4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14">
          <table:table-cell office:value-type="string" table:style-name="ce4">
            <text:p>P0210</text:p>
          </table:table-cell>
          <table:table-cell office:value-type="string" table:style-name="ce5">
            <text:p>Cor ou raça da pessoa, categoria</text:p>
            <text:p><text:s text:c="4"/>1  - Branca</text:p>
            <text:p><text:s text:c="4"/>2  - Preta</text:p>
            <text:p><text:s text:c="4"/>3  - Amarela</text:p>
            <text:p><text:s text:c="4"/>4  - Parda</text:p>
            <text:p><text:s text:c="4"/>5  - Indígena</text:p>
            <text:p><text:s text:c="4"/>9 - Ignorado</text:p>
          </table:table-cell>
          <table:table-cell office:value-type="float" office:value="41" table:style-name="ce6">
            <text:p>41</text:p>
          </table:table-cell>
          <table:table-cell office:value-type="float" office:value="41" table:style-name="ce6">
            <text:p>4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P0220</text:p>
          </table:table-cell>
          <table:table-cell office:value-type="string" table:style-name="ce5">
            <text:p>Pessoa Indígena, categoria</text:p>
            <text:p><text:s text:c="4"/>1 - Sim</text:p>
            <text:p><text:s text:c="4"/>0 - Não</text:p>
            <text:p><text:s text:c="4"/>9 - Ignorado</text:p>
          </table:table-cell>
          <table:table-cell office:value-type="float" office:value="42" table:style-name="ce6">
            <text:p>42</text:p>
          </table:table-cell>
          <table:table-cell office:value-type="float" office:value="42" table:style-name="ce6">
            <text:p>4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13">
          <table:table-cell office:value-type="string" table:style-name="ce4">
            <text:p>P0230</text:p>
          </table:table-cell>
          <table:table-cell office:value-type="string" table:style-name="ce5">
            <text:p>Uso da língua portuguesa no domicílio da pessoa, categoria.</text:p>
            <text:p><text:s text:c="4"/>1  - Sim</text:p>
            <text:p><text:s text:c="4"/>2  - Não</text:p>
            <text:p><text:s text:c="4"/>9  - Ignorado</text:p>
            <text:p>Branco</text:p>
          </table:table-cell>
          <table:table-cell office:value-type="float" office:value="43" table:style-name="ce6">
            <text:p>43</text:p>
          </table:table-cell>
          <table:table-cell office:value-type="float" office:value="43" table:style-name="ce6">
            <text:p>4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5">
          <table:table-cell office:value-type="string" table:style-name="ce4">
            <text:p>P0240</text:p>
          </table:table-cell>
          <table:table-cell office:value-type="string" table:style-name="ce5">
            <text:p>Status de declaração de etnia</text:p>
            <text:p>1 - Declarou uma etnia</text:p>
            <text:p>2 - Declarou duas etnias</text:p>
            <text:p>3 - Declaração não-determinada</text:p>
            <text:p>4 - Declaração mal definida</text:p>
            <text:p>5 - Não sabe</text:p>
            <text:p>6 - Não declarou</text:p>
            <text:p>Branco</text:p>
          </table:table-cell>
          <table:table-cell office:value-type="float" office:value="44" table:style-name="ce6">
            <text:p>44</text:p>
          </table:table-cell>
          <table:table-cell office:value-type="float" office:value="44" table:style-name="ce6">
            <text:p>4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9">
          <table:table-cell office:value-type="string" table:style-name="ce4">
            <text:p>P0250</text:p>
          </table:table-cell>
          <table:table-cell office:value-type="string" table:style-name="ce5">
            <text:p>Status de declaração de língua indígena</text:p>
            <text:p>1 - Declarou uma língua indígena</text:p>
            <text:p>2 - Declarou duas línguas indígenas</text:p>
            <text:p>3 - Declarou três línguas indígenas</text:p>
            <text:p>4 - Declaração não-determinada</text:p>
            <text:p>5 - Declaração mal definida</text:p>
            <text:p>6 - Não sabe</text:p>
            <text:p>7 - Não fala língua indígena no domicílio</text:p>
            <text:p>Branco</text:p>
          </table:table-cell>
          <table:table-cell office:value-type="float" office:value="45" table:style-name="ce6">
            <text:p>45</text:p>
          </table:table-cell>
          <table:table-cell office:value-type="float" office:value="45" table:style-name="ce6">
            <text:p>4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P0260</text:p>
          </table:table-cell>
          <table:table-cell office:value-type="string" table:style-name="ce5">
            <text:p>Pessoa quilombola, categoria</text:p>
            <text:p><text:s text:c="4"/>1  - Sim</text:p>
            <text:p><text:s text:c="4"/>2  - Não</text:p>
          </table:table-cell>
          <table:table-cell office:value-type="float" office:value="46" table:style-name="ce6">
            <text:p>46</text:p>
          </table:table-cell>
          <table:table-cell office:value-type="float" office:value="46" table:style-name="ce6">
            <text:p>4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14">
          <table:table-cell office:value-type="string" table:style-name="ce4">
            <text:p>P0270</text:p>
          </table:table-cell>
          <table:table-cell office:value-type="string" table:style-name="ce5">
            <text:p>Existência e tipo de registro de nascimento da pessoa, categoria</text:p>
            <text:p><text:s text:c="4"/>1  - Do cartório</text:p>
            <text:p><text:s text:c="4"/>2  - Registro Administrativo de Nascimento Indígena (RANI)</text:p>
            <text:p><text:s text:c="4"/>3  - Não tem</text:p>
            <text:p><text:s text:c="4"/>4  - Não sabe</text:p>
            <text:p><text:s text:c="4"/>9  - Ignorado</text:p>
            <text:p>Branco</text:p>
          </table:table-cell>
          <table:table-cell office:value-type="float" office:value="47" table:style-name="ce6">
            <text:p>47</text:p>
          </table:table-cell>
          <table:table-cell office:value-type="float" office:value="47" table:style-name="ce6">
            <text:p>47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13">
          <table:table-cell office:value-type="string" table:style-name="ce4">
            <text:p>P0280</text:p>
          </table:table-cell>
          <table:table-cell office:value-type="string" table:style-name="ce5">
            <text:p>Convivência com cônjuge ou companheiro da pessoa, categoria</text:p>
            <text:p><text:s text:c="4"/>1  - Sim</text:p>
            <text:p><text:s text:c="4"/>2  - Não Já viveu antes</text:p>
            <text:p><text:s text:c="4"/>3  - Não Nunca viveu</text:p>
            <text:p>Branco</text:p>
          </table:table-cell>
          <table:table-cell office:value-type="float" office:value="48" table:style-name="ce6">
            <text:p>48</text:p>
          </table:table-cell>
          <table:table-cell office:value-type="float" office:value="48" table:style-name="ce6">
            <text:p>4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2">
          <table:table-cell office:value-type="string" table:style-name="ce4">
            <text:p>P0290</text:p>
          </table:table-cell>
          <table:table-cell office:value-type="string" table:style-name="ce5">
            <text:p>Natureza da união, categoria</text:p>
            <text:p><text:s text:c="4"/>1  - Casamento civil e religioso</text:p>
            <text:p><text:s text:c="4"/>2  - Só casamento civil</text:p>
            <text:p><text:s text:c="4"/>3  - Só casamento religioso</text:p>
            <text:p><text:s text:c="4"/>4  - União consensual</text:p>
            <text:p>Branco</text:p>
          </table:table-cell>
          <table:table-cell office:value-type="float" office:value="49" table:style-name="ce6">
            <text:p>49</text:p>
          </table:table-cell>
          <table:table-cell office:value-type="float" office:value="49" table:style-name="ce6">
            <text:p>49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P0300</text:p>
          </table:table-cell>
          <table:table-cell office:value-type="string" table:style-name="ce5">
            <text:p>Moradia da mãe ou madrasta no domicílio da pessoa, categoria</text:p>
            <text:p><text:s text:c="4"/>1  - Sim</text:p>
            <text:p><text:s text:c="4"/>2  - Não</text:p>
          </table:table-cell>
          <table:table-cell office:value-type="float" office:value="50" table:style-name="ce6">
            <text:p>50</text:p>
          </table:table-cell>
          <table:table-cell office:value-type="float" office:value="50" table:style-name="ce6">
            <text:p>5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P0310</text:p>
          </table:table-cell>
          <table:table-cell office:value-type="string" table:style-name="ce5">
            <text:p>Moradia do pai ou padrasto no domicílio da pessoa, categoria</text:p>
            <text:p><text:s text:c="4"/>1  - Sim</text:p>
            <text:p><text:s text:c="4"/>2  - Não</text:p>
          </table:table-cell>
          <table:table-cell office:value-type="float" office:value="51" table:style-name="ce6">
            <text:p>51</text:p>
          </table:table-cell>
          <table:table-cell office:value-type="float" office:value="51" table:style-name="ce6">
            <text:p>5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P0320</text:p>
          </table:table-cell>
          <table:table-cell office:value-type="string" table:style-name="ce5">
            <text:p>Filhos homens nascidos vivos da pessoa, número</text:p>
          </table:table-cell>
          <table:table-cell office:value-type="float" office:value="52" table:style-name="ce6">
            <text:p>52</text:p>
          </table:table-cell>
          <table:table-cell office:value-type="float" office:value="53" table:style-name="ce6">
            <text:p>5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N 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P0330</text:p>
          </table:table-cell>
          <table:table-cell office:value-type="string" table:style-name="ce5">
            <text:p>Filhas mulheres nascidas vivas da pessoa, número</text:p>
          </table:table-cell>
          <table:table-cell office:value-type="float" office:value="54" table:style-name="ce6">
            <text:p>54</text:p>
          </table:table-cell>
          <table:table-cell office:value-type="float" office:value="55" table:style-name="ce6">
            <text:p>55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N 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P0340</text:p>
          </table:table-cell>
          <table:table-cell office:value-type="string" table:style-name="ce5">
            <text:p>Filhos nascidos vivos da pessoa, número</text:p>
          </table:table-cell>
          <table:table-cell office:value-type="float" office:value="56" table:style-name="ce6">
            <text:p>56</text:p>
          </table:table-cell>
          <table:table-cell office:value-type="float" office:value="57" table:style-name="ce6">
            <text:p>57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N 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P0350</text:p>
          </table:table-cell>
          <table:table-cell office:value-type="string" table:style-name="ce5">
            <text:p>Filhos homens vivos da pessoa, número</text:p>
          </table:table-cell>
          <table:table-cell office:value-type="float" office:value="58" table:style-name="ce6">
            <text:p>58</text:p>
          </table:table-cell>
          <table:table-cell office:value-type="float" office:value="59" table:style-name="ce6">
            <text:p>59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N 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P0360</text:p>
          </table:table-cell>
          <table:table-cell office:value-type="string" table:style-name="ce5">
            <text:p>Filhas mulheres vivas da pessoa, número</text:p>
          </table:table-cell>
          <table:table-cell office:value-type="float" office:value="60" table:style-name="ce6">
            <text:p>60</text:p>
          </table:table-cell>
          <table:table-cell office:value-type="float" office:value="61" table:style-name="ce6">
            <text:p>6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N 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P0370</text:p>
          </table:table-cell>
          <table:table-cell office:value-type="string" table:style-name="ce5">
            <text:p>Filhos vivos da pessoa, número</text:p>
          </table:table-cell>
          <table:table-cell office:value-type="float" office:value="62" table:style-name="ce6">
            <text:p>62</text:p>
          </table:table-cell>
          <table:table-cell office:value-type="float" office:value="63" table:style-name="ce6">
            <text:p>6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N </text:p>
          </table:table-cell>
          <table:table-cell table:number-columns-repeated="16377"/>
        </table:table-row>
        <table:table-row table:style-name="ro8">
          <table:table-cell office:value-type="string" table:style-name="ce4">
            <text:p>P0380</text:p>
          </table:table-cell>
          <table:table-cell office:value-type="string" table:style-name="ce5">
            <text:p>Idade calculada do último filho nascido vivo da pessoa, categoria</text:p>
            <text:p><text:s text:c="4"/>01 - 0 a 4 anos</text:p>
            <text:p><text:s text:c="4"/>02 - 5 a 9 anos</text:p>
            <text:p><text:s text:c="4"/>03 - 10 a 14 anos</text:p>
            <text:p><text:s text:c="4"/>04 - 15 a 19 anos</text:p>
            <text:p><text:s text:c="4"/>05 - 20 a 24 anos</text:p>
            <text:p><text:s text:c="4"/>06 - 25 a 29 anos</text:p>
            <text:p><text:s text:c="4"/>07 - 30 a 34 anos</text:p>
            <text:p><text:s text:c="4"/>08 - 35 a 39 anos</text:p>
            <text:p><text:s text:c="4"/>09 - 40 a 44 anos</text:p>
            <text:p><text:s text:c="4"/>10 - 45 a 49 anos</text:p>
            <text:p><text:s text:c="4"/>11 - 50 a 54 anos</text:p>
            <text:p><text:s text:c="4"/>12 - 55 a 59 anos</text:p>
            <text:p><text:s text:c="4"/>13 - 60 a 64 anos</text:p>
            <text:p><text:s text:c="4"/>14 - 65 a 69 anos</text:p>
            <text:p><text:s text:c="4"/>15 - 70 a 74 anos</text:p>
            <text:p><text:s text:c="4"/>16 - 75 a 79 anos</text:p>
            <text:p><text:s text:c="4"/>17 - 80 anos ou mais</text:p>
            <text:p><text:s text:c="4"/>99 - Ignorado</text:p>
          </table:table-cell>
          <table:table-cell office:value-type="float" office:value="64" table:style-name="ce6">
            <text:p>64</text:p>
          </table:table-cell>
          <table:table-cell office:value-type="float" office:value="65" table:style-name="ce6">
            <text:p>65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P0390</text:p>
          </table:table-cell>
          <table:table-cell office:value-type="string" table:style-name="ce5">
            <text:p>Forma de declaração de idade do último filho tido nascido vivo</text:p>
            <text:p>1 - Data de nascimento</text:p>
            <text:p>2 - Idade declarada</text:p>
            <text:p>Branco</text:p>
          </table:table-cell>
          <table:table-cell office:value-type="float" office:value="66" table:style-name="ce6">
            <text:p>66</text:p>
          </table:table-cell>
          <table:table-cell office:value-type="float" office:value="66" table:style-name="ce6">
            <text:p>6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P0400</text:p>
          </table:table-cell>
          <table:table-cell office:value-type="string" table:style-name="ce5">
            <text:p>Existência de filho nascido vivo no período de 12 meses, categoria</text:p>
            <text:p><text:s text:c="4"/>1  - Sim</text:p>
            <text:p><text:s text:c="4"/>2  - Não</text:p>
            <text:p>Branco</text:p>
          </table:table-cell>
          <table:table-cell office:value-type="float" office:value="67" table:style-name="ce6">
            <text:p>67</text:p>
          </table:table-cell>
          <table:table-cell office:value-type="float" office:value="67" table:style-name="ce6">
            <text:p>67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11">
          <table:table-cell office:value-type="string" table:style-name="ce4">
            <text:p>P0410</text:p>
          </table:table-cell>
          <table:table-cell office:value-type="string" table:style-name="ce5">
            <text:p>Religião ou culto, categoria</text:p>
            <text:p><text:s text:c="4"/>1 - Católica Apostólica Romana</text:p>
            <text:p><text:s text:c="4"/>2 - Evangélicas</text:p>
            <text:p><text:s text:c="4"/>3 - Espírita</text:p>
            <text:p><text:s text:c="4"/>4 - Umbanda e Candomblé</text:p>
            <text:p><text:s text:c="4"/>5 - Tradições indígenas</text:p>
            <text:p><text:s text:c="4"/>6 - Outras religiosidades</text:p>
            <text:p><text:s text:c="4"/>7 - Sem religião<text:s text:c="4"/></text:p>
            <text:p><text:s text:c="4"/>8 - Não sabe</text:p>
            <text:p><text:s text:c="4"/>9 - Sem declaração</text:p>
          </table:table-cell>
          <table:table-cell office:value-type="float" office:value="68" table:style-name="ce6">
            <text:p>68</text:p>
          </table:table-cell>
          <table:table-cell office:value-type="float" office:value="68" table:style-name="ce6">
            <text:p>6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A </text:p>
          </table:table-cell>
          <table:table-cell table:number-columns-repeated="16377"/>
        </table:table-row>
        <table:table-row table:style-name="ro14">
          <table:table-cell office:value-type="string" table:style-name="ce4">
            <text:p>P0420</text:p>
          </table:table-cell>
          <table:table-cell office:value-type="string" table:style-name="ce5">
            <text:p>Existência de deficiência visual da pessoa, categoria</text:p>
            <text:p><text:s text:c="4"/>1  - Tem, não consegue de modo algum</text:p>
            <text:p><text:s text:c="4"/>2  - Tem muita dificuldade</text:p>
            <text:p><text:s text:c="4"/>3  - Tem alguma dificuldade</text:p>
            <text:p><text:s text:c="4"/>4  - Não tem dificuldade</text:p>
            <text:p><text:s text:c="4"/>9  - Ignorado</text:p>
            <text:p>Branco</text:p>
          </table:table-cell>
          <table:table-cell office:value-type="float" office:value="69" table:style-name="ce6">
            <text:p>69</text:p>
          </table:table-cell>
          <table:table-cell office:value-type="float" office:value="69" table:style-name="ce6">
            <text:p>69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14">
          <table:table-cell office:value-type="string" table:style-name="ce4">
            <text:p>P0430</text:p>
          </table:table-cell>
          <table:table-cell office:value-type="string" table:style-name="ce5">
            <text:p>Existência de deficiência auditiva da pessoa, categoria</text:p>
            <text:p><text:s text:c="4"/>1  - Tem, não consegue de modo algum</text:p>
            <text:p><text:s text:c="4"/>2  - Tem muita dificuldade</text:p>
            <text:p><text:s text:c="4"/>3  - Tem alguma dificuldade</text:p>
            <text:p><text:s text:c="4"/>4  - Não tem dificuldade</text:p>
            <text:p><text:s text:c="4"/>9  - Ignorado</text:p>
            <text:p>Branco</text:p>
          </table:table-cell>
          <table:table-cell office:value-type="float" office:value="70" table:style-name="ce6">
            <text:p>70</text:p>
          </table:table-cell>
          <table:table-cell office:value-type="float" office:value="70" table:style-name="ce6">
            <text:p>7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14">
          <table:table-cell office:value-type="string" table:style-name="ce4">
            <text:p>P0440</text:p>
          </table:table-cell>
          <table:table-cell office:value-type="string" table:style-name="ce5">
            <text:p>Existência de deficiência motora da pessoa, categoria</text:p>
            <text:p><text:s text:c="4"/>1  - Tem, não consegue de modo algum</text:p>
            <text:p><text:s text:c="4"/>2  - Tem muita dificuldade</text:p>
            <text:p><text:s text:c="4"/>3  - Tem alguma dificuldade</text:p>
            <text:p><text:s text:c="4"/>4  - Não tem dificuldade</text:p>
            <text:p><text:s text:c="4"/>9  - Ignorado</text:p>
            <text:p>Branco</text:p>
          </table:table-cell>
          <table:table-cell office:value-type="float" office:value="71" table:style-name="ce6">
            <text:p>71</text:p>
          </table:table-cell>
          <table:table-cell office:value-type="float" office:value="71" table:style-name="ce6">
            <text:p>7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14">
          <table:table-cell office:value-type="string" table:style-name="ce4">
            <text:p>P0450</text:p>
          </table:table-cell>
          <table:table-cell office:value-type="string" table:style-name="ce5">
            <text:p>Existência de dificuldade em pegar objetos da pessoa, categoria</text:p>
            <text:p><text:s text:c="4"/>1  - Tem, não consegue de modo algum</text:p>
            <text:p><text:s text:c="4"/>2  - Tem muita dificuldade</text:p>
            <text:p><text:s text:c="4"/>3  - Tem alguma dificuldade</text:p>
            <text:p><text:s text:c="4"/>4  - Não tem dificuldade</text:p>
            <text:p><text:s text:c="4"/>9  - Ignorado</text:p>
            <text:p>Branco</text:p>
          </table:table-cell>
          <table:table-cell office:value-type="float" office:value="72" table:style-name="ce6">
            <text:p>72</text:p>
          </table:table-cell>
          <table:table-cell office:value-type="float" office:value="72" table:style-name="ce6">
            <text:p>7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14">
          <table:table-cell office:value-type="string" table:style-name="ce4">
            <text:p>P0460</text:p>
          </table:table-cell>
          <table:table-cell office:value-type="string" table:style-name="ce5">
            <text:p>Existência de deficiência mental ou intelectual da pessoa, categoria</text:p>
            <text:p><text:s text:c="4"/>1  - Tem, não consegue de modo algum</text:p>
            <text:p><text:s text:c="4"/>2  - Tem muita dificuldade</text:p>
            <text:p><text:s text:c="4"/>3  - Tem alguma dificuldade</text:p>
            <text:p><text:s text:c="4"/>4  - Não tem dificuldade</text:p>
            <text:p><text:s text:c="4"/>9  - Ignorado</text:p>
            <text:p>Branco</text:p>
          </table:table-cell>
          <table:table-cell office:value-type="float" office:value="73" table:style-name="ce6">
            <text:p>73</text:p>
          </table:table-cell>
          <table:table-cell office:value-type="float" office:value="73" table:style-name="ce6">
            <text:p>7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P0470</text:p>
          </table:table-cell>
          <table:table-cell office:value-type="string" table:style-name="ce5">
            <text:p>Variável indicadora da Existência de Deficiência</text:p>
            <text:p><text:s text:c="4"/>1 - Pessoa COM Deficiência</text:p>
            <text:p><text:s text:c="4"/>2 - Pessoa SEM Deficiência</text:p>
            <text:p><text:s text:c="4"/>9 - Não aplicável - Pessoa com menos de 2 anos de idade</text:p>
          </table:table-cell>
          <table:table-cell office:value-type="float" office:value="74" table:style-name="ce6">
            <text:p>74</text:p>
          </table:table-cell>
          <table:table-cell office:value-type="float" office:value="74" table:style-name="ce6">
            <text:p>7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2">
          <table:table-cell office:value-type="string" table:style-name="ce4">
            <text:p>P0480</text:p>
          </table:table-cell>
          <table:table-cell office:value-type="string" table:style-name="ce5">
            <text:p>Local de nascimento da pessoa, categoria</text:p>
            <text:p><text:s text:c="4"/>1  - Neste município</text:p>
            <text:p><text:s text:c="4"/>2  - Em outro município do Brasil</text:p>
            <text:p><text:s text:c="4"/>3  - Em outro país</text:p>
            <text:p><text:s text:c="4"/>9  - Ignorado</text:p>
            <text:p>Branco</text:p>
          </table:table-cell>
          <table:table-cell office:value-type="float" office:value="75" table:style-name="ce6">
            <text:p>75</text:p>
          </table:table-cell>
          <table:table-cell office:value-type="float" office:value="75" table:style-name="ce6">
            <text:p>7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P0490</text:p>
          </table:table-cell>
          <table:table-cell office:value-type="string" table:style-name="ce5">
            <text:p>Unidade da Federação de nascimento da pessoa, código</text:p>
          </table:table-cell>
          <table:table-cell office:value-type="float" office:value="76" table:style-name="ce6">
            <text:p>76</text:p>
          </table:table-cell>
          <table:table-cell office:value-type="float" office:value="77" table:style-name="ce6">
            <text:p>77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A </text:p>
          </table:table-cell>
          <table:table-cell table:number-columns-repeated="16377"/>
        </table:table-row>
        <table:table-row table:style-name="ro13">
          <table:table-cell office:value-type="string" table:style-name="ce4">
            <text:p>P0520</text:p>
          </table:table-cell>
          <table:table-cell office:value-type="string" table:style-name="ce5">
            <text:p>Nacionalidade da pessoa, categoria</text:p>
            <text:p><text:s text:c="4"/>1  - Brasileiro nato</text:p>
            <text:p><text:s text:c="4"/>2  - Naturalizado brasileiro</text:p>
            <text:p><text:s text:c="4"/>3  - Estrangeiro</text:p>
            <text:p>Branco</text:p>
          </table:table-cell>
          <table:table-cell office:value-type="float" office:value="78" table:style-name="ce6">
            <text:p>78</text:p>
          </table:table-cell>
          <table:table-cell office:value-type="float" office:value="78" table:style-name="ce6">
            <text:p>7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13">
          <table:table-cell office:value-type="string" table:style-name="ce4">
            <text:p>P0530</text:p>
          </table:table-cell>
          <table:table-cell office:value-type="string" table:style-name="ce5">
            <text:p>Moradia em outro município ou país estrangeiro da pessoa, categoria</text:p>
            <text:p><text:s text:c="4"/>1  - Sim</text:p>
            <text:p><text:s text:c="4"/>2  - Não</text:p>
            <text:p><text:s text:c="4"/>9  - Ignorado</text:p>
            <text:p>Branco</text:p>
          </table:table-cell>
          <table:table-cell office:value-type="float" office:value="79" table:style-name="ce6">
            <text:p>79</text:p>
          </table:table-cell>
          <table:table-cell office:value-type="float" office:value="79" table:style-name="ce6">
            <text:p>79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P0540</text:p>
          </table:table-cell>
          <table:table-cell office:value-type="string" table:style-name="ce5">
            <text:p>Ano de fixação de residência da pessoa, número</text:p>
          </table:table-cell>
          <table:table-cell office:value-type="float" office:value="80" table:style-name="ce6">
            <text:p>80</text:p>
          </table:table-cell>
          <table:table-cell office:value-type="float" office:value="83" table:style-name="ce6">
            <text:p>83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N 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P0550</text:p>
          </table:table-cell>
          <table:table-cell office:value-type="string" table:style-name="ce5">
            <text:p>Tempo de moradia no município da pessoa, número</text:p>
          </table:table-cell>
          <table:table-cell office:value-type="float" office:value="84" table:style-name="ce6">
            <text:p>84</text:p>
          </table:table-cell>
          <table:table-cell office:value-type="float" office:value="85" table:style-name="ce6">
            <text:p>85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N </text:p>
          </table:table-cell>
          <table:table-cell table:number-columns-repeated="16377"/>
        </table:table-row>
        <table:table-row table:style-name="ro2">
          <table:table-cell office:value-type="string" table:style-name="ce4">
            <text:p>P0560</text:p>
          </table:table-cell>
          <table:table-cell office:value-type="string" table:style-name="ce5">
            <text:p>Unidade da Federação e município ou país estrangeiro de moradia anterior da pessoa, categoria</text:p>
            <text:p><text:s text:c="4"/>1  - Estado/Município</text:p>
            <text:p><text:s text:c="4"/>2  - País estrangeiro</text:p>
            <text:p><text:s text:c="4"/>9  - Ignorado</text:p>
            <text:p>Branco</text:p>
          </table:table-cell>
          <table:table-cell office:value-type="float" office:value="86" table:style-name="ce6">
            <text:p>86</text:p>
          </table:table-cell>
          <table:table-cell office:value-type="float" office:value="86" table:style-name="ce6">
            <text:p>8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P0570</text:p>
          </table:table-cell>
          <table:table-cell office:value-type="string" table:style-name="ce5">
            <text:p>Unidade da Federação de moradia anterior da pessoa, código</text:p>
          </table:table-cell>
          <table:table-cell office:value-type="float" office:value="87" table:style-name="ce6">
            <text:p>87</text:p>
          </table:table-cell>
          <table:table-cell office:value-type="float" office:value="88" table:style-name="ce6">
            <text:p>88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A </text:p>
          </table:table-cell>
          <table:table-cell table:number-columns-repeated="16377"/>
        </table:table-row>
        <table:table-row table:style-name="ro14">
          <table:table-cell office:value-type="string" table:style-name="ce4">
            <text:p>P0600</text:p>
          </table:table-cell>
          <table:table-cell office:value-type="string" table:style-name="ce5">
            <text:p>Unidade da Federação e município ou país estrangeiro de moradia há 5 anos da pessoa, categoria</text:p>
            <text:p><text:s text:c="4"/>1  - Neste município</text:p>
            <text:p><text:s text:c="4"/>2  - Outro município do Brasil</text:p>
            <text:p><text:s text:c="4"/>3  - Outro país</text:p>
            <text:p><text:s text:c="4"/>9  - Ignorado</text:p>
            <text:p>Branco</text:p>
          </table:table-cell>
          <table:table-cell office:value-type="float" office:value="89" table:style-name="ce6">
            <text:p>89</text:p>
          </table:table-cell>
          <table:table-cell office:value-type="float" office:value="89" table:style-name="ce6">
            <text:p>89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P0610</text:p>
          </table:table-cell>
          <table:table-cell office:value-type="string" table:style-name="ce5">
            <text:p>Unidade da Federação de moradia há 5 anos da pessoa, código</text:p>
          </table:table-cell>
          <table:table-cell office:value-type="float" office:value="90" table:style-name="ce6">
            <text:p>90</text:p>
          </table:table-cell>
          <table:table-cell office:value-type="float" office:value="91" table:style-name="ce6">
            <text:p>9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A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P0640</text:p>
          </table:table-cell>
          <table:table-cell office:value-type="string" table:style-name="ce5">
            <text:p>Alfabetização da pessoa, categoria</text:p>
            <text:p><text:s text:c="4"/>1  - Sim</text:p>
            <text:p><text:s text:c="4"/>2  - Não</text:p>
            <text:p>Branco</text:p>
          </table:table-cell>
          <table:table-cell office:value-type="float" office:value="92" table:style-name="ce6">
            <text:p>92</text:p>
          </table:table-cell>
          <table:table-cell office:value-type="float" office:value="92" table:style-name="ce6">
            <text:p>9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13">
          <table:table-cell office:value-type="string" table:style-name="ce4">
            <text:p>P0650</text:p>
          </table:table-cell>
          <table:table-cell office:value-type="string" table:style-name="ce5">
            <text:p>Frequência escolar da pessoa, categoria</text:p>
            <text:p><text:s text:c="4"/>1  - Sim</text:p>
            <text:p><text:s text:c="4"/>2  - Não Mas já frequentou</text:p>
            <text:p><text:s text:c="4"/>3  - Não Nunca frequentou</text:p>
            <text:p>Branco</text:p>
          </table:table-cell>
          <table:table-cell office:value-type="float" office:value="93" table:style-name="ce6">
            <text:p>93</text:p>
          </table:table-cell>
          <table:table-cell office:value-type="float" office:value="93" table:style-name="ce6">
            <text:p>9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15">
          <table:table-cell office:value-type="string" table:style-name="ce4">
            <text:p>P0660</text:p>
          </table:table-cell>
          <table:table-cell office:value-type="string" table:style-name="ce5">
            <text:p>Curso frequentado pela pessoa, categoria</text:p>
            <text:p><text:s text:c="4"/>01  - Creche<text:s/></text:p>
            <text:p><text:s text:c="4"/>02  - Pré escola<text:s/></text:p>
            <text:p><text:s text:c="4"/>03  - Alfabetização de jovens e adultos<text:s/></text:p>
            <text:p><text:s text:c="4"/>04  - Regular do ensino fundamental<text:s/></text:p>
            <text:p><text:s text:c="4"/>05  - Educação de jovens e adultos (EJA) do ensino fundamental<text:s/></text:p>
            <text:p><text:s text:c="4"/>06  - Regular do ensino médio<text:s/></text:p>
            <text:p><text:s text:c="4"/>07  - Educação de jovens e adultos (EJA) do ensino médio<text:s/></text:p>
            <text:p><text:s text:c="4"/>08  - Superior de graduação<text:s/></text:p>
            <text:p><text:s text:c="4"/>09  - Especialização de nível superior (duração mínima de 360 horas)<text:s/></text:p>
            <text:p><text:s text:c="4"/>10  - Mestrado<text:s/></text:p>
            <text:p><text:s text:c="4"/>11  - Doutorado<text:s/></text:p>
            <text:p><text:s text:c="4"/>99  - Ignorado</text:p>
            <text:p>Branco</text:p>
          </table:table-cell>
          <table:table-cell office:value-type="float" office:value="94" table:style-name="ce6">
            <text:p>94</text:p>
          </table:table-cell>
          <table:table-cell office:value-type="float" office:value="95" table:style-name="ce6">
            <text:p>95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16">
          <table:table-cell office:value-type="string" table:style-name="ce4">
            <text:p>P0670</text:p>
          </table:table-cell>
          <table:table-cell office:value-type="string" table:style-name="ce5">
            <text:p>Ano do curso frequentado pela pessoa, categoria</text:p>
            <text:p><text:s text:c="4"/>01  - Primeiro</text:p>
            <text:p><text:s text:c="4"/>02  - Segundo</text:p>
            <text:p><text:s text:c="4"/>03  - Terceiro</text:p>
            <text:p><text:s text:c="4"/>04  - Quarto</text:p>
            <text:p><text:s text:c="4"/>05  - Quinto</text:p>
            <text:p><text:s text:c="4"/>06  - Sexto</text:p>
            <text:p><text:s text:c="4"/>07  - Sétimo<text:s/></text:p>
            <text:p><text:s text:c="4"/>08  - Oitavo<text:s/></text:p>
            <text:p><text:s text:c="4"/>09  - Nono<text:s/></text:p>
            <text:p><text:s text:c="4"/>10  - Curso não classificado em anos<text:s/></text:p>
            <text:p><text:s text:c="4"/>99  - Ignorado</text:p>
            <text:p>Branco</text:p>
          </table:table-cell>
          <table:table-cell office:value-type="float" office:value="96" table:style-name="ce6">
            <text:p>96</text:p>
          </table:table-cell>
          <table:table-cell office:value-type="float" office:value="97" table:style-name="ce6">
            <text:p>97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16">
          <table:table-cell office:value-type="string" table:style-name="ce4">
            <text:p>P0680</text:p>
          </table:table-cell>
          <table:table-cell office:value-type="string" table:style-name="ce5">
            <text:p>Série do curso frequentado pela pessoa, categoria</text:p>
            <text:p><text:s text:c="4"/>01  - Primeira</text:p>
            <text:p><text:s text:c="4"/>02  - Segunda</text:p>
            <text:p><text:s text:c="4"/>03  - Terceira</text:p>
            <text:p><text:s text:c="4"/>04  - Quarta<text:s/></text:p>
            <text:p><text:s text:c="4"/>05  - Quinta<text:s/></text:p>
            <text:p><text:s text:c="4"/>06  - Sexta<text:s/></text:p>
            <text:p><text:s text:c="4"/>07  - Sétima<text:s/></text:p>
            <text:p><text:s text:c="4"/>08  - Oitava<text:s/></text:p>
            <text:p><text:s text:c="4"/>09  - Nona<text:s/></text:p>
            <text:p><text:s text:c="4"/>10  - Curso não classificado em séries</text:p>
            <text:p><text:s text:c="4"/>99  - Ignorado</text:p>
            <text:p>Branco</text:p>
          </table:table-cell>
          <table:table-cell office:value-type="float" office:value="98" table:style-name="ce6">
            <text:p>98</text:p>
          </table:table-cell>
          <table:table-cell office:value-type="float" office:value="99" table:style-name="ce6">
            <text:p>99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13">
          <table:table-cell office:value-type="string" table:style-name="ce4">
            <text:p>P0690</text:p>
          </table:table-cell>
          <table:table-cell office:value-type="string" table:style-name="ce5">
            <text:p>Conclusão de outro curso superior de graduação da pessoa, categoria</text:p>
            <text:p><text:s text:c="4"/>1  - Sim</text:p>
            <text:p><text:s text:c="4"/>2  - Não</text:p>
            <text:p><text:s text:c="4"/>9  - Ignorado</text:p>
            <text:p>Branco</text:p>
          </table:table-cell>
          <table:table-cell office:value-type="float" office:value="100" table:style-name="ce6">
            <text:p>100</text:p>
          </table:table-cell>
          <table:table-cell office:value-type="float" office:value="100" table:style-name="ce6">
            <text:p>10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8">
          <table:table-cell office:value-type="string" table:style-name="ce4">
            <text:p>P0700</text:p>
          </table:table-cell>
          <table:table-cell office:value-type="string" table:style-name="ce5">
            <text:p>Curso mais elevado frequentado anteriormente da pessoa, categoria</text:p>
            <text:p><text:s text:c="4"/>01  - Creche</text:p>
            <text:p><text:s text:c="4"/>02  - Pré escola</text:p>
            <text:p><text:s text:c="4"/>03  - Classe de alfabetização</text:p>
            <text:p><text:s text:c="4"/>04  - Alfabetização de jovens e adultos<text:s/></text:p>
            <text:p><text:s text:c="4"/>05  - Antigo primário (elementar)<text:s/></text:p>
            <text:p><text:s text:c="4"/>06  - Antigo ginasial (médio 1º ciclo)<text:s/></text:p>
            <text:p><text:s text:c="4"/>07  - Regular do ensino fundamental ou do 1º grau</text:p>
            <text:p><text:s text:c="4"/>08  - Educação de jovens e adultos (EJA) do ensino fundamental ou supletivo do 1º grau<text:s/></text:p>
            <text:p><text:s text:c="4"/>09  - Antigo científico, clássico, etc. (médio 2º ciclo)<text:s/></text:p>
            <text:p><text:s text:c="4"/>10  - Regular do ensino médio ou do 2º grau<text:s/></text:p>
            <text:p><text:s text:c="4"/>11  - Educação de jovens e adultos (EJA) do ensino médio ou supletivo do 2º grau<text:s/></text:p>
            <text:p><text:s text:c="4"/>12  - Superior de graduação<text:s/></text:p>
            <text:p><text:s text:c="4"/>13  - Especialização de nível superior (duração mínima de 360 horas)<text:s/></text:p>
            <text:p><text:s text:c="4"/>14  - Mestrado<text:s/></text:p>
            <text:p><text:s text:c="4"/>15  - Doutorado<text:s/></text:p>
            <text:p><text:s text:c="4"/>99  - Ignorado</text:p>
            <text:p>Branco</text:p>
          </table:table-cell>
          <table:table-cell office:value-type="float" office:value="101" table:style-name="ce6">
            <text:p>101</text:p>
          </table:table-cell>
          <table:table-cell office:value-type="float" office:value="102" table:style-name="ce6">
            <text:p>10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13">
          <table:table-cell office:value-type="string" table:style-name="ce4">
            <text:p>P0710</text:p>
          </table:table-cell>
          <table:table-cell office:value-type="string" table:style-name="ce5">
            <text:p>Duração do curso frequentado anteriormente da pessoa, categoria</text:p>
            <text:p><text:s text:c="4"/>1  - 8 séries</text:p>
            <text:p><text:s text:c="4"/>2  - 9 anos</text:p>
            <text:p><text:s text:c="4"/>9  - Ignorado</text:p>
            <text:p>Branco</text:p>
          </table:table-cell>
          <table:table-cell office:value-type="float" office:value="103" table:style-name="ce6">
            <text:p>103</text:p>
          </table:table-cell>
          <table:table-cell office:value-type="float" office:value="103" table:style-name="ce6">
            <text:p>10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17">
          <table:table-cell office:value-type="string" table:style-name="ce4">
            <text:p>P0720</text:p>
          </table:table-cell>
          <table:table-cell office:value-type="string" table:style-name="ce5">
            <text:p>Último ano concluído com aprovação no curso frequentado anteriormente da pessoa, categoria</text:p>
            <text:p><text:s text:c="4"/>01  - Nenhum</text:p>
            <text:p><text:s text:c="4"/>02  - Primeiro<text:s/></text:p>
            <text:p><text:s text:c="4"/>03  - Segundo</text:p>
            <text:p><text:s text:c="4"/>04  - Terceiro</text:p>
            <text:p><text:s text:c="4"/>05  - Quarto</text:p>
            <text:p><text:s text:c="4"/>06  - Quinto</text:p>
            <text:p><text:s text:c="4"/>07  - Sexto</text:p>
            <text:p><text:s text:c="4"/>08  - Sétimo<text:s/></text:p>
            <text:p><text:s text:c="4"/>09  - Oitavo<text:s/></text:p>
            <text:p><text:s text:c="4"/>10  - Nono<text:s/></text:p>
            <text:p><text:s text:c="4"/>11  - Curso não era classificado em anos<text:s/></text:p>
            <text:p><text:s text:c="4"/>99  - Ignorado</text:p>
            <text:p>Branco</text:p>
          </table:table-cell>
          <table:table-cell office:value-type="float" office:value="104" table:style-name="ce6">
            <text:p>104</text:p>
          </table:table-cell>
          <table:table-cell office:value-type="float" office:value="105" table:style-name="ce6">
            <text:p>105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17">
          <table:table-cell office:value-type="string" table:style-name="ce4">
            <text:p>P0730</text:p>
          </table:table-cell>
          <table:table-cell office:value-type="string" table:style-name="ce5">
            <text:p>Última série concluída com aprovação no curso frequentado anteriormente da pessoa, categoria</text:p>
            <text:p><text:s text:c="4"/>01  - Nenhuma</text:p>
            <text:p><text:s text:c="4"/>02  - Primeira</text:p>
            <text:p><text:s text:c="4"/>03  - Segunda</text:p>
            <text:p><text:s text:c="4"/>04  - Terceira</text:p>
            <text:p><text:s text:c="4"/>05  - Quarta<text:s/></text:p>
            <text:p><text:s text:c="4"/>06  - Quinta<text:s/></text:p>
            <text:p><text:s text:c="4"/>07  - Sexta<text:s/></text:p>
            <text:p><text:s text:c="4"/>08  - Sétima<text:s/></text:p>
            <text:p><text:s text:c="4"/>09  - Oitava<text:s/></text:p>
            <text:p><text:s text:c="4"/>10  - Nona<text:s/></text:p>
            <text:p><text:s text:c="4"/>11  - Curso não classificado em séries<text:s/></text:p>
            <text:p><text:s text:c="4"/>99  - Ignorado</text:p>
            <text:p>Branco</text:p>
          </table:table-cell>
          <table:table-cell office:value-type="float" office:value="106" table:style-name="ce6">
            <text:p>106</text:p>
          </table:table-cell>
          <table:table-cell office:value-type="float" office:value="107" table:style-name="ce6">
            <text:p>107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13">
          <table:table-cell office:value-type="string" table:style-name="ce4">
            <text:p>P0740</text:p>
          </table:table-cell>
          <table:table-cell office:value-type="string" table:style-name="ce5">
            <text:p>Conclusão de curso frequentado anteriormente pela pessoa, categoria</text:p>
            <text:p><text:s text:c="4"/>1  - Sim</text:p>
            <text:p><text:s text:c="4"/>2  - Não</text:p>
            <text:p><text:s text:c="4"/>9  - Ignorado</text:p>
            <text:p>Branco</text:p>
          </table:table-cell>
          <table:table-cell office:value-type="float" office:value="108" table:style-name="ce6">
            <text:p>108</text:p>
          </table:table-cell>
          <table:table-cell office:value-type="float" office:value="108" table:style-name="ce6">
            <text:p>10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18">
          <table:table-cell office:value-type="string" table:style-name="ce4">
            <text:p>P0760</text:p>
          </table:table-cell>
          <table:table-cell office:value-type="string" table:style-name="ce5">
            <text:p>Morador, nível de instrução de ensino</text:p>
            <text:p><text:s text:c="4"/>1 - Sem instrução e menos de 1 ano</text:p>
            <text:p><text:s text:c="4"/>2 - Ensino fundamental incompleto ou equivalente</text:p>
            <text:p><text:s text:c="4"/>3 - Ensino fundamental completo ou equivalente</text:p>
            <text:p><text:s text:c="4"/>4 - Ensino médio incompleto ou equivalente</text:p>
            <text:p><text:s text:c="4"/>5 - Ensino médio completo ou equivalente</text:p>
            <text:p><text:s text:c="4"/>6 - Superior incompleto ou equivalente</text:p>
            <text:p><text:s text:c="4"/>7 - Superior completo</text:p>
            <text:p><text:s text:c="4"/>8 - Não determinado</text:p>
            <text:p><text:s text:c="4"/>9 - Ignorado "se frequenta curso"</text:p>
            <text:p><text:s text:c="4"/>901 - Ignorado "curso que frequenta"</text:p>
            <text:p><text:s text:c="4"/>902 - Ignorado "ano/serie que frequenta</text:p>
            <text:p><text:s text:c="4"/>903 - Ignorado "se concluiu outro curso de graduação"</text:p>
            <text:p><text:s text:c="4"/>911 - Ignorado "curso que frequentou"</text:p>
            <text:p><text:s text:c="4"/>912 - Ignorado "se concluiu o curso que frequentou"</text:p>
            <text:p><text:s text:c="4"/>913 - Ignorado "ano/série que frequentou"</text:p>
            <text:p><text:s text:c="4"/>914 - Ignorado "duração do curso regular de Ensino Fundamental"</text:p>
          </table:table-cell>
          <table:table-cell office:value-type="float" office:value="109" table:style-name="ce6">
            <text:p>109</text:p>
          </table:table-cell>
          <table:table-cell office:value-type="float" office:value="111" table:style-name="ce6">
            <text:p>11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2">
          <table:table-cell office:value-type="string" table:style-name="ce4">
            <text:p>P0770</text:p>
          </table:table-cell>
          <table:table-cell office:value-type="string" table:style-name="ce5">
            <text:p>Morador, nível de instrução de ensino, compatível com o Censo Demográfico de 2010</text:p>
            <text:p><text:s text:c="4"/>1 - Sem instrução e fundamental incompleto</text:p>
            <text:p><text:s text:c="4"/>2 - Fundamental completo e médio incompleto</text:p>
            <text:p><text:s text:c="4"/>3 - Médio completo e superior incompleto</text:p>
            <text:p><text:s text:c="4"/>4 - Superior completo</text:p>
            <text:p><text:s text:c="4"/>5 - Não determinado</text:p>
          </table:table-cell>
          <table:table-cell office:value-type="float" office:value="112" table:style-name="ce6">
            <text:p>112</text:p>
          </table:table-cell>
          <table:table-cell office:value-type="float" office:value="112" table:style-name="ce6">
            <text:p>11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P0780</text:p>
          </table:table-cell>
          <table:table-cell office:value-type="string" table:style-name="ce5">
            <text:p>Variável indicadora de frequência escolar em nível adequado à idade</text:p>
            <text:p><text:s text:c="4"/>1 - Adequado</text:p>
            <text:p><text:s text:c="4"/>2 - Não adequado</text:p>
            <text:p><text:s text:c="4"/>9 - Não aplicável - Pessoa com menos de 6 anos ou maior que 24 anos de idade</text:p>
          </table:table-cell>
          <table:table-cell office:value-type="float" office:value="113" table:style-name="ce6">
            <text:p>113</text:p>
          </table:table-cell>
          <table:table-cell office:value-type="float" office:value="113" table:style-name="ce6">
            <text:p>11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P0790</text:p>
          </table:table-cell>
          <table:table-cell office:value-type="string" table:style-name="ce5">
            <text:p>Anos de estudo da pessoa</text:p>
          </table:table-cell>
          <table:table-cell office:value-type="float" office:value="114" table:style-name="ce6">
            <text:p>114</text:p>
          </table:table-cell>
          <table:table-cell office:value-type="float" office:value="116" table:style-name="ce6">
            <text:p>116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N </text:p>
          </table:table-cell>
          <table:table-cell table:number-columns-repeated="16377"/>
        </table:table-row>
        <table:table-row table:style-name="ro14">
          <table:table-cell office:value-type="string" table:style-name="ce4">
            <text:p>P0800</text:p>
          </table:table-cell>
          <table:table-cell office:value-type="string" table:style-name="ce5">
            <text:p>Unidade da Federação e município ou país estrangeiro da escola da pessoa, categoria</text:p>
            <text:p><text:s text:c="4"/>1  - Neste município</text:p>
            <text:p><text:s text:c="4"/>2  - Em outro município do Brasil</text:p>
            <text:p><text:s text:c="4"/>3  - Em outro país</text:p>
            <text:p><text:s text:c="4"/>9  - Ignorado</text:p>
            <text:p>Branco</text:p>
          </table:table-cell>
          <table:table-cell office:value-type="float" office:value="117" table:style-name="ce6">
            <text:p>117</text:p>
          </table:table-cell>
          <table:table-cell office:value-type="float" office:value="117" table:style-name="ce6">
            <text:p>117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P0810</text:p>
          </table:table-cell>
          <table:table-cell office:value-type="string" table:style-name="ce5">
            <text:p>Unidade da Federação do local de estudo da pessoa, categoria</text:p>
          </table:table-cell>
          <table:table-cell office:value-type="float" office:value="118" table:style-name="ce6">
            <text:p>118</text:p>
          </table:table-cell>
          <table:table-cell office:value-type="float" office:value="119" table:style-name="ce6">
            <text:p>119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A </text:p>
          </table:table-cell>
          <table:table-cell table:number-columns-repeated="16377"/>
        </table:table-row>
        <table:table-row table:style-name="ro13">
          <table:table-cell office:value-type="string" table:style-name="ce4">
            <text:p>P0840</text:p>
          </table:table-cell>
          <table:table-cell office:value-type="string" table:style-name="ce5">
            <text:p>Existência de trabalho remunerado em dinheiro da pessoa, categoria</text:p>
            <text:p><text:s text:c="4"/>1  - Sim</text:p>
            <text:p><text:s text:c="4"/>2  - Não</text:p>
            <text:p><text:s text:c="4"/>9  - Ignorado</text:p>
            <text:p>Branco</text:p>
          </table:table-cell>
          <table:table-cell office:value-type="float" office:value="120" table:style-name="ce6">
            <text:p>120</text:p>
          </table:table-cell>
          <table:table-cell office:value-type="float" office:value="120" table:style-name="ce6">
            <text:p>12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2">
          <table:table-cell office:value-type="string" table:style-name="ce4">
            <text:p>P0850</text:p>
          </table:table-cell>
          <table:table-cell office:value-type="string" table:style-name="ce5">
            <text:p>Existência de trabalho remunerado em produtos, mercadorias ou benefícios da pessoa, categoria</text:p>
            <text:p><text:s text:c="4"/>1  - Sim</text:p>
            <text:p><text:s text:c="4"/>2  - Não</text:p>
            <text:p><text:s text:c="4"/>9  - Ignorado</text:p>
            <text:p>Branco</text:p>
          </table:table-cell>
          <table:table-cell office:value-type="float" office:value="121" table:style-name="ce6">
            <text:p>121</text:p>
          </table:table-cell>
          <table:table-cell office:value-type="float" office:value="121" table:style-name="ce6">
            <text:p>12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13">
          <table:table-cell office:value-type="string" table:style-name="ce4">
            <text:p>P0860</text:p>
          </table:table-cell>
          <table:table-cell office:value-type="string" table:style-name="ce5">
            <text:p>Existência de bico ou atividade ocasional remunerada da pessoa, categoria</text:p>
            <text:p><text:s text:c="4"/>1  - Sim</text:p>
            <text:p><text:s text:c="4"/>2  - Não</text:p>
            <text:p><text:s text:c="4"/>9  - Ignorado</text:p>
            <text:p>Branco</text:p>
          </table:table-cell>
          <table:table-cell office:value-type="float" office:value="122" table:style-name="ce6">
            <text:p>122</text:p>
          </table:table-cell>
          <table:table-cell office:value-type="float" office:value="122" table:style-name="ce6">
            <text:p>12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2">
          <table:table-cell office:value-type="string" table:style-name="ce4">
            <text:p>P0870</text:p>
          </table:table-cell>
          <table:table-cell office:value-type="string" table:style-name="ce5">
            <text:p>Existência de trabalho não remunerado como ajuda na atividade remunerada de morador do domicílio da pessoa, categoria</text:p>
            <text:p><text:s text:c="4"/>1  - Sim</text:p>
            <text:p><text:s text:c="4"/>2  - Não</text:p>
            <text:p><text:s text:c="4"/>9  - Ignorado</text:p>
            <text:p>Branco</text:p>
          </table:table-cell>
          <table:table-cell office:value-type="float" office:value="123" table:style-name="ce6">
            <text:p>123</text:p>
          </table:table-cell>
          <table:table-cell office:value-type="float" office:value="123" table:style-name="ce6">
            <text:p>12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13">
          <table:table-cell office:value-type="string" table:style-name="ce4">
            <text:p>P0880</text:p>
          </table:table-cell>
          <table:table-cell office:value-type="string" table:style-name="ce5">
            <text:p>Existência de afastamento temporário do trabalho remunerado da pessoa, categoria</text:p>
            <text:p><text:s text:c="4"/>1  - Sim</text:p>
            <text:p><text:s text:c="4"/>2  - Não</text:p>
            <text:p><text:s text:c="4"/>9  - Ignorado</text:p>
            <text:p>Branco</text:p>
          </table:table-cell>
          <table:table-cell office:value-type="float" office:value="124" table:style-name="ce6">
            <text:p>124</text:p>
          </table:table-cell>
          <table:table-cell office:value-type="float" office:value="124" table:style-name="ce6">
            <text:p>12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2">
          <table:table-cell office:value-type="string" table:style-name="ce4">
            <text:p>P0890</text:p>
          </table:table-cell>
          <table:table-cell office:value-type="string" table:style-name="ce5">
            <text:p>Existência de trabalho na plantação, criação de animais ou pesca, para alimentação dos moradores do domicílio, categoria</text:p>
            <text:p><text:s text:c="4"/>1  - Sim</text:p>
            <text:p><text:s text:c="4"/>2  - Não</text:p>
            <text:p><text:s text:c="4"/>9  - Ignorado</text:p>
            <text:p>Branco</text:p>
          </table:table-cell>
          <table:table-cell office:value-type="float" office:value="125" table:style-name="ce6">
            <text:p>125</text:p>
          </table:table-cell>
          <table:table-cell office:value-type="float" office:value="125" table:style-name="ce6">
            <text:p>12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2">
          <table:table-cell office:value-type="string" table:style-name="ce4">
            <text:p>P0900</text:p>
          </table:table-cell>
          <table:table-cell office:value-type="string" table:style-name="ce5">
            <text:p>Trabalhos da pessoa, categoria</text:p>
            <text:p><text:s text:c="4"/>1  - Um</text:p>
            <text:p><text:s text:c="4"/>2  - Dois</text:p>
            <text:p><text:s text:c="4"/>3  - Três ou mais</text:p>
            <text:p><text:s text:c="4"/>9  - Ignorado</text:p>
            <text:p>Branco</text:p>
          </table:table-cell>
          <table:table-cell office:value-type="float" office:value="126" table:style-name="ce6">
            <text:p>126</text:p>
          </table:table-cell>
          <table:table-cell office:value-type="float" office:value="126" table:style-name="ce6">
            <text:p>12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P0910</text:p>
          </table:table-cell>
          <table:table-cell office:value-type="string" table:style-name="ce5">
            <text:p>Pessoa de 10 anos ou mais de idade, categoria</text:p>
            <text:p><text:s text:c="4"/>0 - Pessoa de menos de 10 anos de idade</text:p>
            <text:p><text:s text:c="4"/>1 - Pessoa de 10 anos ou mais de idade</text:p>
            <text:p>Branco</text:p>
          </table:table-cell>
          <table:table-cell office:value-type="float" office:value="127" table:style-name="ce6">
            <text:p>127</text:p>
          </table:table-cell>
          <table:table-cell office:value-type="float" office:value="127" table:style-name="ce6">
            <text:p>127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P0920</text:p>
          </table:table-cell>
          <table:table-cell office:value-type="string" table:style-name="ce5">
            <text:p>Pessoa de 14 anos ou mais de idade, categoria</text:p>
            <text:p><text:s text:c="4"/>0 - Pessoa de menos de 14 anos de idade</text:p>
            <text:p><text:s text:c="4"/>1 - Pessoa de 14 anos ou mais de idade</text:p>
            <text:p>Branco</text:p>
          </table:table-cell>
          <table:table-cell office:value-type="float" office:value="128" table:style-name="ce6">
            <text:p>128</text:p>
          </table:table-cell>
          <table:table-cell office:value-type="float" office:value="128" table:style-name="ce6">
            <text:p>12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P0930</text:p>
          </table:table-cell>
          <table:table-cell office:value-type="string" table:style-name="ce5">
            <text:p>Pessoa de 14 anos ou mais de idade na força de trabalho, categoria</text:p>
            <text:p><text:s text:c="4"/>0 - Pessoa de 14 anos ou mais de idade FORA da força de trabalho</text:p>
            <text:p><text:s text:c="4"/>1 - Pessoa de 14 anos ou mais de idade na força de trabalho</text:p>
            <text:p>Branco</text:p>
          </table:table-cell>
          <table:table-cell office:value-type="float" office:value="129" table:style-name="ce6">
            <text:p>129</text:p>
          </table:table-cell>
          <table:table-cell office:value-type="float" office:value="129" table:style-name="ce6">
            <text:p>129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14">
          <table:table-cell office:value-type="string" table:style-name="ce4">
            <text:p>P0940</text:p>
          </table:table-cell>
          <table:table-cell office:value-type="string" table:style-name="ce5">
            <text:p>Pessoa de 14 anos ou mais, ocupada, contribuinte de instituto de previdência no trabalho principal, catogoria</text:p>
            <text:p><text:s text:c="4"/>0 - Pessoa de 14 anos ou mais de idade ocupada NÃO contribuinte de instituto de previdência no trabalho principal</text:p>
            <text:p><text:s text:c="4"/>1 - Pessoa de 14 anos ou mais de idade ocupada contribuinte de instituto de previdência no trabalho principal</text:p>
            <text:p>Branco</text:p>
          </table:table-cell>
          <table:table-cell office:value-type="float" office:value="130" table:style-name="ce6">
            <text:p>130</text:p>
          </table:table-cell>
          <table:table-cell office:value-type="float" office:value="130" table:style-name="ce6">
            <text:p>13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P0950</text:p>
          </table:table-cell>
          <table:table-cell office:value-type="string" table:style-name="ce5">
            <text:p>Pessoas de 14 anos ou mais ocupada, categoria</text:p>
            <text:p><text:s text:c="4"/>0 - Desocupada</text:p>
            <text:p><text:s text:c="4"/>1 - Ocupada</text:p>
            <text:p>Branco</text:p>
          </table:table-cell>
          <table:table-cell office:value-type="float" office:value="131" table:style-name="ce6">
            <text:p>131</text:p>
          </table:table-cell>
          <table:table-cell office:value-type="float" office:value="131" table:style-name="ce6">
            <text:p>13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P0960</text:p>
          </table:table-cell>
          <table:table-cell office:value-type="string" table:style-name="ce5">
            <text:p>Pessoas de 10 anos ou mais ocupada, categoria</text:p>
            <text:p><text:s text:c="4"/>0 - Não ocupada</text:p>
            <text:p><text:s text:c="4"/>1 - Ocupada</text:p>
            <text:p>Branco</text:p>
          </table:table-cell>
          <table:table-cell office:value-type="float" office:value="132" table:style-name="ce6">
            <text:p>132</text:p>
          </table:table-cell>
          <table:table-cell office:value-type="float" office:value="132" table:style-name="ce6">
            <text:p>13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16">
          <table:table-cell office:value-type="string" table:style-name="ce4">
            <text:p>P0990</text:p>
          </table:table-cell>
          <table:table-cell office:value-type="string" table:style-name="ce5">
            <text:p>Posição na ocupação do trabalho principal da pessoa, categoria</text:p>
            <text:p><text:s text:c="4"/>01  - Trabalhador doméstico (inclusive diarista)</text:p>
            <text:p><text:s text:c="4"/>02  - Militar do exército, da marinha, da aeronáutica, da polícia militar ou do corpo de bombeiros militar<text:s/></text:p>
            <text:p><text:s text:c="4"/>03  - Empregado do setor privado</text:p>
            <text:p><text:s text:c="4"/>04  - Empregado do setor público _ funcionário estatutário<text:s/></text:p>
            <text:p><text:s text:c="4"/>05  - Empregado do setor público _ empregado não estatutário<text:s/></text:p>
            <text:p><text:s text:c="4"/>06  - Empregado de empresas estatais</text:p>
            <text:p><text:s text:c="4"/>07  - Empregador (com pelo menos um empregado)</text:p>
            <text:p><text:s text:c="4"/>08  - Conta própria (sem empregados)</text:p>
            <text:p><text:s text:c="4"/>09  - Trabalhador não remunerado em ajuda a morador do domicílio ou parente</text:p>
            <text:p><text:s text:c="4"/>99  - Ignorado</text:p>
            <text:p>Branco</text:p>
          </table:table-cell>
          <table:table-cell office:value-type="float" office:value="133" table:style-name="ce6">
            <text:p>133</text:p>
          </table:table-cell>
          <table:table-cell office:value-type="float" office:value="134" table:style-name="ce6">
            <text:p>13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2">
          <table:table-cell office:value-type="string" table:style-name="ce4">
            <text:p>P1000</text:p>
          </table:table-cell>
          <table:table-cell office:value-type="string" table:style-name="ce5">
            <text:p>Existência de carteira de trabalho assinada no trabalho principal da pessoa, categoria</text:p>
            <text:p><text:s text:c="4"/>1  - Sim</text:p>
            <text:p><text:s text:c="4"/>2  - Não</text:p>
            <text:p><text:s text:c="4"/>9  - Ignorado</text:p>
            <text:p>Branco</text:p>
          </table:table-cell>
          <table:table-cell office:value-type="float" office:value="135" table:style-name="ce6">
            <text:p>135</text:p>
          </table:table-cell>
          <table:table-cell office:value-type="float" office:value="135" table:style-name="ce6">
            <text:p>13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P1010</text:p>
          </table:table-cell>
          <table:table-cell office:value-type="string" table:style-name="ce5">
            <text:p>Existência de registro no CNPJ do negócio ou empresa da pessoa, categoria</text:p>
            <text:p><text:s text:c="4"/>1  - Sim</text:p>
            <text:p><text:s text:c="4"/>2  - Não</text:p>
          </table:table-cell>
          <table:table-cell office:value-type="float" office:value="136" table:style-name="ce6">
            <text:p>136</text:p>
          </table:table-cell>
          <table:table-cell office:value-type="float" office:value="136" table:style-name="ce6">
            <text:p>13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19">
          <table:table-cell office:value-type="string" table:style-name="ce4">
            <text:p>P1020</text:p>
          </table:table-cell>
          <table:table-cell office:value-type="string" table:style-name="ce5">
            <text:p>Posição na ocupação no trabalho principal, semana de referência, pessoas de 10 anos ou mais</text:p>
            <text:p><text:s text:c="4"/>01 - Empregado no setor privado COM carteira de trabalho assinada</text:p>
            <text:p><text:s text:c="4"/>02 - Empregado no setor privado SEM carteira de trabalho assinada</text:p>
            <text:p><text:s text:c="4"/>03 - Trabalhador doméstico COM carteira de trabalho assinada</text:p>
            <text:p><text:s text:c="4"/>04 - Trabalhador doméstico SEM carteira de trabalho assinada</text:p>
            <text:p><text:s text:c="4"/>05 - <text:s/>Empregado no setor público COM carteira de trabalho assinada</text:p>
            <text:p><text:s text:c="4"/>06 - <text:s/>Empregado no setor público SEM carteira de trabalho assinada</text:p>
            <text:p><text:s text:c="4"/>07 - Militar e servidor estatutário</text:p>
            <text:p><text:s text:c="4"/>08 - Empregador</text:p>
            <text:p><text:s text:c="4"/>09 - Conta própria</text:p>
            <text:p><text:s text:c="4"/>10 - Trabalhador familiar auxiliar</text:p>
          </table:table-cell>
          <table:table-cell office:value-type="float" office:value="137" table:style-name="ce6">
            <text:p>137</text:p>
          </table:table-cell>
          <table:table-cell office:value-type="float" office:value="138" table:style-name="ce6">
            <text:p>138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13">
          <table:table-cell office:value-type="string" table:style-name="ce4">
            <text:p>P1050</text:p>
          </table:table-cell>
          <table:table-cell office:value-type="string" table:style-name="ce5">
            <text:p>Existência de providência para conseguir trabalho no período de 30 dias da pessoa, categoria</text:p>
            <text:p><text:s text:c="4"/>1  - Sim</text:p>
            <text:p><text:s text:c="4"/>2  - Não</text:p>
            <text:p><text:s text:c="4"/>9  - Ignorado</text:p>
          </table:table-cell>
          <table:table-cell office:value-type="float" office:value="139" table:style-name="ce6">
            <text:p>139</text:p>
          </table:table-cell>
          <table:table-cell office:value-type="float" office:value="139" table:style-name="ce6">
            <text:p>139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13">
          <table:table-cell office:value-type="string" table:style-name="ce4">
            <text:p>P1060</text:p>
          </table:table-cell>
          <table:table-cell office:value-type="string" table:style-name="ce5">
            <text:p>Disponibilidade para começar a trabalhar da pessoa, categoria</text:p>
            <text:p><text:s text:c="4"/>1  - Sim</text:p>
            <text:p><text:s text:c="4"/>2  - Não</text:p>
            <text:p><text:s text:c="4"/>9  - Ignorado</text:p>
            <text:p>Branco</text:p>
          </table:table-cell>
          <table:table-cell office:value-type="float" office:value="140" table:style-name="ce6">
            <text:p>140</text:p>
          </table:table-cell>
          <table:table-cell office:value-type="float" office:value="140" table:style-name="ce6">
            <text:p>14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P1070</text:p>
          </table:table-cell>
          <table:table-cell office:value-type="string" table:style-name="ce5">
            <text:p>Tipo de rendimento bruto mensal habitualmente recebido em todos os trabalhos para pessoas de 10 anos ou mais</text:p>
            <text:p><text:s text:c="4"/>1  - Valor em dinheiro, produtos ou mercadorias</text:p>
            <text:p><text:s text:c="4"/>2  - Outra forma (Moradia, Alimentação, Treinamento, etc.)</text:p>
          </table:table-cell>
          <table:table-cell office:value-type="float" office:value="141" table:style-name="ce6">
            <text:p>141</text:p>
          </table:table-cell>
          <table:table-cell office:value-type="float" office:value="141" table:style-name="ce6">
            <text:p>14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12">
          <table:table-cell office:value-type="string" table:style-name="ce4">
            <text:p>P1080</text:p>
          </table:table-cell>
          <table:table-cell office:value-type="string" table:style-name="ce5">
            <text:p>Valor do Rendimento bruto mensal habitual de todos os trabalhos para pessoas de 10 anos ou mais</text:p>
          </table:table-cell>
          <table:table-cell office:value-type="float" office:value="142" table:style-name="ce6">
            <text:p>142</text:p>
          </table:table-cell>
          <table:table-cell office:value-type="float" office:value="150" table:style-name="ce6">
            <text:p>150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N </text:p>
          </table:table-cell>
          <table:table-cell table:number-columns-repeated="16377"/>
        </table:table-row>
        <table:table-row table:style-name="ro13">
          <table:table-cell office:value-type="string" table:style-name="ce4">
            <text:p>P1090</text:p>
          </table:table-cell>
          <table:table-cell office:value-type="string" table:style-name="ce5">
            <text:p>Existência de rendimento bruto mensal, Aposentadoria/Pensão/Bolsa Família/BPC/Aluguel, categoria</text:p>
            <text:p><text:s text:c="4"/>1  - Sim</text:p>
            <text:p><text:s text:c="4"/>2  - Não</text:p>
            <text:p><text:s text:c="4"/>9  - Ignorado</text:p>
          </table:table-cell>
          <table:table-cell office:value-type="float" office:value="151" table:style-name="ce6">
            <text:p>151</text:p>
          </table:table-cell>
          <table:table-cell office:value-type="float" office:value="151" table:style-name="ce6">
            <text:p>15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P1100</text:p>
          </table:table-cell>
          <table:table-cell office:value-type="string" table:style-name="ce5">
            <text:p>Rendimento bruto mensal, Aposentadoria/Pensão/Bolsa Família/BPC/Aluguel, Valor</text:p>
          </table:table-cell>
          <table:table-cell office:value-type="float" office:value="152" table:style-name="ce6">
            <text:p>152</text:p>
          </table:table-cell>
          <table:table-cell office:value-type="float" office:value="158" table:style-name="ce6">
            <text:p>158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N 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P1110</text:p>
          </table:table-cell>
          <table:table-cell office:value-type="string" table:style-name="ce5">
            <text:p>Rendimento recebido em todas as fontes</text:p>
          </table:table-cell>
          <table:table-cell office:value-type="float" office:value="159" table:style-name="ce6">
            <text:p>159</text:p>
          </table:table-cell>
          <table:table-cell office:value-type="float" office:value="167" table:style-name="ce6">
            <text:p>167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N </text:p>
          </table:table-cell>
          <table:table-cell table:number-columns-repeated="16377"/>
        </table:table-row>
        <table:table-row table:style-name="ro9">
          <table:table-cell office:value-type="string" table:style-name="ce4">
            <text:p>P1120</text:p>
          </table:table-cell>
          <table:table-cell office:value-type="string" table:style-name="ce5">
            <text:p>Unidade da Federação e município ou país estrangeiro do local de trabalho da pessoa, categoria</text:p>
            <text:p><text:s text:c="4"/>1  - Em casa ou na propriedade</text:p>
            <text:p><text:s text:c="4"/>2  - Fora de casa e da propriedade</text:p>
            <text:p><text:s text:c="4"/>3  - Em outro município do Brasil</text:p>
            <text:p><text:s text:c="4"/>4  - Em outro país</text:p>
            <text:p><text:s text:c="4"/>5  - Em mais de um município ou país</text:p>
            <text:p><text:s text:c="4"/>9  - Ignorado</text:p>
            <text:p>Branco</text:p>
          </table:table-cell>
          <table:table-cell office:value-type="float" office:value="168" table:style-name="ce6">
            <text:p>168</text:p>
          </table:table-cell>
          <table:table-cell office:value-type="float" office:value="168" table:style-name="ce6">
            <text:p>16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P1130</text:p>
          </table:table-cell>
          <table:table-cell office:value-type="string" table:style-name="ce5">
            <text:p>Unidade da Federação do local de trabalho da pessoa, código</text:p>
          </table:table-cell>
          <table:table-cell office:value-type="float" office:value="169" table:style-name="ce6">
            <text:p>169</text:p>
          </table:table-cell>
          <table:table-cell office:value-type="float" office:value="170" table:style-name="ce6">
            <text:p>17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A </text:p>
          </table:table-cell>
          <table:table-cell table:number-columns-repeated="16377"/>
        </table:table-row>
        <table:table-row table:style-name="ro13">
          <table:table-cell office:value-type="string" table:style-name="ce4">
            <text:p>P1160</text:p>
          </table:table-cell>
          <table:table-cell office:value-type="string" table:style-name="ce5">
            <text:p>Retorna do trabalho para casa 3 dias ou mais na semana, categoria</text:p>
            <text:p><text:s text:c="4"/>1  - Sim</text:p>
            <text:p><text:s text:c="4"/>2  - Não</text:p>
            <text:p><text:s text:c="4"/>9  - Ignorado</text:p>
            <text:p>Branco</text:p>
          </table:table-cell>
          <table:table-cell office:value-type="float" office:value="171" table:style-name="ce6">
            <text:p>171</text:p>
          </table:table-cell>
          <table:table-cell office:value-type="float" office:value="171" table:style-name="ce6">
            <text:p>17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20">
          <table:table-cell office:value-type="string" table:style-name="ce4">
            <text:p>P1170</text:p>
          </table:table-cell>
          <table:table-cell office:value-type="string" table:style-name="ce5">
            <text:p>Meios de transporte de deslocamento para o local de trabalho da pessoa, categoria</text:p>
            <text:p><text:s text:c="4"/>01  - A pé</text:p>
            <text:p><text:s text:c="4"/>02  - Bicicleta</text:p>
            <text:p><text:s text:c="4"/>03  - Motocicleta</text:p>
            <text:p><text:s text:c="4"/>04  - Mototáxi</text:p>
            <text:p><text:s text:c="4"/>05  - Automóvel</text:p>
            <text:p><text:s text:c="4"/>06  - Táxi ou assemelhados</text:p>
            <text:p><text:s text:c="4"/>07  - Van, perua ou assemelhados</text:p>
            <text:p><text:s text:c="4"/>08  - Ônibus</text:p>
            <text:p><text:s text:c="4"/>09  - BRT ou ônibus de trânsito rápido</text:p>
            <text:p><text:s text:c="4"/>10  - Trem ou metrô</text:p>
            <text:p><text:s text:c="4"/>11  - Caminhonete ou caminhão adaptado (pau de arara)</text:p>
            <text:p><text:s text:c="4"/>12  - Embarcação de médio e grande porte (acima de 20 pessoas)</text:p>
            <text:p><text:s text:c="4"/>13  - Embarcação de pequeno porte (até 20 pessoas)</text:p>
            <text:p><text:s text:c="4"/>14  - Outros</text:p>
            <text:p><text:s text:c="4"/>99 - Ignorado</text:p>
          </table:table-cell>
          <table:table-cell office:value-type="float" office:value="172" table:style-name="ce6">
            <text:p>172</text:p>
          </table:table-cell>
          <table:table-cell office:value-type="float" office:value="173" table:style-name="ce6">
            <text:p>17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21">
          <table:table-cell office:value-type="string" table:style-name="ce4">
            <text:p>P1180</text:p>
          </table:table-cell>
          <table:table-cell office:value-type="string" table:style-name="ce5">
            <text:p>Tempo em que a pessoa leva entre sua casa e o local de trabalho normalmente, categoria</text:p>
            <text:p><text:s text:c="4"/>0 - Não se desloca para local de trabalho</text:p>
            <text:p><text:s text:c="4"/>1 - Até cinco minutos</text:p>
            <text:p><text:s text:c="4"/>2 - De seis minutos até quinze minutos</text:p>
            <text:p><text:s text:c="4"/>3 - Mais de quinze minutos até meia hora</text:p>
            <text:p><text:s text:c="4"/>4 - Mais de meia hora até uma hora</text:p>
            <text:p><text:s text:c="4"/>5 - Mais de uma hora até duas horas</text:p>
            <text:p><text:s text:c="4"/>6 - Mais de duas horas até quatro horas</text:p>
            <text:p><text:s text:c="4"/>7 - Mais de quatro horas</text:p>
            <text:p><text:s text:c="4"/>9 - Tempo não informado (ignorado)</text:p>
          </table:table-cell>
          <table:table-cell office:value-type="float" office:value="174" table:style-name="ce6">
            <text:p>174</text:p>
          </table:table-cell>
          <table:table-cell office:value-type="float" office:value="174" table:style-name="ce6">
            <text:p>17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P1190</text:p>
          </table:table-cell>
          <table:table-cell office:value-type="string" table:style-name="ce5">
            <text:p>Tempo do deslocamento para trabalho, calculado em minutos</text:p>
          </table:table-cell>
          <table:table-cell office:value-type="float" office:value="175" table:style-name="ce6">
            <text:p>175</text:p>
          </table:table-cell>
          <table:table-cell office:value-type="float" office:value="178" table:style-name="ce6">
            <text:p>178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N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P1200</text:p>
          </table:table-cell>
          <table:table-cell office:value-type="string" table:style-name="ce5">
            <text:p>Existência de diagnóstico de autismo por profissional de saúde</text:p>
            <text:p><text:s text:c="4"/>1  - Sim</text:p>
            <text:p><text:s text:c="4"/>2  - Não</text:p>
            <text:p>Branco</text:p>
          </table:table-cell>
          <table:table-cell office:value-type="float" office:value="179" table:style-name="ce6">
            <text:p>179</text:p>
          </table:table-cell>
          <table:table-cell office:value-type="float" office:value="179" table:style-name="ce6">
            <text:p>179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2">
          <table:table-cell office:value-type="string" table:style-name="ce4">
            <text:p>P1210</text:p>
          </table:table-cell>
          <table:table-cell office:value-type="string" table:style-name="ce5">
            <text:p>Quem prestou as informações da pessoa, categoria</text:p>
            <text:p><text:s text:c="4"/>1  - A própria pessoa</text:p>
            <text:p><text:s text:c="4"/>2  - Outro morador</text:p>
            <text:p><text:s text:c="4"/>3  - Não morador</text:p>
            <text:p><text:s text:c="4"/>9 - Ignorado</text:p>
            <text:p>Branco</text:p>
          </table:table-cell>
          <table:table-cell office:value-type="float" office:value="180" table:style-name="ce6">
            <text:p>180</text:p>
          </table:table-cell>
          <table:table-cell office:value-type="float" office:value="180" table:style-name="ce6">
            <text:p>18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P1220</text:p>
          </table:table-cell>
          <table:table-cell office:value-type="string" table:style-name="ce5">
            <text:p>Número de ordem de quem prestou as informações da pessoa, código</text:p>
          </table:table-cell>
          <table:table-cell office:value-type="float" office:value="181" table:style-name="ce6">
            <text:p>181</text:p>
          </table:table-cell>
          <table:table-cell office:value-type="float" office:value="184" table:style-name="ce6">
            <text:p>184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A 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P0150</text:p>
          </table:table-cell>
          <table:table-cell office:value-type="string" table:style-name="ce5">
            <text:p>MARCA DE IMPUTAÇÃO NA P0150<text:s text:c="2"/></text:p>
            <text:p>0 - Não Imputado</text:p>
            <text:p>1 - Imputado</text:p>
          </table:table-cell>
          <table:table-cell office:value-type="float" office:value="185" table:style-name="ce6">
            <text:p>185</text:p>
          </table:table-cell>
          <table:table-cell office:value-type="float" office:value="185" table:style-name="ce6">
            <text:p>18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P0170</text:p>
          </table:table-cell>
          <table:table-cell office:value-type="string" table:style-name="ce5">
            <text:p>MARCA DE IMPUTAÇÃO NA P0170<text:s text:c="2"/></text:p>
            <text:p>0 - Não Imputado</text:p>
            <text:p>1 - Imputado</text:p>
          </table:table-cell>
          <table:table-cell office:value-type="float" office:value="186" table:style-name="ce6">
            <text:p>186</text:p>
          </table:table-cell>
          <table:table-cell office:value-type="float" office:value="186" table:style-name="ce6">
            <text:p>18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P0180</text:p>
          </table:table-cell>
          <table:table-cell office:value-type="string" table:style-name="ce5">
            <text:p>MARCA DE IMPUTAÇÃO NA P0180<text:s text:c="2"/></text:p>
            <text:p>0 - Não Imputado</text:p>
            <text:p>1 - Imputado</text:p>
          </table:table-cell>
          <table:table-cell office:value-type="float" office:value="187" table:style-name="ce6">
            <text:p>187</text:p>
          </table:table-cell>
          <table:table-cell office:value-type="float" office:value="187" table:style-name="ce6">
            <text:p>187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P0210</text:p>
          </table:table-cell>
          <table:table-cell office:value-type="string" table:style-name="ce5">
            <text:p>MARCA DE IMPUTAÇÃO NA P0210<text:s text:c="2"/></text:p>
            <text:p>0 - Não Imputado</text:p>
            <text:p>1 - Imputado</text:p>
          </table:table-cell>
          <table:table-cell office:value-type="float" office:value="188" table:style-name="ce6">
            <text:p>188</text:p>
          </table:table-cell>
          <table:table-cell office:value-type="float" office:value="188" table:style-name="ce6">
            <text:p>18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230</text:p>
          </table:table-cell>
          <table:table-cell office:value-type="string" table:style-name="ce5">
            <text:p>MARCA DE IMPUTAÇÃO NA P0230<text:s text:c="2"/></text:p>
            <text:p>0 - Não Imputado</text:p>
            <text:p>1 - Imputado</text:p>
            <text:p>9 - Não aplicável</text:p>
          </table:table-cell>
          <table:table-cell office:value-type="float" office:value="189" table:style-name="ce6">
            <text:p>189</text:p>
          </table:table-cell>
          <table:table-cell office:value-type="float" office:value="189" table:style-name="ce6">
            <text:p>189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260</text:p>
          </table:table-cell>
          <table:table-cell office:value-type="string" table:style-name="ce5">
            <text:p>MARCA DE IMPUTAÇÃO NA P0260<text:s text:c="2"/></text:p>
            <text:p>0 - Não Imputado</text:p>
            <text:p>1 - Imputado</text:p>
            <text:p>9 - Não aplicável</text:p>
          </table:table-cell>
          <table:table-cell office:value-type="float" office:value="190" table:style-name="ce6">
            <text:p>190</text:p>
          </table:table-cell>
          <table:table-cell office:value-type="float" office:value="190" table:style-name="ce6">
            <text:p>19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270</text:p>
          </table:table-cell>
          <table:table-cell office:value-type="string" table:style-name="ce5">
            <text:p>MARCA DE IMPUTAÇÃO NA P0270<text:s text:c="2"/></text:p>
            <text:p>0 - Não Imputado</text:p>
            <text:p>1 - Imputado</text:p>
            <text:p>9 - Não aplicável</text:p>
          </table:table-cell>
          <table:table-cell office:value-type="float" office:value="191" table:style-name="ce6">
            <text:p>191</text:p>
          </table:table-cell>
          <table:table-cell office:value-type="float" office:value="191" table:style-name="ce6">
            <text:p>19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280</text:p>
          </table:table-cell>
          <table:table-cell office:value-type="string" table:style-name="ce5">
            <text:p>MARCA DE IMPUTAÇÃO NA P0280<text:s text:c="2"/></text:p>
            <text:p>0 - Não Imputado</text:p>
            <text:p>1 - Imputado</text:p>
            <text:p>9 - Não aplicável</text:p>
          </table:table-cell>
          <table:table-cell office:value-type="float" office:value="192" table:style-name="ce6">
            <text:p>192</text:p>
          </table:table-cell>
          <table:table-cell office:value-type="float" office:value="192" table:style-name="ce6">
            <text:p>19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290</text:p>
          </table:table-cell>
          <table:table-cell office:value-type="string" table:style-name="ce5">
            <text:p>MARCA DE IMPUTAÇÃO NA P0290<text:s/></text:p>
            <text:p><text:s/>0 - Não Imputado</text:p>
            <text:p>1 - Imputado</text:p>
            <text:p>9 - Não aplicável</text:p>
          </table:table-cell>
          <table:table-cell office:value-type="float" office:value="193" table:style-name="ce6">
            <text:p>193</text:p>
          </table:table-cell>
          <table:table-cell office:value-type="float" office:value="193" table:style-name="ce6">
            <text:p>19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P0300</text:p>
          </table:table-cell>
          <table:table-cell office:value-type="string" table:style-name="ce5">
            <text:p>MARCA DE IMPUTAÇÃO NA P0300<text:s/></text:p>
            <text:p><text:s/>0 - Não Imputado</text:p>
            <text:p>1 - Imputado</text:p>
          </table:table-cell>
          <table:table-cell office:value-type="float" office:value="194" table:style-name="ce6">
            <text:p>194</text:p>
          </table:table-cell>
          <table:table-cell office:value-type="float" office:value="194" table:style-name="ce6">
            <text:p>19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P0310</text:p>
          </table:table-cell>
          <table:table-cell office:value-type="string" table:style-name="ce5">
            <text:p>MARCA DE IMPUTAÇÃO NA P0310<text:s/></text:p>
            <text:p><text:s/>0 - Não Imputado</text:p>
            <text:p>1 - Imputado</text:p>
          </table:table-cell>
          <table:table-cell office:value-type="float" office:value="195" table:style-name="ce6">
            <text:p>195</text:p>
          </table:table-cell>
          <table:table-cell office:value-type="float" office:value="195" table:style-name="ce6">
            <text:p>19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320</text:p>
          </table:table-cell>
          <table:table-cell office:value-type="string" table:style-name="ce5">
            <text:p>MARCA DE IMPUTAÇÃO NA P0320<text:s/></text:p>
            <text:p><text:s/>0 - Não Imputado</text:p>
            <text:p>1 - Imputado</text:p>
            <text:p>9 - Não aplicável</text:p>
          </table:table-cell>
          <table:table-cell office:value-type="float" office:value="196" table:style-name="ce6">
            <text:p>196</text:p>
          </table:table-cell>
          <table:table-cell office:value-type="float" office:value="196" table:style-name="ce6">
            <text:p>19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330</text:p>
          </table:table-cell>
          <table:table-cell office:value-type="string" table:style-name="ce5">
            <text:p>MARCA DE IMPUTAÇÃO NA P0330<text:s/></text:p>
            <text:p><text:s/>0 - Não Imputado</text:p>
            <text:p>1 - Imputado</text:p>
            <text:p>9 - Não aplicável</text:p>
          </table:table-cell>
          <table:table-cell office:value-type="float" office:value="197" table:style-name="ce6">
            <text:p>197</text:p>
          </table:table-cell>
          <table:table-cell office:value-type="float" office:value="197" table:style-name="ce6">
            <text:p>197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350</text:p>
          </table:table-cell>
          <table:table-cell office:value-type="string" table:style-name="ce5">
            <text:p>MARCA DE IMPUTAÇÃO NA P0350<text:s/></text:p>
            <text:p><text:s/>0 - Não Imputado</text:p>
            <text:p>1 - Imputado</text:p>
            <text:p>9 - Não aplicável</text:p>
          </table:table-cell>
          <table:table-cell office:value-type="float" office:value="198" table:style-name="ce6">
            <text:p>198</text:p>
          </table:table-cell>
          <table:table-cell office:value-type="float" office:value="198" table:style-name="ce6">
            <text:p>19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360</text:p>
          </table:table-cell>
          <table:table-cell office:value-type="string" table:style-name="ce5">
            <text:p>MARCA DE IMPUTAÇÃO NA P0360<text:s/></text:p>
            <text:p><text:s/>0 - Não Imputado</text:p>
            <text:p>1 - Imputado</text:p>
            <text:p>9 - Não aplicável</text:p>
          </table:table-cell>
          <table:table-cell office:value-type="float" office:value="199" table:style-name="ce6">
            <text:p>199</text:p>
          </table:table-cell>
          <table:table-cell office:value-type="float" office:value="199" table:style-name="ce6">
            <text:p>199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410</text:p>
          </table:table-cell>
          <table:table-cell office:value-type="string" table:style-name="ce5">
            <text:p>MARCA DE IMPUTAÇÃO NA P0410<text:s text:c="2"/></text:p>
            <text:p>0 - Não Imputado</text:p>
            <text:p>1 - Imputado</text:p>
            <text:p>9 - Não aplicável</text:p>
          </table:table-cell>
          <table:table-cell office:value-type="float" office:value="200" table:style-name="ce6">
            <text:p>200</text:p>
          </table:table-cell>
          <table:table-cell office:value-type="float" office:value="200" table:style-name="ce6">
            <text:p>20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411</text:p>
          </table:table-cell>
          <table:table-cell office:value-type="string" table:style-name="ce5">
            <text:p>MARCA DE IMPUTAÇÃO NA P0411<text:s text:c="2"/></text:p>
            <text:p>0 - Não Imputado</text:p>
            <text:p>1 - Imputado</text:p>
            <text:p>9 - Não aplicável</text:p>
          </table:table-cell>
          <table:table-cell office:value-type="float" office:value="201" table:style-name="ce6">
            <text:p>201</text:p>
          </table:table-cell>
          <table:table-cell office:value-type="float" office:value="201" table:style-name="ce6">
            <text:p>20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420</text:p>
          </table:table-cell>
          <table:table-cell office:value-type="string" table:style-name="ce5">
            <text:p>MARCA DE IMPUTAÇÃO NA P0420<text:s text:c="2"/></text:p>
            <text:p>0 - Não Imputado</text:p>
            <text:p>1 - Imputado</text:p>
            <text:p>9 - Não aplicável</text:p>
          </table:table-cell>
          <table:table-cell office:value-type="float" office:value="202" table:style-name="ce6">
            <text:p>202</text:p>
          </table:table-cell>
          <table:table-cell office:value-type="float" office:value="202" table:style-name="ce6">
            <text:p>20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430</text:p>
          </table:table-cell>
          <table:table-cell office:value-type="string" table:style-name="ce5">
            <text:p>MARCA DE IMPUTAÇÃO NA P0430<text:s text:c="2"/></text:p>
            <text:p>0 - Não Imputado</text:p>
            <text:p>1 - Imputado</text:p>
            <text:p>9 - Não aplicável</text:p>
          </table:table-cell>
          <table:table-cell office:value-type="float" office:value="203" table:style-name="ce6">
            <text:p>203</text:p>
          </table:table-cell>
          <table:table-cell office:value-type="float" office:value="203" table:style-name="ce6">
            <text:p>20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440</text:p>
          </table:table-cell>
          <table:table-cell office:value-type="string" table:style-name="ce5">
            <text:p>MARCA DE IMPUTAÇÃO NA P0440<text:s text:c="2"/></text:p>
            <text:p>0 - Não Imputado</text:p>
            <text:p>1 - Imputado</text:p>
            <text:p>9 - Não aplicável</text:p>
          </table:table-cell>
          <table:table-cell office:value-type="float" office:value="204" table:style-name="ce6">
            <text:p>204</text:p>
          </table:table-cell>
          <table:table-cell office:value-type="float" office:value="204" table:style-name="ce6">
            <text:p>20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450</text:p>
          </table:table-cell>
          <table:table-cell office:value-type="string" table:style-name="ce5">
            <text:p>MARCA DE IMPUTAÇÃO NA P0450<text:s text:c="2"/></text:p>
            <text:p>0 - Não Imputado</text:p>
            <text:p>1 - Imputado</text:p>
            <text:p>9 - Não aplicável</text:p>
          </table:table-cell>
          <table:table-cell office:value-type="float" office:value="205" table:style-name="ce6">
            <text:p>205</text:p>
          </table:table-cell>
          <table:table-cell office:value-type="float" office:value="205" table:style-name="ce6">
            <text:p>20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460</text:p>
          </table:table-cell>
          <table:table-cell office:value-type="string" table:style-name="ce5">
            <text:p>MARCA DE IMPUTAÇÃO NA P0460<text:s text:c="2"/></text:p>
            <text:p>0 - Não Imputado</text:p>
            <text:p>1 - Imputado</text:p>
            <text:p>9 - Não aplicável</text:p>
          </table:table-cell>
          <table:table-cell office:value-type="float" office:value="206" table:style-name="ce6">
            <text:p>206</text:p>
          </table:table-cell>
          <table:table-cell office:value-type="float" office:value="206" table:style-name="ce6">
            <text:p>20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P0480</text:p>
          </table:table-cell>
          <table:table-cell office:value-type="string" table:style-name="ce5">
            <text:p>MARCA DE IMPUTAÇÃO NA P0480<text:s text:c="2"/></text:p>
            <text:p>0 - Não Imputado</text:p>
            <text:p>1 - Imputado</text:p>
          </table:table-cell>
          <table:table-cell office:value-type="float" office:value="207" table:style-name="ce6">
            <text:p>207</text:p>
          </table:table-cell>
          <table:table-cell office:value-type="float" office:value="207" table:style-name="ce6">
            <text:p>207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490</text:p>
          </table:table-cell>
          <table:table-cell office:value-type="string" table:style-name="ce5">
            <text:p>MARCA DE IMPUTAÇÃO NA P0490<text:s text:c="2"/></text:p>
            <text:p>0 - Não Imputado</text:p>
            <text:p>1 - Imputado</text:p>
            <text:p>9 - Não aplicável</text:p>
          </table:table-cell>
          <table:table-cell office:value-type="float" office:value="208" table:style-name="ce6">
            <text:p>208</text:p>
          </table:table-cell>
          <table:table-cell office:value-type="float" office:value="208" table:style-name="ce6">
            <text:p>20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520</text:p>
          </table:table-cell>
          <table:table-cell office:value-type="string" table:style-name="ce5">
            <text:p>MARCA DE IMPUTAÇÃO NA P0520<text:s text:c="2"/></text:p>
            <text:p>0 - Não Imputado</text:p>
            <text:p>1 - Imputado</text:p>
            <text:p>9 - Não aplicável</text:p>
          </table:table-cell>
          <table:table-cell office:value-type="float" office:value="209" table:style-name="ce6">
            <text:p>209</text:p>
          </table:table-cell>
          <table:table-cell office:value-type="float" office:value="209" table:style-name="ce6">
            <text:p>209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530</text:p>
          </table:table-cell>
          <table:table-cell office:value-type="string" table:style-name="ce5">
            <text:p>MARCA DE IMPUTAÇÃO NA P0530<text:s text:c="2"/></text:p>
            <text:p>0 - Não Imputado</text:p>
            <text:p>1 - Imputado</text:p>
            <text:p>9 - Não aplicável</text:p>
          </table:table-cell>
          <table:table-cell office:value-type="float" office:value="210" table:style-name="ce6">
            <text:p>210</text:p>
          </table:table-cell>
          <table:table-cell office:value-type="float" office:value="210" table:style-name="ce6">
            <text:p>21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540</text:p>
          </table:table-cell>
          <table:table-cell office:value-type="string" table:style-name="ce5">
            <text:p>MARCA DE IMPUTAÇÃO NA P0540<text:s text:c="2"/></text:p>
            <text:p>0 - Não Imputado</text:p>
            <text:p>1 - Imputado</text:p>
            <text:p>9 - Não aplicável</text:p>
          </table:table-cell>
          <table:table-cell office:value-type="float" office:value="211" table:style-name="ce6">
            <text:p>211</text:p>
          </table:table-cell>
          <table:table-cell office:value-type="float" office:value="211" table:style-name="ce6">
            <text:p>21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550</text:p>
          </table:table-cell>
          <table:table-cell office:value-type="string" table:style-name="ce5">
            <text:p>MARCA DE IMPUTAÇÃO NA P0550<text:s text:c="2"/></text:p>
            <text:p>0 - Não Imputado</text:p>
            <text:p>1 - Imputado</text:p>
            <text:p>9 - Não aplicável</text:p>
          </table:table-cell>
          <table:table-cell office:value-type="float" office:value="212" table:style-name="ce6">
            <text:p>212</text:p>
          </table:table-cell>
          <table:table-cell office:value-type="float" office:value="212" table:style-name="ce6">
            <text:p>21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560</text:p>
          </table:table-cell>
          <table:table-cell office:value-type="string" table:style-name="ce5">
            <text:p>MARCA DE IMPUTAÇÃO NA P0560<text:s/></text:p>
            <text:p><text:s/>0 - Não Imputado</text:p>
            <text:p>1 - Imputado</text:p>
            <text:p>9 - Não aplicável</text:p>
          </table:table-cell>
          <table:table-cell office:value-type="float" office:value="213" table:style-name="ce6">
            <text:p>213</text:p>
          </table:table-cell>
          <table:table-cell office:value-type="float" office:value="213" table:style-name="ce6">
            <text:p>21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570</text:p>
          </table:table-cell>
          <table:table-cell office:value-type="string" table:style-name="ce5">
            <text:p>MARCA DE IMPUTAÇÃO NA P0570<text:s text:c="2"/></text:p>
            <text:p>0 - Não Imputado</text:p>
            <text:p>1 - Imputado</text:p>
            <text:p>9 - Não aplicável</text:p>
          </table:table-cell>
          <table:table-cell office:value-type="float" office:value="214" table:style-name="ce6">
            <text:p>214</text:p>
          </table:table-cell>
          <table:table-cell office:value-type="float" office:value="214" table:style-name="ce6">
            <text:p>21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600</text:p>
          </table:table-cell>
          <table:table-cell office:value-type="string" table:style-name="ce5">
            <text:p>MARCA DE IMPUTAÇÃO NA P0600<text:s text:c="2"/></text:p>
            <text:p>0 - Não Imputado</text:p>
            <text:p>1 - Imputado</text:p>
            <text:p>9 - Não aplicável</text:p>
          </table:table-cell>
          <table:table-cell office:value-type="float" office:value="215" table:style-name="ce6">
            <text:p>215</text:p>
          </table:table-cell>
          <table:table-cell office:value-type="float" office:value="215" table:style-name="ce6">
            <text:p>21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610</text:p>
          </table:table-cell>
          <table:table-cell office:value-type="string" table:style-name="ce5">
            <text:p>MARCA DE IMPUTAÇÃO NA P0610<text:s/></text:p>
            <text:p><text:s/>0 - Não Imputado</text:p>
            <text:p>1 - Imputado</text:p>
            <text:p>9 - Não aplicável</text:p>
          </table:table-cell>
          <table:table-cell office:value-type="float" office:value="216" table:style-name="ce6">
            <text:p>216</text:p>
          </table:table-cell>
          <table:table-cell office:value-type="float" office:value="216" table:style-name="ce6">
            <text:p>21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640</text:p>
          </table:table-cell>
          <table:table-cell office:value-type="string" table:style-name="ce5">
            <text:p>MARCA DE IMPUTAÇÃO NA P0640<text:s/></text:p>
            <text:p><text:s/>0 - Não Imputado</text:p>
            <text:p>1 - Imputado</text:p>
            <text:p>9 - Não aplicável</text:p>
          </table:table-cell>
          <table:table-cell office:value-type="float" office:value="217" table:style-name="ce6">
            <text:p>217</text:p>
          </table:table-cell>
          <table:table-cell office:value-type="float" office:value="217" table:style-name="ce6">
            <text:p>217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P0650</text:p>
          </table:table-cell>
          <table:table-cell office:value-type="string" table:style-name="ce5">
            <text:p>MARCA DE IMPUTAÇÃO NA P0650<text:s text:c="2"/></text:p>
            <text:p>0 - Não Imputado</text:p>
            <text:p>1 - Imputado</text:p>
          </table:table-cell>
          <table:table-cell office:value-type="float" office:value="218" table:style-name="ce6">
            <text:p>218</text:p>
          </table:table-cell>
          <table:table-cell office:value-type="float" office:value="218" table:style-name="ce6">
            <text:p>21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660</text:p>
          </table:table-cell>
          <table:table-cell office:value-type="string" table:style-name="ce5">
            <text:p>MARCA DE IMPUTAÇÃO NA P0660<text:s text:c="2"/></text:p>
            <text:p>0 - Não Imputado</text:p>
            <text:p>1 - Imputado</text:p>
            <text:p>9 - Não aplicável</text:p>
          </table:table-cell>
          <table:table-cell office:value-type="float" office:value="219" table:style-name="ce6">
            <text:p>219</text:p>
          </table:table-cell>
          <table:table-cell office:value-type="float" office:value="219" table:style-name="ce6">
            <text:p>219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670</text:p>
          </table:table-cell>
          <table:table-cell office:value-type="string" table:style-name="ce5">
            <text:p>MARCA DE IMPUTAÇÃO NA P0670<text:s text:c="2"/></text:p>
            <text:p>0 - Não Imputado</text:p>
            <text:p>1 - Imputado</text:p>
            <text:p>9 - Não aplicável</text:p>
          </table:table-cell>
          <table:table-cell office:value-type="float" office:value="220" table:style-name="ce6">
            <text:p>220</text:p>
          </table:table-cell>
          <table:table-cell office:value-type="float" office:value="220" table:style-name="ce6">
            <text:p>22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680</text:p>
          </table:table-cell>
          <table:table-cell office:value-type="string" table:style-name="ce5">
            <text:p>MARCA DE IMPUTAÇÃO NA P0680<text:s text:c="2"/></text:p>
            <text:p>0 - Não Imputado</text:p>
            <text:p>1 - Imputado</text:p>
            <text:p>9 - Não aplicável</text:p>
          </table:table-cell>
          <table:table-cell office:value-type="float" office:value="221" table:style-name="ce6">
            <text:p>221</text:p>
          </table:table-cell>
          <table:table-cell office:value-type="float" office:value="221" table:style-name="ce6">
            <text:p>22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690</text:p>
          </table:table-cell>
          <table:table-cell office:value-type="string" table:style-name="ce5">
            <text:p>MARCA DE IMPUTAÇÃO NA P0690<text:s text:c="2"/></text:p>
            <text:p>0 - Não Imputado</text:p>
            <text:p>1 - Imputado</text:p>
            <text:p>9 - Não aplicável</text:p>
          </table:table-cell>
          <table:table-cell office:value-type="float" office:value="222" table:style-name="ce6">
            <text:p>222</text:p>
          </table:table-cell>
          <table:table-cell office:value-type="float" office:value="222" table:style-name="ce6">
            <text:p>22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700</text:p>
          </table:table-cell>
          <table:table-cell office:value-type="string" table:style-name="ce5">
            <text:p>MARCA DE IMPUTAÇÃO NA P0700<text:s text:c="2"/></text:p>
            <text:p>0 - Não Imputado</text:p>
            <text:p>1 - Imputado</text:p>
            <text:p>9 - Não aplicável</text:p>
          </table:table-cell>
          <table:table-cell office:value-type="float" office:value="223" table:style-name="ce6">
            <text:p>223</text:p>
          </table:table-cell>
          <table:table-cell office:value-type="float" office:value="223" table:style-name="ce6">
            <text:p>22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710</text:p>
          </table:table-cell>
          <table:table-cell office:value-type="string" table:style-name="ce5">
            <text:p>MARCA DE IMPUTAÇÃO NA P0710<text:s text:c="2"/></text:p>
            <text:p>0 - Não Imputado</text:p>
            <text:p>1 - Imputado</text:p>
            <text:p>9 - Não aplicável</text:p>
          </table:table-cell>
          <table:table-cell office:value-type="float" office:value="224" table:style-name="ce6">
            <text:p>224</text:p>
          </table:table-cell>
          <table:table-cell office:value-type="float" office:value="224" table:style-name="ce6">
            <text:p>22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720</text:p>
          </table:table-cell>
          <table:table-cell office:value-type="string" table:style-name="ce5">
            <text:p>MARCA DE IMPUTAÇÃO NA P0720<text:s text:c="2"/></text:p>
            <text:p>0 - Não Imputado</text:p>
            <text:p>1 - Imputado</text:p>
            <text:p>9 - Não aplicável</text:p>
          </table:table-cell>
          <table:table-cell office:value-type="float" office:value="225" table:style-name="ce6">
            <text:p>225</text:p>
          </table:table-cell>
          <table:table-cell office:value-type="float" office:value="225" table:style-name="ce6">
            <text:p>22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730</text:p>
          </table:table-cell>
          <table:table-cell office:value-type="string" table:style-name="ce5">
            <text:p>MARCA DE IMPUTAÇÃO NA P0730<text:s/></text:p>
            <text:p><text:s/>0 - Não Imputado</text:p>
            <text:p>1 - Imputado</text:p>
            <text:p>9 - Não aplicável</text:p>
          </table:table-cell>
          <table:table-cell office:value-type="float" office:value="226" table:style-name="ce6">
            <text:p>226</text:p>
          </table:table-cell>
          <table:table-cell office:value-type="float" office:value="226" table:style-name="ce6">
            <text:p>22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740</text:p>
          </table:table-cell>
          <table:table-cell office:value-type="string" table:style-name="ce5">
            <text:p>MARCA DE IMPUTAÇÃO NA P0740<text:s/></text:p>
            <text:p><text:s/>0 - Não Imputado</text:p>
            <text:p>1 - Imputado</text:p>
            <text:p>9 - Não aplicável</text:p>
          </table:table-cell>
          <table:table-cell office:value-type="float" office:value="227" table:style-name="ce6">
            <text:p>227</text:p>
          </table:table-cell>
          <table:table-cell office:value-type="float" office:value="227" table:style-name="ce6">
            <text:p>227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800</text:p>
          </table:table-cell>
          <table:table-cell office:value-type="string" table:style-name="ce5">
            <text:p>MARCA DE IMPUTAÇÃO NA P0800<text:s text:c="2"/></text:p>
            <text:p>0 - Não Imputado</text:p>
            <text:p>1 - Imputado</text:p>
            <text:p>9 - Não aplicável</text:p>
          </table:table-cell>
          <table:table-cell office:value-type="float" office:value="228" table:style-name="ce6">
            <text:p>228</text:p>
          </table:table-cell>
          <table:table-cell office:value-type="float" office:value="228" table:style-name="ce6">
            <text:p>22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810</text:p>
          </table:table-cell>
          <table:table-cell office:value-type="string" table:style-name="ce5">
            <text:p>MARCA DE IMPUTAÇÃO NA P0810<text:s text:c="2"/></text:p>
            <text:p>0 - Não Imputado</text:p>
            <text:p>1 - Imputado</text:p>
            <text:p>9 - Não aplicável</text:p>
          </table:table-cell>
          <table:table-cell office:value-type="float" office:value="229" table:style-name="ce6">
            <text:p>229</text:p>
          </table:table-cell>
          <table:table-cell office:value-type="float" office:value="229" table:style-name="ce6">
            <text:p>229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840</text:p>
          </table:table-cell>
          <table:table-cell office:value-type="string" table:style-name="ce5">
            <text:p>MARCA DE IMPUTAÇÃO NA P0840<text:s text:c="2"/></text:p>
            <text:p>0 - Não Imputado</text:p>
            <text:p>1 - Imputado</text:p>
            <text:p>9 - Não aplicável</text:p>
          </table:table-cell>
          <table:table-cell office:value-type="float" office:value="230" table:style-name="ce6">
            <text:p>230</text:p>
          </table:table-cell>
          <table:table-cell office:value-type="float" office:value="230" table:style-name="ce6">
            <text:p>23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850</text:p>
          </table:table-cell>
          <table:table-cell office:value-type="string" table:style-name="ce5">
            <text:p>MARCA DE IMPUTAÇÃO NA P0850<text:s text:c="2"/></text:p>
            <text:p>0 - Não Imputado</text:p>
            <text:p>1 - Imputado</text:p>
            <text:p>9 - Não aplicável</text:p>
          </table:table-cell>
          <table:table-cell office:value-type="float" office:value="231" table:style-name="ce6">
            <text:p>231</text:p>
          </table:table-cell>
          <table:table-cell office:value-type="float" office:value="231" table:style-name="ce6">
            <text:p>23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860</text:p>
          </table:table-cell>
          <table:table-cell office:value-type="string" table:style-name="ce5">
            <text:p>MARCA DE IMPUTAÇÃO NA P0860<text:s text:c="2"/></text:p>
            <text:p>0 - Não Imputado</text:p>
            <text:p>1 - Imputado</text:p>
            <text:p>9 - Não aplicável</text:p>
          </table:table-cell>
          <table:table-cell office:value-type="float" office:value="232" table:style-name="ce6">
            <text:p>232</text:p>
          </table:table-cell>
          <table:table-cell office:value-type="float" office:value="232" table:style-name="ce6">
            <text:p>23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870</text:p>
          </table:table-cell>
          <table:table-cell office:value-type="string" table:style-name="ce5">
            <text:p>MARCA DE IMPUTAÇÃO NA P0870<text:s text:c="2"/></text:p>
            <text:p>0 - Não Imputado</text:p>
            <text:p>1 - Imputado</text:p>
            <text:p>9 - Não aplicável</text:p>
          </table:table-cell>
          <table:table-cell office:value-type="float" office:value="233" table:style-name="ce6">
            <text:p>233</text:p>
          </table:table-cell>
          <table:table-cell office:value-type="float" office:value="233" table:style-name="ce6">
            <text:p>23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880</text:p>
          </table:table-cell>
          <table:table-cell office:value-type="string" table:style-name="ce5">
            <text:p>MARCA DE IMPUTAÇÃO NA P0880<text:s text:c="2"/></text:p>
            <text:p>0 - Não Imputado</text:p>
            <text:p>1 - Imputado</text:p>
            <text:p>9 - Não aplicável</text:p>
          </table:table-cell>
          <table:table-cell office:value-type="float" office:value="234" table:style-name="ce6">
            <text:p>234</text:p>
          </table:table-cell>
          <table:table-cell office:value-type="float" office:value="234" table:style-name="ce6">
            <text:p>23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890</text:p>
          </table:table-cell>
          <table:table-cell office:value-type="string" table:style-name="ce5">
            <text:p>MARCA DE IMPUTAÇÃO NA P0890<text:s text:c="2"/></text:p>
            <text:p>0 - Não Imputado</text:p>
            <text:p>1 - Imputado</text:p>
            <text:p>9 - Não aplicável</text:p>
          </table:table-cell>
          <table:table-cell office:value-type="float" office:value="235" table:style-name="ce6">
            <text:p>235</text:p>
          </table:table-cell>
          <table:table-cell office:value-type="float" office:value="235" table:style-name="ce6">
            <text:p>23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900</text:p>
          </table:table-cell>
          <table:table-cell office:value-type="string" table:style-name="ce5">
            <text:p>MARCA DE IMPUTAÇÃO NA P0900<text:s text:c="2"/></text:p>
            <text:p>0 - Não Imputado</text:p>
            <text:p>1 - Imputado</text:p>
            <text:p>9 - Não aplicável</text:p>
          </table:table-cell>
          <table:table-cell office:value-type="float" office:value="236" table:style-name="ce6">
            <text:p>236</text:p>
          </table:table-cell>
          <table:table-cell office:value-type="float" office:value="236" table:style-name="ce6">
            <text:p>23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0990</text:p>
          </table:table-cell>
          <table:table-cell office:value-type="string" table:style-name="ce5">
            <text:p>MARCA DE IMPUTAÇÃO NA P0990<text:s text:c="2"/></text:p>
            <text:p>0 - Não Imputado</text:p>
            <text:p>1 - Imputado</text:p>
            <text:p>9 - Não aplicável</text:p>
          </table:table-cell>
          <table:table-cell office:value-type="float" office:value="237" table:style-name="ce6">
            <text:p>237</text:p>
          </table:table-cell>
          <table:table-cell office:value-type="float" office:value="237" table:style-name="ce6">
            <text:p>237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1000</text:p>
          </table:table-cell>
          <table:table-cell office:value-type="string" table:style-name="ce5">
            <text:p>MARCA DE IMPUTAÇÃO NA P1000<text:s text:c="2"/></text:p>
            <text:p>0 - Não Imputado</text:p>
            <text:p>1 - Imputado</text:p>
            <text:p>9 - Não aplicável</text:p>
          </table:table-cell>
          <table:table-cell office:value-type="float" office:value="238" table:style-name="ce6">
            <text:p>238</text:p>
          </table:table-cell>
          <table:table-cell office:value-type="float" office:value="238" table:style-name="ce6">
            <text:p>23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P1010</text:p>
          </table:table-cell>
          <table:table-cell office:value-type="string" table:style-name="ce5">
            <text:p>MARCA DE IMPUTAÇÃO NA P1010<text:s text:c="2"/></text:p>
            <text:p>0 - Não Imputado</text:p>
            <text:p>1 - Imputado</text:p>
          </table:table-cell>
          <table:table-cell office:value-type="float" office:value="239" table:style-name="ce6">
            <text:p>239</text:p>
          </table:table-cell>
          <table:table-cell office:value-type="float" office:value="239" table:style-name="ce6">
            <text:p>239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1050</text:p>
          </table:table-cell>
          <table:table-cell office:value-type="string" table:style-name="ce5">
            <text:p>MARCA DE IMPUTAÇÃO NA P1050<text:s text:c="2"/></text:p>
            <text:p>0 - Não Imputado</text:p>
            <text:p>1 - Imputado</text:p>
            <text:p>9 - Não aplicável</text:p>
          </table:table-cell>
          <table:table-cell office:value-type="float" office:value="240" table:style-name="ce6">
            <text:p>240</text:p>
          </table:table-cell>
          <table:table-cell office:value-type="float" office:value="240" table:style-name="ce6">
            <text:p>24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1060</text:p>
          </table:table-cell>
          <table:table-cell office:value-type="string" table:style-name="ce5">
            <text:p>MARCA DE IMPUTAÇÃO NA P1060<text:s text:c="2"/></text:p>
            <text:p>0 - Não Imputado</text:p>
            <text:p>1 - Imputado</text:p>
            <text:p>9 - Não aplicável</text:p>
          </table:table-cell>
          <table:table-cell office:value-type="float" office:value="241" table:style-name="ce6">
            <text:p>241</text:p>
          </table:table-cell>
          <table:table-cell office:value-type="float" office:value="241" table:style-name="ce6">
            <text:p>24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1070</text:p>
          </table:table-cell>
          <table:table-cell office:value-type="string" table:style-name="ce5">
            <text:p>MARCA DE IMPUTAÇÃO NA P1070<text:s text:c="2"/></text:p>
            <text:p>0 - Não Imputado</text:p>
            <text:p>1 - Imputado</text:p>
            <text:p>9 - Não aplicável</text:p>
          </table:table-cell>
          <table:table-cell office:value-type="float" office:value="242" table:style-name="ce6">
            <text:p>242</text:p>
          </table:table-cell>
          <table:table-cell office:value-type="float" office:value="242" table:style-name="ce6">
            <text:p>24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1080</text:p>
          </table:table-cell>
          <table:table-cell office:value-type="string" table:style-name="ce5">
            <text:p>MARCA DE IMPUTAÇÃO NA P1080<text:s text:c="2"/></text:p>
            <text:p>0 - Não Imputado</text:p>
            <text:p>1 - Imputado</text:p>
            <text:p>9 - Não aplicável</text:p>
          </table:table-cell>
          <table:table-cell office:value-type="float" office:value="243" table:style-name="ce6">
            <text:p>243</text:p>
          </table:table-cell>
          <table:table-cell office:value-type="float" office:value="243" table:style-name="ce6">
            <text:p>24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1090</text:p>
          </table:table-cell>
          <table:table-cell office:value-type="string" table:style-name="ce5">
            <text:p>MARCA DE IMPUTAÇÃO NA P1090<text:s text:c="2"/></text:p>
            <text:p>0 - Não Imputado</text:p>
            <text:p>1 - Imputado</text:p>
            <text:p>9 - Não aplicável</text:p>
          </table:table-cell>
          <table:table-cell office:value-type="float" office:value="244" table:style-name="ce6">
            <text:p>244</text:p>
          </table:table-cell>
          <table:table-cell office:value-type="float" office:value="244" table:style-name="ce6">
            <text:p>24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1100</text:p>
          </table:table-cell>
          <table:table-cell office:value-type="string" table:style-name="ce5">
            <text:p>MARCA DE IMPUTAÇÃO NA P1100<text:s text:c="2"/></text:p>
            <text:p>0 - Não Imputado</text:p>
            <text:p>1 - Imputado</text:p>
            <text:p>9 - Não aplicável</text:p>
          </table:table-cell>
          <table:table-cell office:value-type="float" office:value="245" table:style-name="ce6">
            <text:p>245</text:p>
          </table:table-cell>
          <table:table-cell office:value-type="float" office:value="245" table:style-name="ce6">
            <text:p>24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1120</text:p>
          </table:table-cell>
          <table:table-cell office:value-type="string" table:style-name="ce5">
            <text:p>MARCA DE IMPUTAÇÃO NA P1120<text:s text:c="2"/></text:p>
            <text:p>0 - Não Imputado</text:p>
            <text:p>1 - Imputado</text:p>
            <text:p>9 - Não aplicável</text:p>
          </table:table-cell>
          <table:table-cell office:value-type="float" office:value="246" table:style-name="ce6">
            <text:p>246</text:p>
          </table:table-cell>
          <table:table-cell office:value-type="float" office:value="246" table:style-name="ce6">
            <text:p>24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1130</text:p>
          </table:table-cell>
          <table:table-cell office:value-type="string" table:style-name="ce5">
            <text:p>MARCA DE IMPUTAÇÃO NA P1130<text:s text:c="2"/></text:p>
            <text:p>0 - Não Imputado</text:p>
            <text:p>1 - Imputado</text:p>
            <text:p>9 - Não aplicável</text:p>
          </table:table-cell>
          <table:table-cell office:value-type="float" office:value="247" table:style-name="ce6">
            <text:p>247</text:p>
          </table:table-cell>
          <table:table-cell office:value-type="float" office:value="247" table:style-name="ce6">
            <text:p>247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1160</text:p>
          </table:table-cell>
          <table:table-cell office:value-type="string" table:style-name="ce5">
            <text:p>MARCA DE IMPUTAÇÃO NA P1160<text:s text:c="2"/></text:p>
            <text:p>0 - Não Imputado</text:p>
            <text:p>1 - Imputado</text:p>
            <text:p>9 - Não aplicável</text:p>
          </table:table-cell>
          <table:table-cell office:value-type="float" office:value="248" table:style-name="ce6">
            <text:p>248</text:p>
          </table:table-cell>
          <table:table-cell office:value-type="float" office:value="248" table:style-name="ce6">
            <text:p>24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1170</text:p>
          </table:table-cell>
          <table:table-cell office:value-type="string" table:style-name="ce5">
            <text:p>MARCA DE IMPUTAÇÃO NA P1170<text:s text:c="2"/></text:p>
            <text:p>0 - Não Imputado</text:p>
            <text:p>1 - Imputado</text:p>
            <text:p>9 - Não aplicável</text:p>
          </table:table-cell>
          <table:table-cell office:value-type="float" office:value="249" table:style-name="ce6">
            <text:p>249</text:p>
          </table:table-cell>
          <table:table-cell office:value-type="float" office:value="249" table:style-name="ce6">
            <text:p>249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1180</text:p>
          </table:table-cell>
          <table:table-cell office:value-type="string" table:style-name="ce5">
            <text:p>MARCA DE IMPUTAÇÃO NA P1180<text:s text:c="2"/></text:p>
            <text:p>0 - Não Imputado</text:p>
            <text:p>1 - Imputado</text:p>
            <text:p>9 - Não aplicável</text:p>
          </table:table-cell>
          <table:table-cell office:value-type="float" office:value="250" table:style-name="ce6">
            <text:p>250</text:p>
          </table:table-cell>
          <table:table-cell office:value-type="float" office:value="250" table:style-name="ce6">
            <text:p>25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1200</text:p>
          </table:table-cell>
          <table:table-cell office:value-type="string" table:style-name="ce5">
            <text:p>MARCA DE IMPUTAÇÃO NA P1200<text:s text:c="2"/></text:p>
            <text:p>0 - Não Imputado</text:p>
            <text:p>1 - Imputado</text:p>
            <text:p>9 - Não aplicável</text:p>
          </table:table-cell>
          <table:table-cell office:value-type="float" office:value="251" table:style-name="ce6">
            <text:p>251</text:p>
          </table:table-cell>
          <table:table-cell office:value-type="float" office:value="251" table:style-name="ce6">
            <text:p>25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1210</text:p>
          </table:table-cell>
          <table:table-cell office:value-type="string" table:style-name="ce5">
            <text:p>MARCA DE IMPUTAÇÃO NA P1210<text:s text:c="2"/></text:p>
            <text:p>0 - Não Imputado</text:p>
            <text:p>1 - Imputado</text:p>
            <text:p>9 - Não aplicável</text:p>
          </table:table-cell>
          <table:table-cell office:value-type="float" office:value="252" table:style-name="ce6">
            <text:p>252</text:p>
          </table:table-cell>
          <table:table-cell office:value-type="float" office:value="252" table:style-name="ce6">
            <text:p>25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P1220</text:p>
          </table:table-cell>
          <table:table-cell office:value-type="string" table:style-name="ce5">
            <text:p>MARCA DE IMPUTAÇÃO NA P1220<text:s text:c="2"/></text:p>
            <text:p>0 - Não Imputado</text:p>
            <text:p>1 - Imputado</text:p>
            <text:p>9 - Não aplicável</text:p>
          </table:table-cell>
          <table:table-cell office:value-type="float" office:value="253" table:style-name="ce6">
            <text:p>253</text:p>
          </table:table-cell>
          <table:table-cell office:value-type="float" office:value="253" table:style-name="ce6">
            <text:p>25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number-rows-repeated="1048406" table:style-name="ro4">
          <table:table-cell table:number-columns-repeated="16384"/>
        </table:table-row>
      </table:table>
      <table:table table:name="MORT" table:style-name="ta1">
        <table:table-column table:style-name="co11" table:default-cell-style-name="ce4"/>
        <table:table-column table:style-name="co12" table:default-cell-style-name="ce5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6" table:default-cell-style-name="ce6"/>
        <table:table-column table:style-name="co7" table:default-cell-style-name="ce6"/>
        <table:table-column table:style-name="co8" table:number-columns-repeated="16377" table:default-cell-style-name="ce1"/>
        <table:table-row table:style-name="ro1">
          <table:table-cell office:value-type="string" table:number-columns-spanned="7" table:number-rows-spanned="1" table:style-name="ce9">
            <text:p>Variáveis do Registro de Mortalidade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2">
            <text:p>VAR</text:p>
          </table:table-cell>
          <table:table-cell office:value-type="string" table:style-name="ce3">
            <text:p>NOME</text:p>
          </table:table-cell>
          <table:table-cell office:value-type="string" table:style-name="ce2">
            <text:p>POSIÇÃO INICIAL</text:p>
          </table:table-cell>
          <table:table-cell office:value-type="string" table:style-name="ce2">
            <text:p>POSIÇÃO FINAL</text:p>
          </table:table-cell>
          <table:table-cell office:value-type="string" table:style-name="ce2">
            <text:p>INT</text:p>
          </table:table-cell>
          <table:table-cell office:value-type="string" table:style-name="ce2">
            <text:p>DEC</text:p>
          </table:table-cell>
          <table:table-cell office:value-type="string" table:style-name="ce2">
            <text:p>TIPO</text:p>
          </table:table-cell>
          <table:table-cell table:number-columns-repeated="16377"/>
        </table:table-row>
        <table:table-row table:style-name="ro2">
          <table:table-cell office:value-type="string" table:style-name="ce4">
            <text:p>M0010</text:p>
          </table:table-cell>
          <table:table-cell office:value-type="string" table:style-name="ce5">
            <text:p>Grande Região</text:p>
            <text:p>1- Região Norte (uf=11 a 17)</text:p>
            <text:p>2- Região Nordeste (uf=21 a 29)<text:s text:c="2"/></text:p>
            <text:p>3- Região Sudeste (uf=31 a 33 e 35)</text:p>
            <text:p>4- Região Sul (uf=41 a 43)</text:p>
            <text:p>5- Região Centro-oeste (uf=50 a 53)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3">
          <table:table-cell office:value-type="string" table:style-name="ce4">
            <text:p>M0020</text:p>
          </table:table-cell>
          <table:table-cell office:value-type="string" table:style-name="ce5">
            <text:p>Unidade da Federação</text:p>
            <text:p>11- Rondônia</text:p>
            <text:p>12- Acre</text:p>
            <text:p>13- Amazonas</text:p>
            <text:p>14- Roraima</text:p>
            <text:p>15- Pará</text:p>
            <text:p>16- Amapá</text:p>
            <text:p>17- Tocantins</text:p>
            <text:p>21- Maranhão</text:p>
            <text:p>22- Piauí</text:p>
            <text:p>23- Ceará</text:p>
            <text:p>24- Rio Grande do Norte</text:p>
            <text:p>25- Paraíba</text:p>
            <text:p>26- Pernambuco</text:p>
            <text:p>27- Alagoas</text:p>
            <text:p>28- Sergipe</text:p>
            <text:p>29- Bahia</text:p>
            <text:p>31- Minas Gerais</text:p>
            <text:p>32- Espírito Santo</text:p>
            <text:p>33- Rio de Janeiro</text:p>
            <text:p>35- São Paulo</text:p>
            <text:p>41- Paraná</text:p>
            <text:p>42- Santa Catarina</text:p>
            <text:p>43- Rio Grande do Sul</text:p>
            <text:p>50- Mato Grosso do Sul</text:p>
            <text:p>51- Mato Grosso</text:p>
            <text:p>52- Goiás</text:p>
            <text:p>53- Distrito Federal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A 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M0100</text:p>
          </table:table-cell>
          <table:table-cell office:value-type="string" table:style-name="ce5">
            <text:p>Controle<text:s/></text:p>
          </table:table-cell>
          <table:table-cell office:value-type="float" office:value="4" table:style-name="ce6">
            <text:p>4</text:p>
          </table:table-cell>
          <table:table-cell office:value-type="float" office:value="11" table:style-name="ce6">
            <text:p>11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N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M0101</text:p>
          </table:table-cell>
          <table:table-cell office:value-type="string" table:style-name="ce5">
            <text:p>Número de ordem da pessoa falecida</text:p>
          </table:table-cell>
          <table:table-cell office:value-type="float" office:value="12" table:style-name="ce6">
            <text:p>12</text:p>
          </table:table-cell>
          <table:table-cell office:value-type="float" office:value="15" table:style-name="ce6">
            <text:p>15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A 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M0110</text:p>
          </table:table-cell>
          <table:table-cell office:value-type="string" table:style-name="ce5">
            <text:p>Peso Amostral<text:span text:style-name="T2"><text:s/>(Versão acesso <text:s/>Público)</text:span></text:p>
          </table:table-cell>
          <table:table-cell office:value-type="float" office:value="16" table:style-name="ce6">
            <text:p>16</text:p>
          </table:table-cell>
          <table:table-cell office:value-type="float" office:value="31" table:style-name="ce6">
            <text:p>31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string" table:style-name="ce6">
            <text:p>N </text:p>
          </table:table-cell>
          <table:table-cell table:number-columns-repeated="16377"/>
        </table:table-row>
        <table:table-row table:style-name="ro5">
          <table:table-cell office:value-type="string" table:style-name="ce4">
            <text:p>M0120</text:p>
          </table:table-cell>
          <table:table-cell office:value-type="string" table:style-name="ce5">
            <text:p>Situação do Setor</text:p>
            <text:p><text:s text:c="4"/>01  - Área urbana de alta densidade de edificações</text:p>
            <text:p><text:s text:c="4"/>02  - Área urbana de baixa densidade de edificações</text:p>
            <text:p><text:s text:c="4"/>03  - Núcleo urbano</text:p>
            <text:p><text:s text:c="4"/>05  - Povoado</text:p>
            <text:p><text:s text:c="4"/>06  - Núcleo rural</text:p>
            <text:p><text:s text:c="4"/>07  - Lugarejo</text:p>
            <text:p><text:s text:c="4"/>08  - Área rural (exclusive aglomerados)</text:p>
          </table:table-cell>
          <table:table-cell office:value-type="float" office:value="32" table:style-name="ce6">
            <text:p>32</text:p>
          </table:table-cell>
          <table:table-cell office:value-type="float" office:value="33" table:style-name="ce6">
            <text:p>3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0130</text:p>
          </table:table-cell>
          <table:table-cell office:value-type="string" table:style-name="ce5">
            <text:p>Espécie da unidade visitada</text:p>
            <text:p><text:s text:c="4"/>01  - Domicílio particular permanente ocupado</text:p>
            <text:p><text:s text:c="4"/>05  - Domicílio particular improvisado ocupado</text:p>
            <text:p><text:s text:c="4"/>06  - Domicílio coletivo com morador</text:p>
          </table:table-cell>
          <table:table-cell office:value-type="float" office:value="34" table:style-name="ce6">
            <text:p>34</text:p>
          </table:table-cell>
          <table:table-cell office:value-type="float" office:value="35" table:style-name="ce6">
            <text:p>35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0140</text:p>
          </table:table-cell>
          <table:table-cell office:value-type="string" table:style-name="ce5">
            <text:p>Situação do domicílio</text:p>
            <text:p><text:s text:c="4"/>1  - Urbana</text:p>
            <text:p><text:s text:c="4"/>2  - Rural</text:p>
          </table:table-cell>
          <table:table-cell office:value-type="float" office:value="36" table:style-name="ce6">
            <text:p>36</text:p>
          </table:table-cell>
          <table:table-cell office:value-type="float" office:value="36" table:style-name="ce6">
            <text:p>3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14">
          <table:table-cell office:value-type="string" table:style-name="ce4">
            <text:p>M0150</text:p>
          </table:table-cell>
          <table:table-cell office:value-type="string" table:style-name="ce7">
            <text:p>Ano<text:span text:style-name="T3"><text:s/>de ocorrência do óbito de morador do domicílio, categoria</text:span></text:p>
            <text:p><text:span text:style-name="T3"><text:s text:c="4"/>1 - 2019</text:span></text:p>
            <text:p><text:span text:style-name="T3"><text:s text:c="4"/>2 - 2020</text:span></text:p>
            <text:p><text:span text:style-name="T3"><text:s text:c="4"/>3 - 2021</text:span></text:p>
            <text:p><text:span text:style-name="T3"><text:s text:c="4"/>4 - 2022</text:span></text:p>
            <text:p><text:span text:style-name="T3"><text:s text:c="4"/>9 - Ignorado</text:span></text:p>
            <text:p><text:span text:style-name="T3">Branco</text:span></text:p>
          </table:table-cell>
          <table:table-cell office:value-type="float" office:value="37" table:style-name="ce6">
            <text:p>37</text:p>
          </table:table-cell>
          <table:table-cell office:value-type="float" office:value="37" table:style-name="ce6">
            <text:p>37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M0160</text:p>
          </table:table-cell>
          <table:table-cell office:value-type="string" table:style-name="ce5">
            <text:p>Sexo da pessoa falecida do domicílio, categoria</text:p>
            <text:p><text:s text:c="4"/>1  - Masculino</text:p>
            <text:p><text:s text:c="4"/>2  - Feminino</text:p>
            <text:p><text:s text:c="4"/>9 - Ignorado</text:p>
          </table:table-cell>
          <table:table-cell office:value-type="float" office:value="38" table:style-name="ce6">
            <text:p>38</text:p>
          </table:table-cell>
          <table:table-cell office:value-type="float" office:value="38" table:style-name="ce6">
            <text:p>3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8">
          <table:table-cell office:value-type="string" table:style-name="ce4">
            <text:p>M0170</text:p>
          </table:table-cell>
          <table:table-cell office:value-type="string" table:style-name="ce7">
            <text:p>Pessoa falecida, idade calculada, categoria</text:p>
            <text:p><text:s text:c="4"/>01 - 0 a 4 anos</text:p>
            <text:p><text:s text:c="4"/>02 - 5 a 9 anos</text:p>
            <text:p><text:s text:c="4"/>03 - 10 a 14 anos</text:p>
            <text:p><text:s text:c="4"/>04 - 15 a 19 anos</text:p>
            <text:p><text:s text:c="4"/>05 - 20 a 24 anos</text:p>
            <text:p><text:s text:c="4"/>06 - 25 a 29 anos</text:p>
            <text:p><text:s text:c="4"/>07 - 30 a 34 anos</text:p>
            <text:p><text:s text:c="4"/>08 - 35 a 39 anos</text:p>
            <text:p><text:s text:c="4"/>09 - 40 a 44 anos</text:p>
            <text:p><text:s text:c="4"/>10 - 45 a 49 anos</text:p>
            <text:p><text:s text:c="4"/>11 - 50 a 54 anos</text:p>
            <text:p><text:s text:c="4"/>12 - 55 a 59 anos</text:p>
            <text:p><text:s text:c="4"/>13 - 60 a 64 anos</text:p>
            <text:p><text:s text:c="4"/>14 - 65 a 69 anos</text:p>
            <text:p><text:s text:c="4"/>15 - 70 a 74 anos</text:p>
            <text:p><text:s text:c="4"/>16 - 75 a 79 anos</text:p>
            <text:p><text:s text:c="4"/>17 - 80 anos ou mais</text:p>
            <text:p><text:s text:c="4"/>99 - Idade ao falecer ignorada</text:p>
          </table:table-cell>
          <table:table-cell office:value-type="float" office:value="39" table:style-name="ce6">
            <text:p>39</text:p>
          </table:table-cell>
          <table:table-cell office:value-type="float" office:value="40" table:style-name="ce6">
            <text:p>4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M0150</text:p>
          </table:table-cell>
          <table:table-cell office:value-type="string" table:style-name="ce5">
            <text:p>MARCA DE IMPUTAÇÃO NA M0150<text:s text:c="2"/></text:p>
            <text:p>0 - Não Imputado</text:p>
            <text:p>1 - Imputado</text:p>
          </table:table-cell>
          <table:table-cell office:value-type="float" office:value="41" table:style-name="ce6">
            <text:p>41</text:p>
          </table:table-cell>
          <table:table-cell office:value-type="float" office:value="41" table:style-name="ce6">
            <text:p>4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M0160</text:p>
          </table:table-cell>
          <table:table-cell office:value-type="string" table:style-name="ce5">
            <text:p>MARCA DE IMPUTAÇÃO NA M0160<text:s text:c="2"/></text:p>
            <text:p>0 - Não Imputado</text:p>
            <text:p>1 - Imputado</text:p>
          </table:table-cell>
          <table:table-cell office:value-type="float" office:value="42" table:style-name="ce6">
            <text:p>42</text:p>
          </table:table-cell>
          <table:table-cell office:value-type="float" office:value="42" table:style-name="ce6">
            <text:p>4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M0170</text:p>
          </table:table-cell>
          <table:table-cell office:value-type="string" table:style-name="ce5">
            <text:p>MARCA DE IMPUTAÇÃO NA M0170<text:s text:c="2"/></text:p>
            <text:p>0 - Não Imputado</text:p>
            <text:p>1 - Imputado</text:p>
          </table:table-cell>
          <table:table-cell office:value-type="float" office:value="43" table:style-name="ce6">
            <text:p>43</text:p>
          </table:table-cell>
          <table:table-cell office:value-type="float" office:value="43" table:style-name="ce6">
            <text:p>4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</text:p>
          </table:table-cell>
          <table:table-cell table:number-columns-repeated="16377"/>
        </table:table-row>
        <table:table-row table:number-rows-repeated="1048560" table:style-name="ro4">
          <table:table-cell table:number-columns-repeated="16384"/>
        </table:table-row>
      </table:table>
      <table:table table:name="FAMI" table:style-name="ta1">
        <table:table-column table:style-name="co9" table:default-cell-style-name="ce4"/>
        <table:table-column table:style-name="co13" table:default-cell-style-name="ce5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6" table:default-cell-style-name="ce6"/>
        <table:table-column table:style-name="co7" table:default-cell-style-name="ce6"/>
        <table:table-column table:style-name="co8" table:number-columns-repeated="16377" table:default-cell-style-name="ce1"/>
        <table:table-row table:style-name="ro1">
          <table:table-cell office:value-type="string" table:number-columns-spanned="7" table:number-rows-spanned="1" table:style-name="ce9">
            <text:p>Variáveis do Registro de Família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2">
            <text:p>VAR</text:p>
          </table:table-cell>
          <table:table-cell office:value-type="string" table:style-name="ce3">
            <text:p>NOME</text:p>
          </table:table-cell>
          <table:table-cell office:value-type="string" table:style-name="ce2">
            <text:p>POSIÇÃO INICIAL</text:p>
          </table:table-cell>
          <table:table-cell office:value-type="string" table:style-name="ce2">
            <text:p>POSIÇÃO FINAL</text:p>
          </table:table-cell>
          <table:table-cell office:value-type="string" table:style-name="ce2">
            <text:p>INT</text:p>
          </table:table-cell>
          <table:table-cell office:value-type="string" table:style-name="ce2">
            <text:p>DEC</text:p>
          </table:table-cell>
          <table:table-cell office:value-type="string" table:style-name="ce2">
            <text:p>TIPO</text:p>
          </table:table-cell>
          <table:table-cell table:number-columns-repeated="16377"/>
        </table:table-row>
        <table:table-row table:style-name="ro2">
          <table:table-cell office:value-type="string" table:style-name="ce4">
            <text:p>F0010</text:p>
          </table:table-cell>
          <table:table-cell office:value-type="string" table:style-name="ce5">
            <text:p>Grande Região</text:p>
            <text:p>1- Região Norte (uf=11 a 17)</text:p>
            <text:p>2- Região Nordeste (uf=21 a 29)<text:s text:c="2"/></text:p>
            <text:p>3- Região Sudeste (uf=31 a 33 e 35)</text:p>
            <text:p>4- Região Sul (uf=41 a 43)</text:p>
            <text:p>5- Região Centro-oeste (uf=50 a 53)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3">
          <table:table-cell office:value-type="string" table:style-name="ce4">
            <text:p>F0020</text:p>
          </table:table-cell>
          <table:table-cell office:value-type="string" table:style-name="ce5">
            <text:p>Unidade da Federação</text:p>
            <text:p>11- Rondônia</text:p>
            <text:p>12- Acre</text:p>
            <text:p>13- Amazonas</text:p>
            <text:p>14- Roraima</text:p>
            <text:p>15- Pará</text:p>
            <text:p>16- Amapá</text:p>
            <text:p>17- Tocantins</text:p>
            <text:p>21- Maranhão</text:p>
            <text:p>22- Piauí</text:p>
            <text:p>23- Ceará</text:p>
            <text:p>24- Rio Grande do Norte</text:p>
            <text:p>25- Paraíba</text:p>
            <text:p>26- Pernambuco</text:p>
            <text:p>27- Alagoas</text:p>
            <text:p>28- Sergipe</text:p>
            <text:p>29- Bahia</text:p>
            <text:p>31- Minas Gerais</text:p>
            <text:p>32- Espírito Santo</text:p>
            <text:p>33- Rio de Janeiro</text:p>
            <text:p>35- São Paulo</text:p>
            <text:p>41- Paraná</text:p>
            <text:p>42- Santa Catarina</text:p>
            <text:p>43- Rio Grande do Sul</text:p>
            <text:p>50- Mato Grosso do Sul</text:p>
            <text:p>51- Mato Grosso</text:p>
            <text:p>52- Goiás</text:p>
            <text:p>53- Distrito Federal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A 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F0100</text:p>
          </table:table-cell>
          <table:table-cell office:value-type="string" table:style-name="ce5">
            <text:p>Controle<text:s/></text:p>
          </table:table-cell>
          <table:table-cell office:value-type="float" office:value="4" table:style-name="ce6">
            <text:p>4</text:p>
          </table:table-cell>
          <table:table-cell office:value-type="float" office:value="11" table:style-name="ce6">
            <text:p>11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N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F0101</text:p>
          </table:table-cell>
          <table:table-cell office:value-type="string" table:style-name="ce5">
            <text:p>Número de ordem da Família</text:p>
          </table:table-cell>
          <table:table-cell office:value-type="float" office:value="12" table:style-name="ce6">
            <text:p>12</text:p>
          </table:table-cell>
          <table:table-cell office:value-type="float" office:value="15" table:style-name="ce6">
            <text:p>15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A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F0110</text:p>
          </table:table-cell>
          <table:table-cell office:value-type="string" table:style-name="ce5">
            <text:p>Peso Amostral<text:span text:style-name="T2"><text:s/>(Versão acesso <text:s/>Público)</text:span></text:p>
          </table:table-cell>
          <table:table-cell office:value-type="float" office:value="16" table:style-name="ce6">
            <text:p>16</text:p>
          </table:table-cell>
          <table:table-cell office:value-type="float" office:value="31" table:style-name="ce6">
            <text:p>31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string" table:style-name="ce6">
            <text:p>N </text:p>
          </table:table-cell>
          <table:table-cell table:number-columns-repeated="16377"/>
        </table:table-row>
        <table:table-row table:style-name="ro5">
          <table:table-cell office:value-type="string" table:style-name="ce4">
            <text:p>F0120</text:p>
          </table:table-cell>
          <table:table-cell office:value-type="string" table:style-name="ce5">
            <text:p>Situação do Setor</text:p>
            <text:p><text:s text:c="4"/>01  - Área urbana de alta densidade de edificações</text:p>
            <text:p><text:s text:c="4"/>02  - Área urbana de baixa densidade de edificações</text:p>
            <text:p><text:s text:c="4"/>03  - Núcleo urbano</text:p>
            <text:p><text:s text:c="4"/>05  - Povoado</text:p>
            <text:p><text:s text:c="4"/>06  - Núcleo rural</text:p>
            <text:p><text:s text:c="4"/>07  - Lugarejo</text:p>
            <text:p><text:s text:c="4"/>08  - Área rural (exclusive aglomerados)</text:p>
          </table:table-cell>
          <table:table-cell office:value-type="float" office:value="32" table:style-name="ce6">
            <text:p>32</text:p>
          </table:table-cell>
          <table:table-cell office:value-type="float" office:value="33" table:style-name="ce6">
            <text:p>3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F0130</text:p>
          </table:table-cell>
          <table:table-cell office:value-type="string" table:style-name="ce5">
            <text:p>Espécie da unidade visitada</text:p>
            <text:p><text:s text:c="4"/>01  - Domicílio particular permanente ocupado</text:p>
            <text:p><text:s text:c="4"/>05  - Domicílio particular improvisado ocupado</text:p>
            <text:p><text:s text:c="4"/>06  - Domicílio coletivo com morador</text:p>
          </table:table-cell>
          <table:table-cell office:value-type="float" office:value="34" table:style-name="ce6">
            <text:p>34</text:p>
          </table:table-cell>
          <table:table-cell office:value-type="float" office:value="35" table:style-name="ce6">
            <text:p>35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F0140</text:p>
          </table:table-cell>
          <table:table-cell office:value-type="string" table:style-name="ce5">
            <text:p>Situação do domicílio</text:p>
            <text:p><text:s text:c="4"/>1  - Urbana</text:p>
            <text:p><text:s text:c="4"/>2  - Rural</text:p>
          </table:table-cell>
          <table:table-cell office:value-type="float" office:value="36" table:style-name="ce6">
            <text:p>36</text:p>
          </table:table-cell>
          <table:table-cell office:value-type="float" office:value="36" table:style-name="ce6">
            <text:p>3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21">
          <table:table-cell office:value-type="string" table:style-name="ce4">
            <text:p>F0150</text:p>
          </table:table-cell>
          <table:table-cell office:value-type="string" table:style-name="ce5">
            <text:p>Família, identificação</text:p>
            <text:p><text:s text:c="4"/>01  - Única</text:p>
            <text:p><text:s text:c="4"/>02  - Convivente - principal</text:p>
            <text:p><text:s text:c="4"/>03  - Convivente - segunda</text:p>
            <text:p><text:s text:c="4"/>04  - Convivente - terceira</text:p>
            <text:p><text:s text:c="4"/>05  - Convivente - quarta</text:p>
            <text:p><text:s text:c="4"/>06  - Convivente - quinta</text:p>
            <text:p><text:s text:c="4"/>07  - Convivente - sexta</text:p>
            <text:p><text:s text:c="4"/>08  - Convivente - sétima</text:p>
            <text:p><text:s text:c="4"/>09  - Convivente - oitava</text:p>
            <text:p><text:s text:c="4"/>10 - Convivente - nona</text:p>
          </table:table-cell>
          <table:table-cell office:value-type="float" office:value="37" table:style-name="ce6">
            <text:p>37</text:p>
          </table:table-cell>
          <table:table-cell office:value-type="float" office:value="38" table:style-name="ce6">
            <text:p>38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F0160</text:p>
          </table:table-cell>
          <table:table-cell office:value-type="string" table:style-name="ce5">
            <text:p>Pessoas na família, número</text:p>
          </table:table-cell>
          <table:table-cell office:value-type="float" office:value="39" table:style-name="ce6">
            <text:p>39</text:p>
          </table:table-cell>
          <table:table-cell office:value-type="float" office:value="40" table:style-name="ce6">
            <text:p>4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N</text:p>
          </table:table-cell>
          <table:table-cell table:number-columns-repeated="16377"/>
        </table:table-row>
        <table:table-row table:style-name="ro6">
          <table:table-cell office:value-type="string" table:style-name="ce4">
            <text:p>F0170</text:p>
          </table:table-cell>
          <table:table-cell office:value-type="string" table:style-name="ce5">
            <text:p>Sexo do responsável pela família única ou convivente principal [Para as famílias conviventes secundárias a variável ficará em branco]</text:p>
            <text:p><text:s text:c="4"/>1 - Masculino</text:p>
            <text:p><text:s text:c="4"/>2 - Feminino</text:p>
          </table:table-cell>
          <table:table-cell office:value-type="float" office:value="41" table:style-name="ce6">
            <text:p>41</text:p>
          </table:table-cell>
          <table:table-cell office:value-type="float" office:value="41" table:style-name="ce6">
            <text:p>4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22">
          <table:table-cell office:value-type="string" table:style-name="ce4">
            <text:p>F0180</text:p>
          </table:table-cell>
          <table:table-cell office:value-type="string" table:style-name="ce5">
            <text:p>Idade em anos do responsável pela família única ou convivente principal, categoria [Para as famílias conviventes secundárias a variável ficará em branco]</text:p>
            <text:p><text:s text:c="4"/>01 - 0 a 4 anos</text:p>
            <text:p><text:s text:c="4"/>02 - 5 a 9 anos</text:p>
            <text:p><text:s text:c="4"/>03 - 10 a 14 anos</text:p>
            <text:p><text:s text:c="4"/>04 - 15 a 19 anos</text:p>
            <text:p><text:s text:c="4"/>05 - 20 a 24 anos</text:p>
            <text:p><text:s text:c="4"/>06 - 25 a 29 anos</text:p>
            <text:p><text:s text:c="4"/>07 - 30 a 34 anos</text:p>
            <text:p><text:s text:c="4"/>08 - 35 a 39 anos</text:p>
            <text:p><text:s text:c="4"/>09 - 40 a 44 anos</text:p>
            <text:p><text:s text:c="4"/>10 - 45 a 49 anos</text:p>
            <text:p><text:s text:c="4"/>11 - 50 a 54 anos</text:p>
            <text:p><text:s text:c="4"/>12 - 55 a 59 anos</text:p>
            <text:p><text:s text:c="4"/>13 - 60 a 64 anos</text:p>
            <text:p><text:s text:c="4"/>14 - 65 a 69 anos</text:p>
            <text:p><text:s text:c="4"/>15 - 70 a 74 anos</text:p>
            <text:p><text:s text:c="4"/>16 - 75 a 79 anos</text:p>
            <text:p><text:s text:c="4"/>17 - 80 anos ou mais</text:p>
            <text:p><text:s text:c="4"/>99 - Ignorado</text:p>
          </table:table-cell>
          <table:table-cell office:value-type="float" office:value="42" table:style-name="ce6">
            <text:p>42</text:p>
          </table:table-cell>
          <table:table-cell office:value-type="float" office:value="43" table:style-name="ce6">
            <text:p>4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2">
          <table:table-cell office:value-type="string" table:style-name="ce4">
            <text:p>F0190</text:p>
          </table:table-cell>
          <table:table-cell office:value-type="string" table:style-name="ce5">
            <text:p>Nível de instrução do responsável pela família única ou convivente principal [Para as famílias conviventes secundárias a variável ficará em branco]</text:p>
            <text:p><text:s text:c="4"/>1 - Sem instrução e fundamental incompleto</text:p>
            <text:p><text:s text:c="4"/>2 - Fundamental completo e médio incompleto</text:p>
            <text:p><text:s text:c="4"/>3 - Médio completo e superior incompleto</text:p>
            <text:p><text:s text:c="4"/>4 - Superior completo</text:p>
          </table:table-cell>
          <table:table-cell office:value-type="float" office:value="44" table:style-name="ce6">
            <text:p>44</text:p>
          </table:table-cell>
          <table:table-cell office:value-type="float" office:value="44" table:style-name="ce6">
            <text:p>4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5">
          <table:table-cell office:value-type="string" table:style-name="ce4">
            <text:p>F0200</text:p>
          </table:table-cell>
          <table:table-cell office:value-type="string" table:style-name="ce5">
            <text:p>Cor ou raça do responsável pela família única ou convivente principal [Para as famílias conviventes secundárias a variável ficará em branco]</text:p>
            <text:p><text:s text:c="4"/>1 - Branca</text:p>
            <text:p><text:s text:c="4"/>2 - Preta</text:p>
            <text:p><text:s text:c="4"/>3 - Amarela</text:p>
            <text:p><text:s text:c="4"/>4 - Parda</text:p>
            <text:p><text:s text:c="4"/>5 - Indígena</text:p>
            <text:p><text:s text:c="4"/>9 - Ignorado</text:p>
          </table:table-cell>
          <table:table-cell office:value-type="float" office:value="45" table:style-name="ce6">
            <text:p>45</text:p>
          </table:table-cell>
          <table:table-cell office:value-type="float" office:value="45" table:style-name="ce6">
            <text:p>4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19">
          <table:table-cell office:value-type="string" table:style-name="ce4">
            <text:p>F0210</text:p>
          </table:table-cell>
          <table:table-cell office:value-type="string" table:style-name="ce5">
            <text:p>Família únicas e conviventes principais, tipologia [Para as famílias conviventes secundárias a variável ficará em branco]</text:p>
            <text:p><text:s text:c="4"/>01  - Casal sem filhos</text:p>
            <text:p><text:s text:c="4"/>02  - Casal sem filhos e com parentes</text:p>
            <text:p><text:s text:c="4"/>03  - Casal com filhos</text:p>
            <text:p><text:s text:c="4"/>04  - Casal com filhos e com parentes</text:p>
            <text:p><text:s text:c="4"/>05  - Mulher sem cônjuge com filhos</text:p>
            <text:p><text:s text:c="4"/>06  - Mulher sem cônjuge com filhos e com parentes</text:p>
            <text:p><text:s text:c="4"/>07  - Homem sem cônjuge com filhos</text:p>
            <text:p><text:s text:c="4"/>08  - Homem sem cônjuge com filhos e com parentes</text:p>
            <text:p><text:s text:c="4"/>09  - Mulher ou homem com dois ou mais cônjuges</text:p>
            <text:p><text:s text:c="4"/>10 - Outro<text:s text:c="2"/></text:p>
          </table:table-cell>
          <table:table-cell office:value-type="float" office:value="46" table:style-name="ce6">
            <text:p>46</text:p>
          </table:table-cell>
          <table:table-cell office:value-type="float" office:value="47" table:style-name="ce6">
            <text:p>47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2">
          <table:table-cell office:value-type="string" table:style-name="ce4">
            <text:p>F0220</text:p>
          </table:table-cell>
          <table:table-cell office:value-type="string" table:style-name="ce5">
            <text:p>Famílias conviventes secundárias, tipologia [Para as famílias únicas ou conviventes principais a variável ficará em branco]</text:p>
            <text:p><text:s text:c="4"/>1 - Casal sem filhos</text:p>
            <text:p><text:s text:c="4"/>2 - Casal com filhos</text:p>
            <text:p><text:s text:c="4"/>3 - Mulher sem cônjuge com filhos</text:p>
            <text:p><text:s text:c="4"/>4 - Homem sem cônjuge com filhos</text:p>
          </table:table-cell>
          <table:table-cell office:value-type="float" office:value="48" table:style-name="ce6">
            <text:p>48</text:p>
          </table:table-cell>
          <table:table-cell office:value-type="float" office:value="48" table:style-name="ce6">
            <text:p>4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F0230</text:p>
          </table:table-cell>
          <table:table-cell office:value-type="string" table:style-name="ce5">
            <text:p>Filhos menores de 10 anos ou não economicamente ativos das Famílias únicas e conviventes principais, número [Para as famílias conviventes secundárias a variável ficará em branco]</text:p>
          </table:table-cell>
          <table:table-cell office:value-type="float" office:value="49" table:style-name="ce6">
            <text:p>49</text:p>
          </table:table-cell>
          <table:table-cell office:value-type="float" office:value="50" table:style-name="ce6">
            <text:p>5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N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F0240</text:p>
          </table:table-cell>
          <table:table-cell office:value-type="string" table:style-name="ce5">
            <text:p>Integrantes da família, homens, número</text:p>
          </table:table-cell>
          <table:table-cell office:value-type="float" office:value="51" table:style-name="ce6">
            <text:p>51</text:p>
          </table:table-cell>
          <table:table-cell office:value-type="float" office:value="52" table:style-name="ce6">
            <text:p>5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N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F0250</text:p>
          </table:table-cell>
          <table:table-cell office:value-type="string" table:style-name="ce5">
            <text:p>Integrantes da família, mulheres, número</text:p>
          </table:table-cell>
          <table:table-cell office:value-type="float" office:value="53" table:style-name="ce6">
            <text:p>53</text:p>
          </table:table-cell>
          <table:table-cell office:value-type="float" office:value="54" table:style-name="ce6">
            <text:p>5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N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F0260</text:p>
          </table:table-cell>
          <table:table-cell office:value-type="string" table:style-name="ce5">
            <text:p>Rendimento familiar per capita</text:p>
          </table:table-cell>
          <table:table-cell office:value-type="float" office:value="55" table:style-name="ce6">
            <text:p>55</text:p>
          </table:table-cell>
          <table:table-cell office:value-type="float" office:value="65" table:style-name="ce6">
            <text:p>65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string" table:style-name="ce6">
            <text:p>N</text:p>
          </table:table-cell>
          <table:table-cell table:number-columns-repeated="16377"/>
        </table:table-row>
        <table:table-row table:style-name="ro13">
          <table:table-cell office:value-type="string" table:style-name="ce4">
            <text:p>F0270</text:p>
          </table:table-cell>
          <table:table-cell office:value-type="string" table:style-name="ce5">
            <text:p>Rendimento familiar, participação</text:p>
            <text:p><text:s text:c="4"/>1 - Ambos com rendimento</text:p>
            <text:p><text:s text:c="4"/>2 - Responsável com rendimento e cônjuge ou companheiro(a) sem rendimento</text:p>
            <text:p><text:s text:c="4"/>3 - Responsável sem rendimento e cônjuge ou companheiro(a) com rendimento</text:p>
            <text:p><text:s text:c="4"/>4 - Ambos sem rendimento</text:p>
          </table:table-cell>
          <table:table-cell office:value-type="float" office:value="66" table:style-name="ce6">
            <text:p>66</text:p>
          </table:table-cell>
          <table:table-cell office:value-type="float" office:value="67" table:style-name="ce6">
            <text:p>67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N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F0190</text:p>
          </table:table-cell>
          <table:table-cell office:value-type="string" table:style-name="ce5">
            <text:p>MARCA DE IMPUTAÇÃO NA F019<text:s/></text:p>
            <text:p>0 - Não Imputado<text:s/></text:p>
            <text:p>1 - Imputado</text:p>
          </table:table-cell>
          <table:table-cell office:value-type="float" office:value="68" table:style-name="ce6">
            <text:p>68</text:p>
          </table:table-cell>
          <table:table-cell office:value-type="float" office:value="68" table:style-name="ce6">
            <text:p>6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style-name="ro7">
          <table:table-cell office:value-type="string" table:style-name="ce4">
            <text:p>MF0200</text:p>
          </table:table-cell>
          <table:table-cell office:value-type="string" table:style-name="ce5">
            <text:p>MARCA DE IMPUTAÇÃO NA F0200<text:s/></text:p>
            <text:p>0 - Não Imputado<text:s/></text:p>
            <text:p>1 - Imputado</text:p>
          </table:table-cell>
          <table:table-cell office:value-type="float" office:value="69" table:style-name="ce6">
            <text:p>69</text:p>
          </table:table-cell>
          <table:table-cell office:value-type="float" office:value="69" table:style-name="ce6">
            <text:p>69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string" table:style-name="ce6">
            <text:p>C </text:p>
          </table:table-cell>
          <table:table-cell table:number-columns-repeated="16377"/>
        </table:table-row>
        <table:table-row table:number-rows-repeated="5" table:style-name="ro4">
          <table:table-cell table:style-name="ce1"/>
          <table:table-cell table:style-name="ce8"/>
          <table:table-cell table:number-columns-repeated="16382" table:style-name="ce1"/>
        </table:table-row>
        <table:table-row table:number-rows-repeated="1048546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Liberation Sans" svg:font-family="&quot;Liberation Sans&quot;"/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dc:title/>
    <dc:description/>
    <dc:subject/>
    <meta:initial-creator>Luiz Felipe Walter Barros</meta:initial-creator>
    <dc:creator>Luiz Felipe Walter Barros</dc:creator>
    <meta:creation-date>2025-10-08T16:05:24Z</meta:creation-date>
    <dc:date>2026-08-28T20:00:15Z</dc:date>
  </office:meta>
</office:document-meta>
</file>